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center" style:justify-single-word="false"/>
      <style:text-properties fo:color="#000000" fo:font-weight="bold" style:font-weight-asian="bold" style:font-weight-complex="bold"/>
    </style:style>
    <style:style style:name="P2" style:family="paragraph" style:parent-style-name="Standard">
      <style:paragraph-properties fo:text-align="center" style:justify-single-word="false"/>
      <style:text-properties fo:color="#000000"/>
    </style:style>
    <style:style style:name="P3" style:family="paragraph" style:parent-style-name="Standard">
      <style:paragraph-properties fo:margin-top="0in" fo:margin-bottom="0.1in" fo:line-height="150%" fo:text-align="end" style:justify-single-word="false"/>
      <style:text-properties fo:color="#000000"/>
    </style:style>
    <style:style style:name="P4" style:family="paragraph" style:parent-style-name="Standard">
      <style:paragraph-properties fo:margin-top="0in" fo:margin-bottom="0.1in" fo:line-height="150%" fo:text-align="justify" style:justify-single-word="false"/>
      <style:text-properties fo:color="#000000"/>
    </style:style>
    <style:style style:name="P5" style:family="paragraph" style:parent-style-name="Standard" style:master-page-name="Standard">
      <style:paragraph-properties fo:text-align="center" style:justify-single-word="false" style:page-number="auto"/>
      <style:text-properties fo:color="#000000" fo:font-size="14pt" fo:font-style="normal" fo:font-weight="bold" style:font-size-asian="14pt" style:font-style-asian="normal" style:font-weight-asian="bold" style:font-size-complex="14pt" style:font-style-complex="normal" style:font-weight-complex="bold"/>
    </style:style>
    <style:style style:name="P6" style:family="paragraph" style:parent-style-name="Standard">
      <style:paragraph-properties fo:margin-top="0in" fo:margin-bottom="0.1in" fo:line-height="150%" fo:text-align="justify" style:justify-single-word="false"/>
      <style:text-properties fo:color="#000000" fo:font-style="normal" style:font-style-asian="normal" style:font-style-complex="normal"/>
    </style:style>
    <style:style style:name="T1" style:family="text">
      <style:text-properties fo:font-style="italic" style:font-style-asian="italic" style:font-style-complex="italic"/>
    </style:style>
    <style:style style:name="T2" style:family="text">
      <style:text-properties fo:font-style="normal" style:font-style-asian="normal" style:font-style-complex="normal"/>
    </style:style>
    <style:style style:name="T3" style:family="text">
      <style:text-properties fo:font-style="normal" fo:font-weight="bold" style:font-style-asian="normal" style:font-weight-asian="bold" style:font-style-complex="normal"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Kecerdasan dan Kesadaran</text:p>
      <text:p text:style-name="P1"/>
      <text:p text:style-name="P1">Rhiza S. Sadjad</text:p>
      <text:p text:style-name="P2">Mahasiswa Program Studi S1 Sosiologi Universitas Terbuka</text:p>
      <text:p text:style-name="P2"/>
      <text:p text:style-name="P4"><text:tab/><text:span text:style-name="T2"> Banyak yang meyakini bahwa manusia menjadi penguasa kehidupan di bumi (</text:span><text:span text:style-name="T1">khalifatul fil-ardh</text:span><text:span text:style-name="T2">) semata-mata karena kelebihan kecerdasannya dibandingkan spesies lainnya. Berdasarkan keyakinan ini, maka banyak pula yang mengkhawatirkan jika kelak kecerdasan buatan (</text:span><text:span text:style-name="T1">artificial intelligence</text:span><text:span text:style-name="T2">, AI) sudah lebih cerdas dari kebanyakan manusia, mereka akan mengambil-alih kedudukan sebagai penguasa kehidupan di bumi. Menurut seorang mantan ilmuwan senior </text:span><text:span text:style-name="T1">Google</text:span><text:span text:style-name="T2">, </text:span><text:span text:style-name="T3">Ray Kurzweil</text:span><text:span text:style-name="T2">, tidak lama lagi AI memang akan menjadi lebih cerdas dari kebanyakan manusia karena kemampuannya belajar secara mendalam (</text:span><text:span text:style-name="T1">deep learning</text:span><text:span text:style-name="T2">) dengan sangat cepat. Dalam bukunya “</text:span><text:span text:style-name="T1">Singularity is Nearer</text:span><text:span text:style-name="T2">” [</text:span><text:span text:style-name="T3">2024</text:span><text:span text:style-name="T2">], <text:s/></text:span><text:span text:style-name="T3">Kurzweil</text:span><text:span text:style-name="T2"> memperkenalkan “titik singularitas”, yaitu saat ketika kecerdasan AI sudah menyamai kecerdasan manusia, bahkan melebihinya. Menurutnya, titik singularitas ini sudah semakin dekat dan tidak akan terhindarkan. Lantas apakah akan terjadi pengambil-alihan kedudukan sebagai penguasa kehidupan di bumi oleh AI? </text:span><text:span text:style-name="T3">Kurzweil </text:span><text:span text:style-name="T2">mengingatkan bahwa selain kecerdasan, manusia juga memiliki yang disebut kesadaran (</text:span><text:span text:style-name="T1">consciousness</text:span><text:span text:style-name="T2">), yang tidak dimiliki oleh AI yang paling canggih sekali pun. Makhluk hidup lainnya selain manusia, yaitu hewan dan tanaman, bahkan yang “sederhana” seperti hewan (atau tanaman) ber-sel tunggal, pun diketahui memiliki kombinasi kecerdasan dan kesadaran. Terkait dengan kesadaran ini juga dibahas oleh sejarahwan </text:span><text:span text:style-name="T3">Yuval Noah Harari</text:span><text:span text:style-name="T2"> dalam bukunya “</text:span><text:span text:style-name="T1">Nexus</text:span><text:span text:style-name="T2">” [</text:span><text:span text:style-name="T3">2024</text:span><text:span text:style-name="T2">]. Dalam buku-buku sebelumnya, </text:span><text:span text:style-name="T3">Harari</text:span><text:span text:style-name="T2"> menulis tentang kemungkinan akan munculnya spesies baru (yang disebutnya sebagai “</text:span><text:span text:style-name="T1">homo deus</text:span><text:span text:style-name="T2">”) yang berbasis kombinasi antara AI yang lebih cerdas dari kecerdasan alami dengan kesadaran alami yang sampai saat ini pun belum sepenuhnya dipahami oleh ilmu-pengetahuan, apalagi dibuat dengan teknologi yang paling canggih sekali pun. </text:span><text:span text:style-name="T3">Harari</text:span><text:span text:style-name="T2"> ber-teori, AI saja tidak mungkin mengambil-alih kedudukan sebagai penguasa di muka bumi. Tapi jika AI itu ter-inter-koneksi dengan kesadaran alami yang dimiliki oleh manusia, hewan atau tanaman, maka akan terciptalah spesies baru yang disebutnya sebagai </text:span><text:span text:style-name="T1">homo deus</text:span><text:span text:style-name="T2"> itu. Makluk baru inilah – jika sempat muncul - yang akan ber-potensi mengambil alih kedudukan sebagai penguasa di muka bumi.</text:span></text:p>
      <text:p text:style-name="P4"><text:span text:style-name="T2"><text:tab/>Kesadaran berbeda dengan kecerdasan, tapi saling mempengaruhi satu sama lain. Kecerdasan terkait dengan aspek kognitif, seperti sistem ingatan dan pemecahan masalah, sedangkan kesadaran berhubungan dengan aspek non-kognitif, seperti perasaan (emosi) dan kesadaran spiritual. Umumnya kecerdasan merujuk pada kemampuan untuk mengolah informasi, kemampuan belajar, memecahkan masalah, dan selanjutnya membuat perencanaan serta mengambil keputusan. Kesadaran merujuk pada </text:span><text:soft-page-break/><text:span text:style-name="T2">kemampuan pengenalan diri, lingkungan sekitar, sosialisasi, dan kemampuan mengintegrasikan </text:span><text:span text:style-name="T2">informasi dengan pengalaman subjektif berupa pengalaman emosional dan sensasional. Kecerdasan dapat diukur dengan test psikologi yang sudah baku – hasilnya disebut IQ (</text:span><text:span text:style-name="T1">Intelligence Quotien</text:span><text:span text:style-name="T2">t) – melalui penilaian kemampuan bahasa, logika dan spasial (pengenalan ruang). Kesadaran yang bisa diukur baru kesadaran fisik melalui pengukuran kegiatan (kelistrikan) otak yang disebut EEG (</text:span><text:span text:style-name="T1">electro-encephalography</text:span><text:span text:style-name="T2">), yang sama sekali belom mengukur kesadaran yang sesungguhnya, apalagi kesadaran secara keseluruhan. </text:span></text:p>
      <text:p text:style-name="P4"><text:span text:style-name="T2"><text:tab/>Diketahui bahwa penyintasan (</text:span><text:span text:style-name="T1">survival</text:span><text:span text:style-name="T2">) makhluk hidup di bumi tergantung pada 5 (lima) faktor, yaitu kecerdasan, kesadaran, naluri atau hati nurani, berbagai faktor lingkungan (alam dan sosial), serta faktor genetik yang diwariskan dari satu generasi ke generasi berikutnya. Jika AI hanya memiliki kecerdasan yang sangat tinggi sekali pun, maka harapannya untuk menjadi penyintas masih sangat kecil karena tidak memiliki keempat faktor lainnya. AI tidak akan pernah mungkin mengambil-alih kedudukan sebagai penguasa kehidupan, selama tidak terjadi inter-koneksi fisik antara AI dengan makhluk hidup. Ilmu-pengetahuan dan teknologi harus dapat mencegah terjadinya inter-koneksi fisik antara AI dan makhluk hidup. Selain itu, generasi penerus selanjutnya dari ummat manusia harus dibina dan dididik agar memiliki kesadaran yang tinggi, bukan hanya dididik untuk meningkatkan kecerdasannya saja, yang bagaimana pun tingginya, tetap akan dikalahkan oleh AI. Tidak lama lagi.</text:span></text:p>
      <text:p text:style-name="P6"><text:tab/>Bagaimana wujudnya sistem pendidikan yang meningkatkan kesadaran? Dalam menghadapi penerapan AI dalam berbagai sisi kehidupan, pertanyaan inilah yang harus dijawab, jika kita ingin mempersiapkan generasi penerus yang tangguh berhadapan dengan perkembangan AI. Sistem pendidikan yang membangun kesadaran harus dapat meningkatkan kemampuan pengenalan diri, kemampuan mengenali lingkungan sekitar, baik lingkungan alam mau pun lingkungan sosial – atau kemampuan ber-sosialisasi, serta kemampuan mengintegrasikan informasi yang diperoleh secara kognitif dengan pengalaman subjektif berupa pengalaman emosional dan sensasional. Kita harus merancang-ulang secara totalitas sistem pendidikan anak-anak kita. Untuk itu, sangat mungkin AI bisa membantu. </text:p>
      <text:p text:style-name="P3"><text:span text:style-name="T2"><text:tab/></text:span><text:span text:style-name="T1">Gunung Batu, awal Januari 2025</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Arial Unicode MS1" style:font-size-asian="12pt" style:language-asian="zh" style:country-asian="CN" style:font-name-complex="Arial Unicode MS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1" style:font-size-asian="14pt" style:font-name-complex="Arial Unicode MS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3-09-14T10:22:05</meta:creation-date>
    <dc:creator>Rhiza Sadjad</dc:creator>
    <dc:date>2025-01-20T12:31:36</dc:date>
    <meta:editing-cycles>67</meta:editing-cycles>
    <meta:editing-duration>P24DT6H32M36S</meta:editing-duration>
    <meta:generator>OpenOffice/4.1.2$Unix OpenOffice.org_project/412m3$Build-9782</meta:generator>
    <meta:document-statistic meta:table-count="0" meta:image-count="0" meta:object-count="0" meta:page-count="2" meta:paragraph-count="8" meta:word-count="658" meta:character-count="5121"/>
  </office:meta>
</office:document-meta>
</file>