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image/png" manifest:full-path="Thumbnails/thumbnail.png"/>
  <manifest:file-entry manifest:media-type="application/binary" manifest:full-path="layout-cache"/>
  <manifest:file-entry manifest:media-type="text/xml" manifest:full-path="content.xml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application/rdf+xml" manifest:full-path="manifest.rdf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1" svg:font-family="'Arial Unicode MS'" style:font-family-generic="swiss" style:font-pitch="variable"/>
    <style:font-face style:name="Arial Unicode MS" svg:font-family="'Arial Unicode MS'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color="#000000" fo:font-weight="bold" style:font-weight-asian="bold" style:font-weight-complex="bold"/>
    </style:style>
    <style:style style:name="P2" style:family="paragraph" style:parent-style-name="Standard">
      <style:paragraph-properties fo:text-align="center" style:justify-single-word="false"/>
      <style:text-properties fo:color="#000000"/>
    </style:style>
    <style:style style:name="P3" style:family="paragraph" style:parent-style-name="Standard">
      <style:paragraph-properties fo:margin-top="0in" fo:margin-bottom="0.1in" fo:line-height="150%" fo:text-align="end" style:justify-single-word="false"/>
      <style:text-properties fo:color="#000000"/>
    </style:style>
    <style:style style:name="P4" style:family="paragraph" style:parent-style-name="Standard">
      <style:paragraph-properties fo:margin-top="0in" fo:margin-bottom="0.1in" fo:line-height="150%" fo:text-align="justify" style:justify-single-word="false"/>
      <style:text-properties fo:color="#000000" style:font-name="Times New Roman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P5" style:family="paragraph" style:parent-style-name="Standard" style:master-page-name="Standard">
      <style:paragraph-properties fo:text-align="center" style:justify-single-word="false" style:page-number="auto"/>
      <style:text-properties fo:color="#000000" fo:font-size="14pt" fo:font-style="normal" fo:font-weight="bold" style:font-size-asian="14pt" style:font-style-asian="normal" style:font-weight-asian="bold" style:font-size-complex="14pt" style:font-style-complex="normal" style:font-weight-complex="bold"/>
    </style:style>
    <style:style style:name="P6" style:family="paragraph" style:parent-style-name="Standard">
      <style:paragraph-properties fo:margin-top="0in" fo:margin-bottom="0.1in" fo:line-height="150%" fo:text-align="justify" style:justify-single-word="false"/>
      <style:text-properties fo:color="#000000" style:font-name="Times New Roman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T1" style:family="text">
      <style:text-properties fo:font-style="italic" style:font-style-asian="italic" style:font-style-complex="italic"/>
    </style:style>
    <style:style style:name="T2" style:family="text">
      <style:text-properties fo:font-style="normal" style:font-style-asian="normal" style:font-style-complex="normal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5">Preman-Bot Berbasis Kecerdasan Buatan</text:p>
      <text:p text:style-name="P1"/>
      <text:p text:style-name="P1">Rhiza S. Sadjad</text:p>
      <text:p text:style-name="P2">Mahasiswa Program Studi S1 Sosiologi Universitas Terbuka</text:p>
      <text:p text:style-name="P2"/>
      <text:p text:style-name="P2"/>
      <text:p text:style-name="P4"><text:tab/>Ada beberapa profesi yang menurut para pakar akan tergusur nantinya oleh penerapan sistem kecerdasan buatan atau <text:span text:style-name="T1">Artificial Intelligence</text:span> (<text:span text:style-name="T1">AI</text:span>), seperti antara lain profesi supir yang akan tergusur oleh kendaraan swa-kemudi (<text:span text:style-name="T1">self-driving</text:span> atau<text:span text:style-name="T1"> autonomous vehicles</text:span>). Profesi guru, dosen dan dokter juga konon termasuk yang terancam akan punah, walau pun pada awalnya pekerjaan mereka akan sangat terbantu dengan adanya <text:span text:style-name="T1">AI</text:span>.. Akhir-akhir ini pemerintah dan masyarakat diresahkan oleh ulah premanisme yang meng-atas-nama-kan ormas-ormas tertentu, sehingga dikhawatirkan akan mengganggu iklim investasi, terutama bagi para investor asing yang menanamkan modal di Indonesia. Mungkinkah “profesi” preman yang berbasis ormas itu digantikan oleh Preman-Bot yang berbasis AI? Seperti apa kiranya Preman-Bot yang diharapkan bisa mengatasi perilaku premanisme yang dilakukan oleh preman berbasis ormas itu?</text:p>
      <text:p text:style-name="P4"><text:tab/>Pada umumnya preman berbasis ormas melakukan tindak premanisme (mengancam, meng-intimidasi, memeras, memalak, dan seterusnya) karena mereka adalah manusia yang didorong oleh berbagai kebutuhan hidup, khususnya kebutuhan ekonomi. Jadi logikanya, jika fungsi preman ini digantikan oleh Preman-Bot yang bukan manusia, maka dorongan kebutuhan yang melandasi tindak premanisme dengan sendirinya tidak akan ada. Preman-Bot yang berbasis AI dapat dirancang agar menjadi preman yang ramah-sosial, tidak seperti preman (manusia) yang berbasis ormas. </text:p>
      <text:p text:style-name="P4"><text:tab/>Sering digambarkan preman berbasis ormas itu berwajah sangar, perilakunya kasar dan menyeramkan, sehingga kehadirannya saja sudah merupakan intimidasi bagi masyarakat. Oleh karena itu Preman-Bot harus dirancang berpenampilan sebaliknya. Misalnya berwajah ganteng atau cantik, seperti para <text:span text:style-name="T1">super-hero</text:span> dalam film-film Holywood. Walau pun mereka lemah-lembut dan santun dalam tindak-tanduknya, tapi mempunyai kekuatan fisik yang luar-biasa, tinggi besar, kebal peluru, senjata tajam dan ledakan amunisi. Preman-Bot ini harus mampu bekerja sebagai preman sendiri-sendiri - walau pun tetap berada dalam jaringan (daring) bersama sesama Preman-Bot dan pusat komando yang menggerakkan dan mengawasi mereka. Hal ini untuk membedakan cara kerja mereka dengan preman berbasis ormas yang biasa bergerak secara berkelompok dan bergerombol.</text:p>
      <text:p text:style-name="P4"><text:tab/>Misi utama dari keberadaan Preman-Bot adalah memberantas premanisme, bukan memberantas preman. Bahkan Preman-Bot ini diharapkan dapat membantu preman yang berbasis ormas, dan ormas-<text:soft-page-break/>nya juga sebagai suatu organisasi, untuk kembali ke jalan yang benar, hidup produktif dan bermanfaat bagi masyarakat. Olehnya itu, Preman-Bot harus dirancang agar memiliki kecerdasan di atas kecerdasan rata-rata preman yang berbasis ormas, sehingga bisa melakukan dialog dan ber-negosiasi dengan mereka. Preman-Bot memiliki perangkat AI berupa “<text:span text:style-name="T1">language transformer</text:span>” seperti ChatGPT, Gemini, MetaAI, dan lain-lain yang sudah biasa kita manfaatkan sehari-hari, tapi sudah dikembangkan dan dilatih untuk ber-dialog dalam bahasa lisan – bukan hanya <text:span text:style-name="T1">chatting</text:span> berbasis text - dengan preman. Dengan teknologi “<text:span text:style-name="T1">deep-learning</text:span>”, Preman-Bot bisa dilatih untuk selalu setiap saat belajar <text:s/>meningkatkan kemampuan, kecerdasan dan kecanggihan kinerjanya. </text:p>
      <text:p text:style-name="P4"><text:tab/>Preman-Bot ini bisa ter-realisasi dalam waktu dekat karena kemajuan teknologi memang sudah memungkinkan untuk membuat rancangannya. Jika Preman-Bot nantinya berkeliaran di tengah-tengah masyarakat, siapa yang bertanggung-jawab? Seperti halnya hewan peliharaan, maka penanggung-jawabnya adalah pemiliknya. Pemiliknya tentu bisa perusahaan, instansi pemerintah, kepolisian, atau perorangan, misalnya Preman-Bot yang beroperasi membantu SATPAM untuk menjaga keamanan lingkungan di tingkat RT/RW. Kelebihan Preman-Bot ini dibandingkan dengan preman berbasis ormas, mereka tidak perlu digaji, tidak perlu diberi makan, tidak perlu diberi tempat-tinggal yang layak, tidak perlu BPJS, karena tidak sakit-sakitan. Paling sesekali batere-nya perlu di-<text:span text:style-name="T1">charge</text:span> seperti gawai-gawai kita. Dan jika sewaktu-waktu terjadi <text:span text:style-name="T1">mal-function</text:span>, maka cukup dibawa ke <text:span text:style-name="T1">service-center</text:span>-nya, tidak perlu ditangkap dan ditahan di Polres seperti preman yang berbasis ormas. </text:p>
      <text:p text:style-name="P3"><text:span text:style-name="T2"><text:tab/></text:span><text:span text:style-name="T1">Gunung Batu, medio Mei 2025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1" svg:font-family="'Arial Unicode MS'" style:font-family-generic="swiss" style:font-pitch="variable"/>
    <style:font-face style:name="Arial Unicode MS" svg:font-family="'Arial Unicode MS'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lr-tb"/>
      <style:text-properties style:use-window-font-color="true" style:font-name="Times New Roman" fo:font-size="12pt" fo:language="en" fo:country="US" style:font-name-asian="Arial Unicode MS" style:font-size-asian="12pt" style:language-asian="zh" style:country-asian="CN" style:font-name-complex="Arial Unicode M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text-autospace="ideograph-alpha" style:punctuation-wrap="hanging" style:line-break="strict" style:writing-mode="lr-tb"/>
      <style:text-properties style:use-window-font-color="true" style:font-name="Times New Roman" fo:font-size="12pt" fo:language="en" fo:country="US" style:letter-kerning="true" style:font-name-asian="Arial Unicode MS1" style:font-size-asian="12pt" style:language-asian="zh" style:country-asian="CN" style:font-name-complex="Arial Unicode MS1" style:font-size-complex="12pt" style:language-complex="hi" style:country-complex="IN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Arial Unicode MS1" style:font-size-asian="14pt" style:font-name-complex="Arial Unicode MS1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Frame" style:family="graphic">
      <style:graphic-properties text:anchor-type="paragraph" svg:x="0in" svg:y="0in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in" svg:y="0in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layout-grid-base-width="0.278in" style:layout-grid-snap-to-characters="true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Rhiza Sadjad</meta:initial-creator>
    <meta:creation-date>2023-09-14T10:22:05</meta:creation-date>
    <dc:creator>Rhiza Sadjad</dc:creator>
    <dc:date>2025-05-19T16:03:17</dc:date>
    <meta:editing-cycles>70</meta:editing-cycles>
    <meta:editing-duration>P24DT7H58M57S</meta:editing-duration>
    <meta:generator>OpenOffice/4.1.2$Unix OpenOffice.org_project/412m3$Build-9782</meta:generator>
    <meta:document-statistic meta:table-count="0" meta:image-count="0" meta:object-count="0" meta:page-count="2" meta:paragraph-count="9" meta:word-count="544" meta:character-count="4263"/>
  </office:meta>
</office:document-meta>
</file>