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paragraph-properties style:text-autospace="none"/>
    </style:style>
    <style:style style:name="P2" style:family="paragraph" style:parent-style-name="Standard">
      <style:paragraph-properties style:text-autospace="none"/>
      <style:text-properties style:font-name="Times New Roman" fo:font-size="18pt" style:font-size-asian="18pt" style:font-size-complex="18pt"/>
    </style:style>
    <style:style style:name="P3" style:family="paragraph" style:parent-style-name="Standard">
      <style:paragraph-properties style:text-autospace="none"/>
      <style:text-properties fo:font-weight="bold" style:font-weight-asian="bold" style:font-weight-complex="bold"/>
    </style:style>
    <style:style style:name="P4" style:family="paragraph">
      <style:text-properties fo:font-size="18pt" fo:font-weight="bold" style:font-size-asian="18pt" style:font-weight-asian="bold" style:font-size-complex="18pt" style:font-weight-complex="bold"/>
    </style:style>
    <style:style style:name="T1" style:family="text">
      <style:text-properties style:font-name="Times New Roman" fo:font-size="18pt" fo:font-weight="bold" style:font-size-asian="18pt" style:font-weight-asian="bold" style:font-size-complex="18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normal" style:font-name-asian="Times New Roman" style:font-style-asian="italic" style:font-weight-asian="normal" style:font-name-complex="Times New Roman" style:font-style-complex="italic" style:font-weight-complex="normal"/>
    </style:style>
    <style:style style:name="T4" style:family="text"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5" style:family="text"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T6" style:family="text">
      <style:text-properties fo:font-size="18pt" fo:font-style="italic" fo:font-weight="normal" style:font-size-asian="18pt" style:font-style-asian="italic" style:font-weight-asian="normal" style:font-size-complex="18pt" style:font-style-complex="italic" style:font-weight-complex="normal"/>
    </style:style>
    <style:style style:name="T7" style:family="text">
      <style:text-properties fo:font-size="18pt" fo:font-weight="bold" style:font-size-asian="18pt" style:font-weight-asian="bold" style:font-size-complex="18pt" style:font-weight-complex="bold"/>
    </style:style>
    <style:style style:name="T8" style:family="text">
      <style:text-properties fo:font-size="18pt" fo:font-weight="normal" style:font-size-asian="18pt" style:font-weight-asian="normal" style:font-size-complex="18pt" style:font-weight-complex="normal"/>
    </style:style>
    <style:style style:name="gr1" style:family="graphic">
      <style:graphic-properties draw:stroke="none" svg:stroke-color="#000000" draw:fill="none" draw:fill-color="#ffffff" fo:min-height="2.013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/><text:span text:style-name="T1">Rhiza S. Sadjad</text:span></text:p>
      <text:p text:style-name="P2"><text:span text:style-name="T3"><text:s/>HP/WA</text:span>: <text:span text:style-name="T2">+62 816 431 2162</text:span></text:p>
      <text:p text:style-name="P2"><text:span text:style-name="T3">Alamat</text:span>: <text:s/>Jalan Suren no. 4</text:p>
      <text:p text:style-name="P2"><text:s/><text:span text:style-name="T4"><text:s text:c="14"/>Kompleks PUSDIKLAT SDM Kehutanan</text:span></text:p>
      <text:p text:style-name="P2"><text:s/><text:span text:style-name="T4"><text:s text:c="14"/>RT03/RW12, Gunung Batu, BOGOR BARAT</text:span></text:p>
      <text:p text:style-name="P2"><text:s/><text:tab/> <text:s text:c="6"/><text:span text:style-name="T5">Kota BOGOR</text:span><text:span text:style-name="T4">, Jawa Barat, INDONESIA</text:span></text:p>
      <text:p text:style-name="P3"/>
      <text:p text:style-name="Standard"/>
      <text:p text:style-name="Standard"/>
      <text:p text:style-name="Standard"><draw:frame text:anchor-type="paragraph" draw:z-index="0" draw:style-name="gr1" draw:text-style-name="P4" svg:width="6.5276in" svg:height="2.0134in" svg:x="3.5283in" svg:y="1.0354in"><draw:text-box><text:p><text:span text:style-name="T6">K e p a d a </text:span></text:p><text:p><text:span text:style-name="T6">Yth. </text:span><text:span text:style-name="T7">DIREKTUR EKSEKUTIF</text:span></text:p><text:p><text:span text:style-name="T6">Institute for Development of Economics and Finance</text:span><text:span text:style-name="T8"> (</text:span><text:span text:style-name="T7">INDEF</text:span><text:span text:style-name="T8">)</text:span></text:p><text:p><text:span text:style-name="T8">HP/WA: </text:span><text:span text:style-name="T7">+62 813 8047 7878</text:span></text:p><text:p><text:span text:style-name="T8">Jalan Batu Merah No. 46 </text:span></text:p><text:p><text:span text:style-name="T8">RT03/RW02, Pejaten Timur, Pasar Minggu</text:span></text:p><text:p><text:span text:style-name="T7">JAKARTA SELATAN</text:span><text:span text:style-name="T8">, Jakarta, 12510 INDONESIA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6-01-27T00:41:57</meta:creation-date>
    <dc:date>2026-01-27T15:36:36</dc:date>
    <dc:creator>Rhiza Sadjad</dc:creator>
    <meta:editing-duration>PT19M24S</meta:editing-duration>
    <meta:editing-cycles>5</meta:editing-cycles>
    <meta:generator>OpenOffice/4.1.2$Unix OpenOffice.org_project/412m3$Build-9782</meta:generator>
    <meta:document-statistic meta:table-count="0" meta:image-count="0" meta:object-count="0" meta:page-count="1" meta:paragraph-count="6" meta:word-count="27" meta:character-count="205"/>
  </office:meta>
</office:document-meta>
</file>