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500000003195A2E6FCC.jpg"/>
  <manifest:file-entry manifest:media-type="image/jpeg" manifest:full-path="Pictures/100000000000012000000044C0AAF7D6.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text-properties fo:font-size="14pt" style:font-size-asian="14pt" style:font-size-complex="14pt"/>
    </style:style>
    <style:style style:name="P3" style:family="paragraph" style:parent-style-name="Standard">
      <style:paragraph-properties fo:text-align="justify" style:justify-single-word="false"/>
      <style:text-properties fo:font-size="14pt" style:font-size-asian="14pt" style:font-size-complex="14pt"/>
    </style:style>
    <style:style style:name="P4" style:family="paragraph" style:parent-style-name="Standard">
      <style:paragraph-properties fo:text-align="justify" style:justify-single-word="false"/>
      <style:text-properties fo:font-size="14pt" style:text-underline-style="solid" style:text-underline-width="auto" style:text-underline-color="font-color" fo:font-weight="bold" style:font-size-asian="14pt" style:font-weight-asian="bold" style:font-size-complex="14pt" style:font-weight-complex="bold"/>
    </style:style>
    <style:style style:name="P5" style:family="paragraph" style:parent-style-name="Standard">
      <style:paragraph-properties fo:text-align="center" style:justify-single-word="false"/>
      <style:text-properties fo:font-size="12pt" style:font-size-asian="12pt" style:font-size-complex="12pt"/>
    </style:style>
    <style:style style:name="P6" style:family="paragraph" style:parent-style-name="Standard">
      <style:paragraph-properties fo:text-align="justify" style:justify-single-word="false"/>
      <style:text-properties style:font-name="Times New Roman" fo:font-size="14pt" style:font-size-asian="14pt" style:font-size-complex="14pt"/>
    </style:style>
    <style:style style:name="P7" style:family="paragraph" style:parent-style-name="Standard" style:list-style-name="L1">
      <style:paragraph-properties fo:text-align="justify" style:justify-single-word="false"/>
      <style:text-properties style:font-name="Times New Roman" fo:font-size="14pt" style:font-size-asian="14pt" style:font-size-complex="14pt"/>
    </style:style>
    <style:style style:name="P8" style:family="paragraph" style:parent-style-name="Standard">
      <style:paragraph-properties fo:text-align="justify" style:justify-single-word="false"/>
      <style:text-properties fo:font-size="14pt" style:font-size-asian="14pt" style:font-size-complex="14pt"/>
    </style:style>
    <style:style style:name="T1" style:family="text">
      <style:text-properties fo:font-style="italic" style:font-style-asian="italic" style:font-style-complex="italic"/>
    </style:style>
    <style:style style:name="T2" style:family="text">
      <style:text-properties fo:font-weight="bold" style:font-weight-asian="bold" style:font-weight-complex="bold"/>
    </style:style>
    <style:style style:name="T3" style:family="text">
      <style:text-properties fo:font-weight="normal" style:font-weight-asian="normal" style:font-weight-complex="normal"/>
    </style:style>
    <style:style style:name="T4" style:family="text">
      <style:text-properties fo:font-variant="normal" fo:text-transform="none" fo:color="#4285f4" style:font-name="Times New Roman" fo:font-size="14pt" fo:letter-spacing="normal" fo:font-style="normal" fo:font-weight="normal" style:font-size-asian="14pt" style:font-size-complex="14pt"/>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style:style style:name="fr2"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style:style style:name="gr1" style:family="graphic">
      <style:graphic-properties draw:stroke="none" svg:stroke-color="#000000" draw:fill="none" draw:fill-color="#ffffff" fo:min-height="1.7728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text:tab/><text:tab/><text:tab/><text:tab/><text:tab/><text:tab/><text:tab/><text:tab/><text:tab/><text:tab/><text:tab/>26 Januari 2026</text:p>
      <text:p text:style-name="P2"/>
      <text:p text:style-name="P2">K e p a d a</text:p>
      <text:p text:style-name="P2"/>
      <text:p text:style-name="P2">Yth. <text:tab/>DIREKTUR EKSEKUTIF</text:p>
      <text:p text:style-name="P2"><text:tab/><text:span text:style-name="T1">Institute for Development of Economics and Finance</text:span> (<text:span text:style-name="T2">INDEF</text:span>)</text:p>
      <text:p text:style-name="P2"><text:tab/>ITS Tower lt. 8</text:p>
      <text:p text:style-name="P2"><text:tab/>Jalan Raya Pasar Minggu km. 18</text:p>
      <text:p text:style-name="P2"><text:tab/>Pejaten Timur, Pasar Minggu</text:p>
      <text:p text:style-name="P2"><text:tab/>JAKARTA 12510 Indonesia</text:p>
      <text:p text:style-name="P2"/>
      <text:p text:style-name="P2"/>
      <text:p text:style-name="P2"><text:tab/>Dengan Hormat,</text:p>
      <text:p text:style-name="P2"/>
      <text:p text:style-name="P3"><text:tab/>Saya mahasiswa semester 8 (tahun terakhir) yang hampir menyelesaikan program pendidikan sarjana pada Program Studi S1 Sosiologi Fakultas Hukum, Ilmu Sosial dan Ilmu Politik (FHISIP) Universitas Terbuka (UT), berminat dan bermohon untuk dapat mengikuti program magang sebagai asisten peneliti (<text:span text:style-name="T1">research assistant</text:span>) di <text:span text:style-name="T2">INDEF</text:span>.</text:p>
      <text:p text:style-name="P3"/>
      <text:p text:style-name="P3"><text:tab/>Bersama ini terlampir disampaikan Lembar KEMAJUAN AKADEMIK MAHASISWA (LKAM) sampai dengan Semester Awal Tahun Akademik 2025-2026, yaitu setelah menyelesaikan <text:span text:style-name="T2">130 SKS</text:span> matakuliah dengan <text:span text:style-name="T2">IPK 3,44</text:span>. Untuk menyelesaikan studi saya masih harus mengambil <text:span text:style-name="T2">21 SKS </text:span><text:span text:style-name="T3">lagi</text:span> – termasuk tugas akhir berupa penulisan <text:span text:style-name="T2">Karya Ilmiah</text:span> (<text:span text:style-name="T2">6 SKS</text:span>) - pada Semester Akhir Tahun Akademik 2025-2026 yang akan datang. </text:p>
      <text:p text:style-name="P3"/>
      <text:p text:style-name="P3"><text:tab/>Selama menjadi mahasiswa Program Studi S1 Sosiologi FHISIP UT, saya juga rutin menulis OPINI di surat-kabar lokal RADAR BOGOR. Beberapa judul tulisan yang dimuat dilampirkan pula bersama ini. </text:p>
      <text:p text:style-name="P3"/>
      <text:p text:style-name="P3"><text:tab/>Semoga kiranya permohonan ini dapat dipenuhi, dan atas perhatiannya saya haturkan banyak terimakasih.</text:p>
      <text:p text:style-name="P3"/>
      <text:p text:style-name="P3"><text:tab/><text:tab/><text:tab/><text:tab/><text:tab/><text:tab/><text:tab/><text:tab/><text:tab/>Wassalam,</text:p>
      <text:p text:style-name="P3"><draw:frame draw:style-name="fr2" draw:name="graphics2" text:anchor-type="paragraph" svg:x="4.2984in" svg:y="0.0783in" svg:width="2.6181in" svg:height="0.6181in" draw:z-index="2"><draw:image xlink:href="Pictures/100000000000012000000044C0AAF7D6.jpg" xlink:type="simple" xlink:show="embed" xlink:actuate="onLoad"/></draw:frame><draw:frame text:anchor-type="paragraph" draw:z-index="0" draw:style-name="gr1" svg:width="3.9004in" svg:height="1.7732in" svg:x="-0.0516in" svg:y="0.048in"><draw:text-box><text:p><text:span text:style-name="T1">e-mail</text:span>: rhiza@unhas.ac.id</text:p><text:p><text:span text:style-name="T1">URL</text:span>: http://www.unhas.ac.id/rhiza/</text:p><text:p><text:span text:style-name="T1">HP/WA</text:span>: <text:span text:style-name="T2">+62 816 431 2162</text:span></text:p><text:p><text:span text:style-name="T1">Alamat</text:span>: <text:s/>Jalan Suren no. 4</text:p><text:p><text:s text:c="15"/>Kompleks PUSDIKLAT SDM Kehutanan</text:p><text:p><text:s text:c="15"/>RT03/RW12, Gunung Batu, BOGOR BARAT</text:p><text:p><text:tab/> <text:s text:c="2"/>Kota BOGOR, Jawa Barat, INDONESIA</text:p><text:p><text:s text:c="15"/>Telpon <text:span text:style-name="T2">(0251) 832 5219</text:span></text:p></draw:text-box></draw:frame></text:p>
      <text:p text:style-name="P3"><text:tab/><text:tab/><text:tab/><text:tab/><text:tab/><text:tab/><text:tab/><text:tab/><text:tab/>(Rhiza S. Sadjad)</text:p>
      <text:p text:style-name="P3"/>
      <text:p text:style-name="P3"/>
      <text:p text:style-name="P3"/>
      <text:p text:style-name="P4"><text:soft-page-break/>DAFTAR JUDUL OPINI</text:p>
      <text:p text:style-name="P3">(yang dimuat pada halaman 3 Sutat Kabar <text:span text:style-name="T2">RADAR BOGOR</text:span>)</text:p>
      <text:p text:style-name="P3"><draw:frame draw:style-name="fr1" draw:name="graphics1" text:anchor-type="paragraph" svg:x="1.0602in" svg:y="0.1236in" svg:width="4.9429in" svg:height="2.8146in" draw:z-index="1"><draw:image xlink:href="Pictures/1000000000000500000003195A2E6FCC.jpg" xlink:type="simple" xlink:show="embed" xlink:actuate="onLoad"/></draw:frame></text:p>
      <text:p text:style-name="P5">Contoh OPINI yang dimuat</text:p>
      <text:p text:style-name="P5">RADAR BOGOR, 11 Oktober 2023, hal. 3</text:p>
      <text:p text:style-name="P6"/>
      <text:list xml:id="list4008157206853429472" text:style-name="L1">
        <text:list-item>
          <text:p text:style-name="P7">“<text:span text:style-name="T1">Empat Sekawan Mempengaruhi Dunia</text:span>”, RADAR BOGOR, 18 September 2023, hal. 3</text:p>
        </text:list-item>
        <text:list-item>
          <text:p text:style-name="P7">“<text:span text:style-name="T1">Media Sosial dan Polarisasi di Masyarakat</text:span>”, RADAR BOGOR, 11 Oktober 2023, hal. 3</text:p>
        </text:list-item>
        <text:list-item>
          <text:p text:style-name="P7">“<text:span text:style-name="T1">Kejahatan yang Sempurna</text:span>”, RADAR BOGOR, 20 Maret 2024, hal. 3</text:p>
        </text:list-item>
        <text:list-item>
          <text:p text:style-name="P7">“<text:span text:style-name="T1">Teman Saya: ChatGPT</text:span>”, RADAR BOGOR, 14 Januari 2024, hal. 3</text:p>
        </text:list-item>
        <text:list-item>
          <text:p text:style-name="P7">“<text:span text:style-name="T1">Desa Hilang, Kota Terbilang</text:span>”, RADAR BOGOR, 20 Desember 2024, hal. 3</text:p>
        </text:list-item>
        <text:list-item>
          <text:p text:style-name="P7">“<text:span text:style-name="T1">Dua Pilihan Masa Depan Kota Bogor</text:span>”, RADAR BOGOR, 2 Januari 2025, hal. 3</text:p>
        </text:list-item>
        <text:list-item>
          <text:p text:style-name="P7">“<text:span text:style-name="T1">Kecerdasan dan Kesadaran</text:span>”, RADAR BOGOR, 23 Januari 2025, hal. 3</text:p>
        </text:list-item>
        <text:list-item>
          <text:p text:style-name="P7">“<text:span text:style-name="T1">Preman-Bot Berbais Kecerdasan Buatan</text:span>”, RADAR BOGOR, 7 dan 11 Juni 2025, hal. 3</text:p>
        </text:list-item>
        <text:list-item>
          <text:p text:style-name="P7">“<text:span text:style-name="T1">Antara Percaya dan Tidak Percaya</text:span>”, RADAR BOGOR, 1 Oktober 2025, hal. 3</text:p>
        </text:list-item>
        <text:list-item>
          <text:p text:style-name="P7"><text:s/>“<text:span text:style-name="T1">Pasar Tradisonal yang Kini Sepi</text:span>”, RADAR BOGOR, 15 November 2025, hal. 3</text:p>
        </text:list-item>
      </text:list>
      <text:p text:style-name="P1"><text:a xlink:type="simple" xlink:href="mailto:rhiza@unhas.ac.id" office:target-frame-name="_blank" xlink:show="new" text:style-name="Internet_20_link" text:visited-style-name="Visited_20_Internet_20_Link"><text:span text:style-name="T4"><text:line-break/></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Graphics"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6-01-26T22:55:16</meta:creation-date>
    <dc:date>2026-01-27T00:41:05</dc:date>
    <dc:creator>Rhiza Sadjad</dc:creator>
    <meta:editing-duration>PT1H40M8S</meta:editing-duration>
    <meta:editing-cycles>19</meta:editing-cycles>
    <meta:generator>OpenOffice/4.1.2$Unix OpenOffice.org_project/412m3$Build-9782</meta:generator>
    <meta:printed-by>Rhiza Sadjad</meta:printed-by>
    <meta:print-date>2026-01-27T00:30:38</meta:print-date>
    <meta:document-statistic meta:table-count="0" meta:image-count="2" meta:object-count="0" meta:page-count="2" meta:paragraph-count="30" meta:word-count="340" meta:character-count="2136"/>
  </office:meta>
</office:document-meta>
</file>