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4"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italic" style:font-weight-asian="normal" style:font-size-complex="12pt" style:font-style-complex="italic" style:font-weight-complex="normal"/>
    </style:style>
    <style:style style:name="P7"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8"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9"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0"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11"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2" style:family="paragraph" style:parent-style-name="Standard">
      <style:paragraph-properties fo:line-height="150%" fo:text-align="justify" style:justify-single-word="false"/>
      <style:text-properties fo:color="#000000" style:font-name="Times New Roman" fo:font-size="12pt" fo:font-style="normal" style:font-size-asian="12pt" style:font-size-complex="12pt"/>
    </style:style>
    <style:style style:name="P13" style:family="paragraph" style:parent-style-name="Standard" style:list-style-name="L4">
      <style:paragraph-properties fo:line-height="150%" fo:text-align="justify" style:justify-single-word="false"/>
      <style:text-properties fo:color="#000000" style:font-name="Times New Roman" fo:font-size="12pt" fo:font-style="normal" style:font-size-asian="12pt" style:font-size-complex="12pt"/>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6"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7"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8"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9"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letter-spacing="normal" fo:font-weight="normal"/>
    </style:style>
    <style:style style:name="T9" style:family="text">
      <style:text-properties fo:font-variant="normal" fo:text-transform="none" fo:letter-spacing="normal" fo:font-weight="normal" style:font-style-asian="normal" style:font-style-complex="normal"/>
    </style:style>
    <style:style style:name="T10" style:family="text">
      <style:text-properties fo:font-variant="normal" fo:text-transform="none" fo:letter-spacing="normal" fo:font-style="italic" fo:font-weight="normal" style:font-style-asian="italic" style:font-style-complex="italic"/>
    </style:style>
    <style:style style:name="T11" style:family="text">
      <style:text-properties fo:color="#000000" style:font-name="Times New Roman" fo:font-size="12pt" style:font-size-asian="12pt" style:font-size-complex="12pt"/>
    </style:style>
    <style:style style:name="T12" style:family="text">
      <style:text-properties fo:color="#000000" style:font-name="Times New Roman" fo:font-size="12pt" fo:font-style="normal" style:font-size-asian="12pt" style:font-style-asian="normal" style:font-size-complex="12pt" style:font-style-complex="normal"/>
    </style:style>
    <style:style style:name="T13"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4" style:family="text">
      <style:text-properties style:font-name="Times New Roman"/>
    </style:style>
    <style:style style:name="T15" style:family="text">
      <style:text-properties style:font-name="Times New Roman" fo:font-style="normal" style:font-style-asian="normal" style:font-style-complex="normal"/>
    </style:style>
    <style:style style:name="T16" style:family="text">
      <style:text-properties style:font-name="Times New Roman" fo:font-style="normal" fo:font-weight="bold" style:font-style-asian="normal" style:font-weight-asian="bold" style:font-style-complex="normal" style:font-weight-complex="bold"/>
    </style:style>
    <style:style style:name="T17" style:family="text">
      <style:text-properties fo:font-weight="normal" style:font-weight-asian="normal" style:font-weight-complex="normal"/>
    </style:style>
    <style:style style:name="T18" style:family="text">
      <style:text-properties style:font-style-asian="normal" style:font-style-complex="normal"/>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0.9165in" fo:text-indent="-0.25in" fo:margin-left="0.916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1665in" fo:text-indent="-0.25in" fo:margin-left="1.166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165in" fo:text-indent="-0.25in" fo:margin-left="1.416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6665in" fo:text-indent="-0.25in" fo:margin-left="1.666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9165in" fo:text-indent="-0.25in" fo:margin-left="1.916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2.1665in" fo:text-indent="-0.25in" fo:margin-left="2.166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4165in" fo:text-indent="-0.25in" fo:margin-left="2.416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6665in" fo:text-indent="-0.25in" fo:margin-left="2.666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9165in" fo:text-indent="-0.25in" fo:margin-left="2.916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3.1665in" fo:text-indent="-0.25in" fo:margin-left="3.166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JAWABAN TUGAS 1</text:p>
      <text:p text:style-name="P8">Rhiza S. Sadjad </text:p>
      <text:p text:style-name="P8">NIM 045276176</text:p>
      <text:p text:style-name="P8"/>
      <text:p text:style-name="P9">Fakultas<text:tab/><text:tab/>: FHISIP/Fakultas Hukum, Ilmu Sosial dan Ilmu Politik</text:p>
      <text:p text:style-name="P1"><text:span text:style-name="T11">Kode/Nama MK<text:tab/>: </text:span><text:bookmark text:name="yui_3_17_2_1_1730345419638_34"/><text:a xlink:type="simple" xlink:href="https://elearning.ut.ac.id/course/view.php?id=298934&amp;section=0" text:style-name="Internet_20_link" text:visited-style-name="Visited_20_Internet_20_Link"><text:span text:style-name="T7">SOSI4401.3</text:span></text:a><text:span text:style-name="T12">/</text:span><text:span text:style-name="T13">Sosiologi Alih Teknologi 3</text:span></text:p>
      <text:p text:style-name="P9">Tugas<text:tab/><text:tab/><text:tab/>: 1</text:p>
      <text:p text:style-name="P18"/>
      <text:p text:style-name="P16"><text:span text:style-name="T1">Pertanyaan 1/2</text:span><text:span text:style-name="T2">:</text:span></text:p>
      <text:p text:style-name="P3"><text:bookmark text:name="yui_3_17_2_1_1730800354432_49"/><text:span text:style-name="T14">Berikan penjelasan tentang karakteristik sistem produksi </text:span><text:span text:style-name="T15">home industri</text:span><text:span text:style-name="T14">, mengapa dengan sistem produksi </text:span><text:span text:style-name="Emphasis"><text:span text:style-name="T15">home industri </text:span></text:span><text:span text:style-name="T14">saat ini tidak mampu untuk mengikuti perkembangan teknologi baik teknologi yang digunakan dalam proses produksi maupun teknologi digital?</text:span></text:p>
      <text:p text:style-name="P3"/>
      <text:p text:style-name="P10"><text:span text:style-name="T1">Jawaban 1/2</text:span><text:span text:style-name="T2">:</text:span></text:p>
      <text:p text:style-name="P12"><text:span text:style-name="T18"><text:tab/>Sebenarnya ketertinggalan </text:span><text:span text:style-name="T2">home industry</text:span><text:span text:style-name="T18"> dibandingkan dengan industri manufaktur untuk produk yang sama utamanya bukan karena ketidak-mampuan mengikuti perkembangan teknologi dalam proses produksi, atau karena ketidak-mampuan memanfaatkan teknologi digital. Ada beberapa faktor lainnya selain itu, yang merupakan penyebab utama dari kasus mundurnya s</text:span><text:span text:style-name="T8">entra industri kecil pengerajin tas dan koper yang terdapat di Kabupaten Sidoarjo Jawa Timur yang pernah berjaya khususnya pada era sebelum terjadi bencana Lapindo. Secara umum, </text:span><text:span text:style-name="T10">home industry</text:span><text:span text:style-name="T8"> kalah bersaing dengan industri besar karena banyak hal, antara lain yang seringkali terjadi adalah sebagai berikut:</text:span></text:p>
      <text:list xml:id="list8050267751911142701" text:style-name="L4">
        <text:list-item>
          <text:p text:style-name="P13"><text:span text:style-name="T10">Skala produksi</text:span><text:span text:style-name="T8">. Industri besar umumnya beroperasi dalam skala besar dengan lebih efisien dalam pengadaan bahan baku dan proses produksinya. Dengan sendirinya, biaya produksi per satuan produk menjadi sangat murah, sehingga nilai jualnya pun rendah. </text:span><text:span text:style-name="T10">Home industry</text:span><text:span text:style-name="T8"> tidak mampu bersaing karena hanya beroperasi dalam skala kecil, yang mengakibatkan biaya produksi per satuan produk menjadi tinggi, sehingga harga jualnya pun tidak bisa diturunkan. </text:span></text:p>
        </text:list-item>
        <text:list-item>
          <text:p text:style-name="P13"><text:span text:style-name="T10">Sumber pembiayaan</text:span><text:span text:style-name="T8">. Kebanyakan </text:span><text:span text:style-name="T10">home industry</text:span><text:span text:style-name="T8"> tidak memiliki akses ke sumber-sumber finansial seperti bank, investor, kreditor, dan lain-lain, sehingga kesulitan mendapatkan modal untuk memperbesar skala usahanya. Bahkan tidak sedikit dari </text:span><text:span text:style-name="T10">home industry </text:span><text:span text:style-name="T8">yang terjerat </text:span><text:span text:style-name="T10">rentenir</text:span><text:span text:style-name="T8"> dalam menjalankan usahanya, sehingga keuntungannya habis terserap untuk mencicil hutang, tidak cukup untuk ditanam kembali sebagai modal pengembangan usaha. </text:span></text:p>
        </text:list-item>
        <text:list-item>
          <text:p text:style-name="P13"><text:span text:style-name="T10">Pemasaran</text:span><text:span text:style-name="T8">. Di sini kemungkinan besar teknologi digital berperan. Industri besar mampu memanfaatkan teknologi digital untuk memperluas cakupan pemasaran dari produknya, sedangkan </text:span><text:span text:style-name="T10">home industry</text:span><text:span text:style-name="T8"> hanya bisa menunggu pembeli datang berkunjung untuk menawarkan produknya. Dengan teknologi digital, industri besar dapat menawarkan produknya ke pembeli langsung ke rumah-rumah tinggal mereka, bahkan kemudaian mengirimkannya langsung ke pembeli, sehingga pembeli tidak perlu pergi ke mana-mana. </text:span><text:soft-page-break/><text:span text:style-name="T8">Pada masa pandemi, banyak </text:span><text:span text:style-name="T10">home industry</text:span><text:span text:style-name="T8"> yang terpaksa tutup karena tidak ada pembeli yang berkunjung. Hanya mereka yang mampu memanfaatkan teknologi digital dan memasarkan produk secara </text:span><text:span text:style-name="T10">on-line</text:span><text:span text:style-name="T8">, masih dapat terus bertahan.</text:span></text:p>
        </text:list-item>
        <text:list-item>
          <text:p text:style-name="P13"><text:span text:style-name="T10">Inovasi dan Teknologi</text:span><text:span text:style-name="T8">. Industri besar yang benar-benar “</text:span><text:span text:style-name="T10">real industry</text:span><text:span text:style-name="T8">”, umumnya membelanjakan minimal 25% dari </text:span><text:span text:style-name="T10">revenue</text:span><text:span text:style-name="T8">-nya untuk kegiatan penelitian dan pengembangan (R&amp;D, </text:span><text:span text:style-name="T10">Research and Develeopment</text:span><text:span text:style-name="T8">). Dari kegiatan R&amp;D ini dihasilkan berbagai inovasi dan teknologi baru untuk pengembangan produknya. Terutama terkait dengan </text:span><text:span text:style-name="T10">product design</text:span><text:span text:style-name="T9">, atau perancangan produk, sehingga secara periodik akan diproduksi model-model produk baru, dengan teknologi produksi yang lebih efisien. </text:span><text:span text:style-name="T10">Home industry</text:span><text:span text:style-name="T9"> pada umumnya tidak melakukan R&amp;D, sehingga selama puluhan tahun produk-nya tidak pernah berubah, sehingga ditinggalkan para pembelinya. </text:span></text:p>
        </text:list-item>
        <text:list-item>
          <text:p text:style-name="P13"><text:span text:style-name="T10">Jejaring distribusi</text:span><text:span text:style-name="T9">. Industri besar umumnya mampu membangun jejaring distribusi produknya ke cakupan yang sangat luas, sehingga produknya dapat mencapai pembeli yang lebih banyak. Contoh nyata misalnya industri kecap. 50 -100 tahun lalu, industri kecap merupakan </text:span><text:span text:style-name="T10">home industry</text:span><text:span text:style-name="T9"> yang ada di hampir setiap kota besar di Indonesia, khususnya di Pulau Jawa. Produk kecap bersifat lokal, menjadi bagian dari industri kuliner setempat. Masing-masing kota mempunyai kecap merk tertentu yang menjadi salah satu ciri khas kota tersebut. Pada perkembangan selanjutnya, ada jejaring </text:span><text:span text:style-name="T10">retail</text:span><text:span text:style-name="T9"> nasional yang mampu men-distribusai-kan satu merk kecap atau dua secara nasional melalui jejaring </text:span><text:span text:style-name="T10">retail</text:span><text:span text:style-name="T9">-nya, menyingkirkan kecap-kecap lokal sehingga hanya bisa didapat di pasar-pasar tradisional. </text:span></text:p>
        </text:list-item>
        <text:list-item>
          <text:p text:style-name="P13"><text:span text:style-name="T10">Tenaga kerja</text:span><text:span text:style-name="T9">. <text:s/>Industri besar mampu mempekerjakan karyawan profesional yang ahli dan trampil di bidangnya masing-masing, sehingga mutu produk-nya bisa dijamin, sedangkan </text:span><text:span text:style-name="T10">home industry</text:span><text:span text:style-name="T9"> hanya mampu mempekerjakan keluarga sendiri yang mewarisi keahlian dari generasi sebelumnya. Karyawan industri besar <text:s/>mendapatkan keahlian dan ketrampilan profesionalnya dari proses pendidikan formal dan berbagai pelatihan, sedangkan karyawan </text:span><text:span text:style-name="T10">home industry</text:span><text:span text:style-name="T9"> hanya mewarisi keahlian dan ketrampilan mereka dari orang-tua mereka melalui proses pemagangan, yang tidak selalu berhasil 100%.</text:span></text:p>
        </text:list-item>
      </text:list>
      <text:p text:style-name="P12"><text:span text:style-name="T9"/></text:p>
      <text:p text:style-name="P12"><text:span text:style-name="T9"><text:tab/>Faktor-faktor yang diuraikan di atas, masing-masing sendiri atau merupakan kombinasi, adalah antara lain faktor-faktor karakteristik yang mengakibatkan </text:span><text:span text:style-name="T10">home industry</text:span><text:span text:style-name="T9"> sulit bersaing dengan industri besar. Masih banyak hal lain yang menyebabkan </text:span><text:span text:style-name="T10">home industry</text:span><text:span text:style-name="T9"> tidak mampu berkembang, bukan hanya karena ketidak-mampuan mengikuti perkembangan teknologi digital di era Revolusi Industri 4.0,, yang memang merupakan salah satu saja penyebab, khususnya dalam bidang pemasaran produk. Walau pun demikian, masih ada cukup banyak </text:span><text:span text:style-name="T10">home industry</text:span><text:span text:style-name="T9"> di Indonesia yang berasal dari abad yang lalu, berhasil memasuki era milleneal dengan tetap eksis, </text:span><text:soft-page-break/><text:span text:style-name="T9">bahkan telah berkembang menjadi industri besar, seperti contohnya industri jamu, industri komestik, industri batik, berbagai industri kulliner, dan lain-lain.</text:span></text:p>
      <text:p text:style-name="P11"/>
      <text:p text:style-name="P17"><text:span text:style-name="T1">Pertanyaan 2/2</text:span><text:span text:style-name="T2">:</text:span></text:p>
      <text:p text:style-name="P5">Berikan contoh di daerah/wilayah lain di Indonesia yang sentra industri kecilnya tidak mampu bertahan baik dari aspek produksi maupun penjualan karena ketertinggalan dalam mengikuti kemajuan teknologi, mengapa demikian? </text:p>
      <text:p text:style-name="P6"/>
      <text:p text:style-name="P10"><text:span text:style-name="T1">Jawaban 2/2</text:span><text:span text:style-name="T2">:</text:span></text:p>
      <text:p text:style-name="P11"><text:tab/>Di wilayah kota Makassar, Sulawesi Selatan, yaitu di jalan poros Antang, kurang lebih sekitar 5 km dari pusat kota, ada suatu sentra industri yang menghasilkan perabot rumah-tangga (<text:span text:style-name="T2">meubel</text:span>, <text:span text:style-name="T2">furniture</text:span>) yang dibuat <text:span text:style-name="T17">dari bahan kayu dan rotan. Sentra industri yang berbasis </text:span><text:span text:style-name="T3">home industry</text:span><text:span text:style-name="T17"> ini pernah berjaya pada tahun 1970-1980-an ketika wilayah tersebut masih tergolong sebagai wilayah pinggiran kota yang sepi. Pada masa itu di Makassar belum ada kompleks-kompleks perumahan yang dibangun para pengembang (</text:span><text:span text:style-name="T3">developer</text:span><text:span text:style-name="T17">) </text:span><text:span text:style-name="T3">Real-Estate</text:span><text:span text:style-name="T17">. Sekarang ini wilayah tersebut menjadi wilayah yang sangat ramai, bahkan jalan poros Antang dikenal sebagai jalan yang hampir setiap hari macet pada jam-jam tertentu. Makassar dan sekitarnya merupakan wilayah “emas” untuk para investor </text:span><text:span text:style-name="T3">Real Estate</text:span><text:span text:style-name="T17">, baik investor lokal mau pun nasional. Tidak terkecuali di Antang. </text:span><text:span text:style-name="T3">Kalla Group</text:span><text:span text:style-name="T17">, misalnya, perusahaan </text:span><text:span text:style-name="T3">holding</text:span><text:span text:style-name="T17"> milik konglomerat lokal, keluarga Jusuf Kalla, mantan Wakil Presiden RI dua kali masa jabatan, mengembangkan kawasan perumahan </text:span><text:span text:style-name="T3">elite</text:span><text:span text:style-name="T17"> di Antang yang dikenal sebagai kompleks perumahan </text:span><text:span text:style-name="T3">Bukit Baruga</text:span><text:span text:style-name="T17">. Di berbagai kawasan lain di Makassar, pengembang-pengembang nasional seperti </text:span><text:span text:style-name="T3">Lippo Group</text:span><text:span text:style-name="T17"> dan </text:span><text:span text:style-name="T3">Ciputra Group</text:span><text:span text:style-name="T17">, berlomba-lomba membangun kawasan-kawasan pemukiman. Demikian juga, pengembang nasional “pelat merah” seperti Perumnas dan BTN, membangun pemukiman-pemukian sederhana untuk kelas menengah ke bawah. </text:span></text:p>
      <text:p text:style-name="P11"><text:span text:style-name="T17"><text:tab/>Ironisnya, di tengah-tengah hiruk-pikuk pengembangan berbagai kawasan pemukiman, baik di sekitar Antang mau pun di kawasan lain di Makassar, ternyata tidak membuat sentra industri perabot rumah-tangga di Antang semakin maju, malah akhir-akhir ini semakin terpuruk. Para pengrajin yang membuat perabot rumah-tangga di sentra industri tersebut – yang mewarisi pengetahuan dan ketrampilan secara turun-temurun beberapa generasi – masih merupakan yang terbaik tidak hanya di wilayah kota Makassar dan sekitarnya, tapi juga di seluruh wilayah Sulawesi Selatan. Jadi tidak ada masalah dengan teknologi yang digunakan dalam proses pembuatan perabot rumah-tangga tersebut. Para pengrajin tersebut sangat menguasainya. Hanya saja, mereka tidak lagi mampu bersaing dengan industri manufaktur perabot rumah tangga modal bear seperti </text:span><text:span text:style-name="T3">Informa</text:span><text:span text:style-name="T17">, misalnya, yang dapat memproduksi perabot rumah-tangga secara massal. Ketika seorang pembeli memesan suatu perabot rumah-tangga ke sentra industri di Antang, maka pesanannya mungkin baru </text:span><text:soft-page-break/><text:span text:style-name="T17">dapat diterima jadi setelah beberapa hari, bahkan beberapa pekan. Itu pun harus diambil sendiri di Antang. Jika barang yang sama dipesan secara </text:span><text:span text:style-name="T3">on-line</text:span><text:span text:style-name="T17"> ke perusahaan besar perabot rumah-tangga pada pagi hari, sore harinya atau paling lambat keesokan harinya, pesanan itu sudah tiba di rumah pemesan jika </text:span><text:span text:style-name="T3">ready stock</text:span><text:span text:style-name="T17">, dalam kondisi </text:span><text:span text:style-name="T3">knock-down</text:span><text:span text:style-name="T17"> yang mudah dirakit. </text:span></text:p>
      <text:p text:style-name="P11"><text:span text:style-name="T17"><text:tab/>Persaingan yang tidak </text:span><text:span text:style-name="T3">fair</text:span><text:span text:style-name="T17"> boleh dikatakan sudah dimulai dari pengadaan bahan baku pembuatan perabot rumah-tangga. Pengusaha di Antang menggunakan bahan baku kayu asli atau rotan, yang semakin lama semakin langka, sulit dicari yang kualitas-nya memadai. Sedangkan perusahaan besar membuat produk-nya dari bahan baku kayu “palsu” (biasanya dibuat dari serbuk sintetis, campuran serpihan-serpihan kayu dengan bahan plastik ) yang juga merupakan produk dari indusri besar lainnya, sehingga selalu tersedia pasokannya, dan standar mutu-nya terjamin. Selain pasokan yang selalu tersedia, harga satuan (</text:span><text:span text:style-name="T3">unit price</text:span><text:span text:style-name="T17">) bahan baku industri besar pembuat perabot rumah-tangga pun murah.</text:span></text:p>
      <text:p text:style-name="P11"><text:span text:style-name="T17"><text:tab/>Seorang (calon) pembeli yang hendak membeli suatu perabot rumah-tangga di sentra industri Antang, belum dapat melihat benda yang akan dibelinya itu, karena masih harus dipesan terlebih dahulu. Sedangkan calon pembeli perabot rumah-tangga dari perusahaan besar </text:span><text:span text:style-name="T3">furniture</text:span><text:span text:style-name="T17">, bisa melihat-lihat di </text:span><text:span text:style-name="T3">show-room</text:span><text:span text:style-name="T17">, tempat contoh-contoh perabot rumah-tangga diperlihatkan ke calon pembeli. Jika ada yang disepakati akan dibeli, tinggal diambilkan dari gudang, langsung dikirim ke rumah, dalam bentuk jadi, atau pun masih berbentuk </text:span><text:span text:style-name="T3">knock-down</text:span><text:span text:style-name="T17">, untuk dirakit dalam rumah. Perabot rumah-tangga yang terlalu besar seperti produk dari sentra industri Antang, bahkan tidak bisa masuk melalui pintu rumah-tumah sederhana yang dibangun Perumnas atau BTN. Produk industri manufaktur besar, yang umumnya dijual dalam kondidi </text:span><text:span text:style-name="T3">knock-down</text:span><text:span text:style-name="T17">, sangat lebih praktis, khususnya untuk para pemilik rumah sederhana, yang umumnya memiliki rumah dengan luas lantai yang tidak terlalu besar, misalnya rumah type 45 atau type 70.</text:span></text:p>
      <text:p text:style-name="P11"><text:span text:style-name="T17"><text:tab/>Persaingan selanjutnya yang tidak </text:span><text:span text:style-name="T3">fair</text:span><text:span text:style-name="T17"> adalah persaingan harga. Satu perabot rumah-tangga, misalnya lemari pakaian, <text:s/>yang dipesan khusus dari sentra industri di Antang untuk sebuah rumah di permahan </text:span><text:span text:style-name="T3">elite</text:span><text:span text:style-name="T17"> di Bukit Baruga misalnya, harganya bisa lebih mahal daripada harga total semua perabot rumah-tangga dalam sautu rumah type 70 di Perumnas yang dibeli dari perusahaan perabot rumah-tangga besar. Lemari pakaian itu mahal harganya karena dipesan khusus, bentuknya </text:span><text:span text:style-name="T3">customized</text:span><text:span text:style-name="T17">, sesuai pesanan pembeli, dibuat dengan peralatan sederhana, oleh satu-dua orang pengrajin. Sebaliknya, semua perabot rumah-tangga yang dibeli untuk mengisi satu rumah type 70 di Perumnas, diproduksi secara massal oleh perusahaan besar menggunakan mesin produksi yang beroperasi 24 jam sehari 7 hari sepekan.</text:span></text:p>
      <text:p text:style-name="P11"><text:span text:style-name="T17"><text:tab/>Jadi memang ada persoalan teknologi, yang membuat sentra industri berbasis </text:span><text:span text:style-name="T3">home industry</text:span><text:span text:style-name="T17"> terpuruk tidak mampu bersaing dengan industri besar. Tapi persoalan teknologi bukanlah persoalan </text:span><text:soft-page-break/><text:span text:style-name="T17">yang utama. Banyak masalah lain yang menyebabkan persaingan itu menjadi tidak </text:span><text:span text:style-name="T3">fair</text:span><text:span text:style-name="T17">. Dari mulai masalah pengadaan bahan baku, proses produksi, sampai ke masalah pemasaran dan distribusi.</text:span></text:p>
      <text:p text:style-name="P11"><text:span text:style-name="T17"/></text:p>
      <text:p text:style-name="P14">REFERENSI</text:p>
      <text:p text:style-name="P19"><text:span text:style-name="T6">[</text:span><text:span text:style-name="T5">1</text:span><text:span text:style-name="T6">] </text:span><text:span text:style-name="T5">Mahendra Wijaya </text:span><text:span text:style-name="T6">dan </text:span><text:span text:style-name="T5">Siti Zubariyah</text:span><text:span text:style-name="T4">, “</text:span>Sosiologi Alih Teknologi<text:span text:style-name="T4">”, </text:span><text:span text:style-name="T5">Modul 1 – 9</text:span><text:span text:style-name="T4">, </text:span><text:span text:style-name="T5">SOSI4401</text:span><text:span text:style-name="T4">, Edisi 3, [Agustus </text:span><text:span text:style-name="T5">2023</text:span><text:span text:style-name="T4">], Penerbit Universitas Terbuka, Jakarta</text:span></text:p>
      <text:p text:style-name="P2"><text:span text:style-name="T15">[</text:span><text:span text:style-name="T16">2</text:span><text:span text:style-name="T15">] </text:span><text:span text:style-name="T16">ChatGPT</text:span><text:span text:style-name="T15">, Aplikasi Chatting berbasis AI, dalam Sistem Operasi Android, </text:span><text:a xlink:type="simple" xlink:href="https://OpenAI.com/" text:style-name="Internet_20_link" text:visited-style-name="Visited_20_Internet_20_Link"><text:span text:style-name="T15">https://OpenAI.com</text:span></text:a><text:span text:style-name="T15"> , </text:span><text:a xlink:type="simple" xlink:href="https://ChatGPT.com/" text:style-name="Internet_20_link" text:visited-style-name="Visited_20_Internet_20_Link"><text:span text:style-name="T15">https://ChatGPT.com</text:span></text:a><text:span text:style-name="T15"> </text:span></text:p>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07T11:46:04</dc:date>
    <meta:editing-duration>P4DT16H58M20S</meta:editing-duration>
    <meta:editing-cycles>301</meta:editing-cycles>
    <dc:creator>Rhiza Sadjad</dc:creator>
    <meta:document-statistic meta:table-count="0" meta:image-count="0" meta:object-count="0" meta:page-count="5" meta:paragraph-count="29" meta:word-count="1542" meta:character-count="11578"/>
  </office:meta>
</office:document-meta>
</file>