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image/png" manifest:full-path="Thumbnails/thumbnail.png"/>
  <manifest:file-entry manifest:media-type="application/binary" manifest:full-path="layout-cache"/>
  <manifest:file-entry manifest:media-type="text/xml" manifest:full-path="content.xml"/>
  <manifest:file-entry manifest:media-type="" manifest:full-path="Configurations2/accelerator/current.xml"/>
  <manifest:file-entry manifest:media-type="application/vnd.sun.xml.ui.configuration" manifest:full-path="Configurations2/"/>
  <manifest:file-entry manifest:media-type="application/rdf+xml" manifest:full-path="manifest.rdf"/>
  <manifest:file-entry manifest:media-type="text/xml" manifest:full-path="styles.xml"/>
  <manifest:file-entry manifest:media-type="text/xml" manifest:full-path="settings.xml"/>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xmlns:loext="urn:org:documentfoundation:names:experimental:office:xmlns:loext:1.0">
  <office:scripts/>
  <office:font-face-decls>
    <style:font-face style:name="Lohit Devanagari1" svg:font-family="'Lohit Devanagari'"/>
    <style:font-face style:name="OpenSymbol" svg:font-family="OpenSymbol"/>
    <style:font-face style:name="Liberation Serif" svg:font-family="'Liberation Serif'" style:font-family-generic="roman" style:font-pitch="variable"/>
    <style:font-face style:name="Times New Roman" svg:font-family="'Times New Roman'" style:font-family-generic="roman" style:font-pitch="variable"/>
    <style:font-face style:name="Liberation Sans" svg:font-family="'Liberation Sans'" style:font-family-generic="swiss" style:font-pitch="variable"/>
    <style:font-face style:name="Arial Unicode MS" svg:font-family="'Arial Unicode MS'" style:font-family-generic="system" style:font-pitch="variable"/>
    <style:font-face style:name="Lohit Devanagari" svg:font-family="'Lohit Devanagari'" style:font-family-generic="system" style:font-pitch="variable"/>
    <style:font-face style:name="Noto Sans CJK SC" svg:font-family="'Noto Sans CJK SC'" style:font-family-generic="system" style:font-pitch="variable"/>
    <style:font-face style:name="Noto Serif CJK SC" svg:font-family="'Noto Serif CJK SC'" style:font-family-generic="system" style:font-pitch="variable"/>
  </office:font-face-decls>
  <office:automatic-styles>
    <style:style style:name="P1" style:family="paragraph" style:parent-style-name="Standard">
      <style:paragraph-properties fo:text-align="justify" style:justify-single-word="false"/>
    </style:style>
    <style:style style:name="P2" style:family="paragraph" style:parent-style-name="Standard">
      <style:paragraph-properties fo:text-align="center" style:justify-single-word="false"/>
      <style:text-properties fo:color="#000000" style:font-name="Times New Roman" fo:font-size="12pt" style:text-underline-style="solid" style:text-underline-width="auto" style:text-underline-color="font-color" fo:font-weight="bold" style:font-size-asian="12pt" style:font-weight-asian="bold" style:font-size-complex="12pt" style:font-weight-complex="bold"/>
    </style:style>
    <style:style style:name="P3" style:family="paragraph" style:parent-style-name="Standard">
      <style:paragraph-properties fo:text-align="center" style:justify-single-word="false"/>
      <style:text-properties fo:color="#000000" style:font-name="Times New Roman" fo:font-size="12pt" style:font-size-asian="12pt" style:font-size-complex="12pt"/>
    </style:style>
    <style:style style:name="P4" style:family="paragraph" style:parent-style-name="Standard">
      <style:paragraph-properties fo:text-align="justify" style:justify-single-word="false"/>
      <style:text-properties fo:color="#000000" style:font-name="Times New Roman" fo:font-size="12pt" style:font-size-asian="12pt" style:font-size-complex="12pt"/>
    </style:style>
    <style:style style:name="P5" style:family="paragraph" style:parent-style-name="Standard">
      <style:paragraph-properties fo:line-height="150%" fo:text-align="justify" style:justify-single-word="false"/>
      <style:text-properties fo:color="#000000" style:font-name="Times New Roman" fo:font-size="12pt" style:font-size-asian="12pt" style:font-size-complex="12pt"/>
    </style:style>
    <style:style style:name="P6" style:family="paragraph" style:parent-style-name="Standard">
      <style:paragraph-properties fo:line-height="150%" fo:text-align="justify" style:justify-single-word="false"/>
      <style:text-properties fo:color="#000000" style:font-name="Times New Roman" fo:font-size="12pt" fo:font-style="normal" fo:font-weight="bold" style:font-size-asian="12pt" style:font-style-asian="normal" style:font-weight-asian="bold" style:font-size-complex="12pt" style:font-style-complex="normal" style:font-weight-complex="bold"/>
    </style:style>
    <style:style style:name="P7" style:family="paragraph" style:parent-style-name="Standard">
      <style:paragraph-properties fo:margin-left="0.2091in" fo:margin-right="0in" fo:line-height="100%" fo:text-align="justify" style:justify-single-word="false" fo:text-indent="-0.2181in" style:auto-text-indent="false"/>
      <style:text-properties fo:color="#000000" style:font-name="Times New Roman" fo:font-size="12pt" fo:font-style="italic" style:font-size-asian="12pt" style:font-style-asian="italic" style:font-size-complex="12pt" style:font-style-complex="italic"/>
    </style:style>
    <style:style style:name="P8" style:family="paragraph" style:parent-style-name="Standard" style:master-page-name="">
      <style:paragraph-properties fo:margin-left="0.2091in" fo:margin-right="0in" fo:line-height="100%" fo:text-align="justify" style:justify-single-word="false" fo:text-indent="-0.2181in" style:auto-text-indent="false" style:page-number="auto"/>
      <style:text-properties fo:color="#000000" style:font-name="Times New Roman" fo:font-size="12pt" fo:font-style="italic" style:font-size-asian="12pt" style:font-style-asian="italic" style:font-size-complex="12pt" style:font-style-complex="italic"/>
    </style:style>
    <style:style style:name="P9" style:family="paragraph" style:parent-style-name="Standard">
      <style:paragraph-properties fo:margin-left="0in" fo:margin-right="0in" fo:line-height="100%" fo:text-align="justify" style:justify-single-word="false" fo:text-indent="0in" style:auto-text-indent="false"/>
      <style:text-properties fo:color="#000000" style:font-name="Times New Roman" fo:font-size="12pt" fo:font-style="normal" style:font-size-asian="12pt" style:font-style-asian="normal" style:font-size-complex="12pt" style:font-style-complex="normal"/>
    </style:style>
    <style:style style:name="P10" style:family="paragraph" style:parent-style-name="Standard">
      <style:paragraph-properties fo:margin-left="0in" fo:margin-right="0in" fo:margin-top="0in" fo:margin-bottom="0.0972in" fo:text-align="justify" style:justify-single-word="false" fo:orphans="2" fo:widows="2" fo:text-indent="0in" style:auto-text-indent="false"/>
      <style:text-properties fo:font-variant="normal" fo:text-transform="none" fo:color="#000000" style:font-name="Times New Roman" fo:font-size="12pt" fo:letter-spacing="normal" fo:font-style="normal" fo:font-weight="normal" style:font-size-asian="12pt" style:font-size-complex="12pt"/>
    </style:style>
    <style:style style:name="P11" style:family="paragraph" style:parent-style-name="Standard" style:master-page-name="">
      <style:paragraph-properties fo:margin-left="0.2362in" fo:margin-right="0in" fo:text-align="justify" style:justify-single-word="false" fo:text-indent="0in" style:auto-text-indent="false" style:page-number="auto" fo:background-color="transparent">
        <style:background-image/>
      </style:paragraph-properties>
      <style:text-properties fo:font-variant="normal" fo:text-transform="none" fo:color="#000000" style:font-name="Times New Roman" fo:font-size="12pt" fo:letter-spacing="normal" fo:font-style="normal" style:text-underline-style="none" fo:font-weight="normal" style:font-size-asian="12pt" style:font-style-asian="normal" style:font-size-complex="12pt" style:font-style-complex="normal"/>
    </style:style>
    <style:style style:name="P12" style:family="paragraph" style:parent-style-name="Heading_20_5">
      <style:paragraph-properties fo:margin-left="0in" fo:margin-right="0in" fo:margin-top="0in" fo:margin-bottom="0in" fo:line-height="100%" fo:text-align="justify" style:justify-single-word="false" fo:orphans="2" fo:widows="2" fo:text-indent="0in" style:auto-text-indent="false"/>
      <style:text-properties fo:font-variant="normal" fo:text-transform="none" fo:color="#000000" style:text-line-through-style="none" style:font-name="Times New Roman" fo:font-size="12pt" fo:letter-spacing="normal" fo:font-style="italic" style:text-underline-style="none" fo:font-weight="normal" style:text-blinking="false" fo:background-color="transparent" style:font-size-asian="12pt" style:font-style-asian="italic" style:font-size-complex="12pt" style:font-style-complex="italic"/>
    </style:style>
    <style:style style:name="P13" style:family="paragraph" style:parent-style-name="Text_20_body">
      <style:paragraph-properties fo:margin-left="0in" fo:margin-right="0in" fo:margin-top="0in" fo:margin-bottom="0in" fo:line-height="100%" fo:text-align="justify" style:justify-single-word="false" fo:orphans="2" fo:widows="2" fo:text-indent="0in" style:auto-text-indent="false"/>
      <style:text-properties fo:font-variant="normal" fo:text-transform="none" fo:color="#000000" style:text-line-through-style="none" style:font-name="Times New Roman" fo:font-size="12pt" fo:letter-spacing="normal" fo:font-style="italic" style:text-underline-style="none" fo:font-weight="normal" style:text-blinking="false" fo:background-color="transparent" style:font-size-asian="12pt" style:font-style-asian="italic" style:font-size-complex="12pt" style:font-style-complex="italic"/>
    </style:style>
    <style:style style:name="P14" style:family="paragraph" style:parent-style-name="Standard">
      <style:paragraph-properties fo:line-height="150%" fo:text-align="justify" style:justify-single-word="false"/>
      <style:text-properties fo:color="#000000" style:font-name="Times New Roman" fo:font-size="12pt" fo:font-style="normal" fo:font-weight="normal" style:font-size-asian="12pt" style:font-style-asian="normal" style:font-weight-asian="normal" style:font-size-complex="12pt" style:font-style-complex="normal" style:font-weight-complex="normal"/>
    </style:style>
    <style:style style:name="P15" style:family="paragraph" style:parent-style-name="Standard" style:list-style-name="L2">
      <style:paragraph-properties fo:line-height="150%" fo:text-align="justify" style:justify-single-word="false"/>
      <style:text-properties fo:color="#000000" style:font-name="Times New Roman" fo:font-size="12pt" fo:font-style="normal" fo:font-weight="normal" style:font-size-asian="12pt" style:font-style-asian="normal" style:font-weight-asian="normal" style:font-size-complex="12pt" style:font-style-complex="normal" style:font-weight-complex="normal"/>
    </style:style>
    <style:style style:name="P16" style:family="paragraph" style:parent-style-name="Standard">
      <style:paragraph-properties fo:text-align="justify" style:justify-single-word="false"/>
      <style:text-properties fo:color="#000000" style:font-name="Times New Roman" fo:font-size="12pt" style:font-size-asian="12pt" style:font-size-complex="12pt"/>
    </style:style>
    <style:style style:name="T1" style:family="text">
      <style:text-properties fo:font-style="italic" style:text-underline-style="solid" style:text-underline-width="auto" style:text-underline-color="font-color" style:font-style-asian="italic" style:font-style-complex="italic"/>
    </style:style>
    <style:style style:name="T2" style:family="text">
      <style:text-properties fo:font-style="italic" style:font-style-asian="italic" style:font-style-complex="italic"/>
    </style:style>
    <style:style style:name="T3" style:family="text">
      <style:text-properties fo:font-style="normal" style:font-style-asian="normal" style:font-style-complex="normal"/>
    </style:style>
    <style:style style:name="T4" style:family="text">
      <style:text-properties fo:font-style="normal" fo:font-weight="bold" style:font-style-asian="normal" style:font-weight-asian="bold" style:font-style-complex="normal" style:font-weight-complex="bold"/>
    </style:style>
    <style:style style:name="T5" style:family="text">
      <style:text-properties fo:font-style="normal" fo:font-weight="normal" style:font-style-asian="normal" style:font-weight-asian="normal" style:font-style-complex="normal" style:font-weight-complex="normal"/>
    </style:style>
    <style:style style:name="T6" style:family="text">
      <style:text-properties fo:font-variant="normal" fo:text-transform="none" fo:color="#000000" style:text-line-through-style="none" style:font-name="Times New Roman" fo:font-size="12pt" fo:letter-spacing="normal" fo:font-style="normal" style:text-underline-style="none" fo:font-weight="bold" style:text-blinking="false" fo:background-color="transparent" style:font-size-asian="12pt" style:font-style-asian="normal" style:font-weight-asian="bold" style:font-size-complex="12pt" style:font-style-complex="normal" style:font-weight-complex="bold"/>
    </style:style>
    <style:style style:name="T7" style:family="text">
      <style:text-properties fo:font-variant="normal" fo:text-transform="none" fo:color="#000000" style:text-line-through-style="none" style:font-name="Times New Roman" fo:font-size="12pt" fo:letter-spacing="normal" fo:font-style="normal" style:text-underline-style="solid" style:text-underline-width="auto" style:text-underline-color="font-color" fo:font-weight="bold" style:text-blinking="false" fo:background-color="transparent" style:font-size-asian="12pt" style:font-style-asian="normal" style:font-weight-asian="bold" style:font-size-complex="12pt" style:font-style-complex="normal" style:font-weight-complex="bold"/>
    </style:style>
    <style:style style:name="T8" style:family="text">
      <style:text-properties fo:font-variant="normal" fo:text-transform="none" fo:letter-spacing="normal"/>
    </style:style>
    <style:style style:name="T9" style:family="text">
      <style:text-properties fo:font-variant="normal" fo:text-transform="none" fo:letter-spacing="normal" fo:font-style="italic" style:font-style-asian="italic" style:font-style-complex="italic"/>
    </style:style>
    <style:style style:name="T10" style:family="text">
      <style:text-properties fo:font-variant="normal" fo:text-transform="none" fo:letter-spacing="normal" fo:font-style="italic" fo:font-weight="bold" style:font-style-asian="italic" style:font-weight-asian="bold" style:font-style-complex="italic" style:font-weight-complex="bold"/>
    </style:style>
    <style:style style:name="T11" style:family="text">
      <style:text-properties fo:font-variant="normal" fo:text-transform="none" fo:letter-spacing="normal" fo:font-style="italic" style:text-underline-style="solid" style:text-underline-width="auto" style:text-underline-color="font-color" style:font-style-asian="italic" style:font-style-complex="italic"/>
    </style:style>
    <style:style style:name="T12" style:family="text">
      <style:text-properties fo:font-variant="normal" fo:text-transform="none" fo:letter-spacing="normal" fo:font-weight="bold" style:font-weight-asian="bold" style:font-weight-complex="bold"/>
    </style:style>
    <style:style style:name="T13" style:family="text">
      <style:text-properties fo:font-variant="normal" fo:text-transform="none" fo:letter-spacing="normal" style:text-underline-style="solid" style:text-underline-width="auto" style:text-underline-color="font-color"/>
    </style:style>
    <style:style style:name="T14" style:family="text">
      <style:text-properties fo:color="#000000" style:font-name="Times New Roman" fo:font-size="12pt" style:font-size-asian="12pt" style:font-size-complex="12pt"/>
    </style:style>
    <style:style style:name="T15" style:family="text">
      <style:text-properties fo:color="#000000" style:font-name="Times New Roman" fo:font-size="12pt" fo:font-style="normal" fo:font-weight="bold" style:font-size-asian="12pt" style:font-style-asian="normal" style:font-weight-asian="bold" style:font-size-complex="12pt" style:font-style-complex="normal" style:font-weight-complex="bold"/>
    </style:style>
    <style:style style:name="T16" style:family="text">
      <style:text-properties style:font-name="Times New Roman" fo:font-style="normal" style:font-style-asian="normal" style:font-style-complex="normal"/>
    </style:style>
    <style:style style:name="T17" style:family="text">
      <style:text-properties style:font-name="Times New Roman" fo:font-style="normal" fo:font-weight="bold" style:font-style-asian="normal" style:font-weight-asian="bold" style:font-style-complex="normal" style:font-weight-complex="bold"/>
    </style:style>
    <text:list-style style:name="L1">
      <text:list-level-style-bullet text:level="1" text:style-name="Bullet_20_Symbols" text:bullet-char="•">
        <style:list-level-properties text:list-level-position-and-space-mode="label-alignment">
          <style:list-level-label-alignment text:label-followed-by="listtab" text:list-tab-stop-position="0.5in" fo:text-indent="-0.25in" fo:margin-left="0.5in"/>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0.75in" fo:text-indent="-0.25in" fo:margin-left="0.75in"/>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1in" fo:text-indent="-0.25in" fo:margin-left="1in"/>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1.25in" fo:text-indent="-0.25in" fo:margin-left="1.25in"/>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1.5in" fo:text-indent="-0.25in" fo:margin-left="1.5in"/>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1.75in" fo:text-indent="-0.25in" fo:margin-left="1.75in"/>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2in" fo:text-indent="-0.25in" fo:margin-left="2in"/>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2.25in" fo:text-indent="-0.25in" fo:margin-left="2.25in"/>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2.5in" fo:text-indent="-0.25in" fo:margin-left="2.5in"/>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2.75in" fo:text-indent="-0.25in" fo:margin-left="2.75in"/>
        </style:list-level-properties>
      </text:list-level-style-bullet>
    </text:list-style>
    <text:list-style style:name="L2">
      <text:list-level-style-number text:level="1" text:style-name="Numbering_20_Symbols"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JAWABAN TUGAS 1</text:p>
      <text:p text:style-name="P3">Rhiza S. Sadjad </text:p>
      <text:p text:style-name="P3">NIM 045276176</text:p>
      <text:p text:style-name="P3"/>
      <text:p text:style-name="P4">Fakultas<text:tab/><text:tab/>: FHISIP/Fakultas Hukum, Ilmu Sosial dan Ilmu Politik</text:p>
      <text:p text:style-name="P1"><text:span text:style-name="T14">Kode/Nama MK<text:tab/>: </text:span><text:a xlink:type="simple" xlink:href="https://elearning.ut.ac.id/course/view.php?id=298934&amp;section=0" text:style-name="Internet_20_link" text:visited-style-name="Visited_20_Internet_20_Link"><text:span text:style-name="T6">SOSI4402</text:span></text:a><text:a xlink:type="simple" xlink:href="https://elearning.ut.ac.id/course/view.php?id=298934&amp;section=0" text:style-name="Internet_20_link" text:visited-style-name="Visited_20_Internet_20_Link"><text:span text:style-name="T7">.</text:span></text:a><text:span text:style-name="T6">11/</text:span><text:span text:style-name="T15">Sosiologi Komunikasi 11 </text:span></text:p>
      <text:p text:style-name="P4">Tugas<text:tab/><text:tab/><text:tab/>: 1</text:p>
      <text:p text:style-name="P11"/>
      <text:p text:style-name="P10"><text:span text:style-name="T1">Pertanyaan</text:span><text:span text:style-name="T2">:</text:span></text:p>
      <text:h text:style-name="P12" text:outline-level="5"><text:bookmark text:name="yui_3_17_2_1_1730952312209_49"/>Dalam teori komunikasi massa, terdapat kategori teori yang lebih menitikberatkan pada kekuatan media dan ada pula teori yang lebih menitikberatkan pada kekuatan khalayak. Pilihlah salah satu teori komunikasi yang lebih menitikberatkan pada kekuatan media dan pilih pula satu teori yang lebih menitikberatkan pada kekuatan khalayak, kemudian jelaskan bagaimana asumsi-asumsi yang dibangun oleh kedua teori tersebut serta berikan contohnya!</text:h>
      <text:p text:style-name="P13"/>
      <text:p text:style-name="P5"><text:span text:style-name="T1">Jawaban</text:span><text:span text:style-name="T2">:</text:span></text:p>
      <text:p text:style-name="P14"><text:span text:style-name="T8"><text:tab/>Kedua kategori teori, yaitu baik yang lebih menitik-beratkan pada kekuatan media, mau pun yang lebih menitik-beratkan pada kekuatan khalayak, sama-sama menunjukkan adanya pengaruh keduanya, yaitu media dan khalayak, dalam teori-teori sosiologi komunikasi, khususnya yang mengkaji komunikasi massa. Teori-teori yang menekankan kekuatan media mengkaji dengan seksama bagaimana media membentuk persepsi dan perilaku, sedangkan teori-teori yang berfokus pada kekuatan khalayak, menekankan bagaimana individu-individu dalam khalayak berperan aktif menafsirkan dan membangun keterikatan (</text:span><text:span text:style-name="T9">engagement</text:span><text:span text:style-name="T8">) dengan media. Memahami kedua pendekatan akan membangun perspektif yang komprehensif tentang relasi yang kompleks antara media dan masyarakat.</text:span></text:p>
      <text:p text:style-name="P14"><text:span text:style-name="T8"><text:tab/>Teori-teori yang menitik-beratkan peranan kekuatan media dalam komunikasi massa, misalnya antara lain: Teori Peluru Ajaib (</text:span><text:span text:style-name="T9">Magic Bullet Theory</text:span><text:span text:style-name="T8">), Teori Budidaya (</text:span><text:span text:style-name="T9">Cultivation Theory</text:span><text:span text:style-name="T8">) dan Teori </text:span><text:span text:style-name="T9">Agenda Setting</text:span><text:span text:style-name="T8">. Dari ketiga contoh tersebut akan dipilih salah satunya, yaitu </text:span><text:span text:style-name="T13">Teori </text:span><text:span text:style-name="T11">Agenda Setting</text:span><text:span text:style-name="T8">. Sedangkan teori-teori yang memberi perhatian pada kekuatan khalayak, antara lain misalnya: Teori Gratifikasi (</text:span><text:span text:style-name="T9">Gratifications Theory</text:span><text:span text:style-name="T8">), Teori Penerimaan (</text:span><text:span text:style-name="T9">Reception Theory</text:span><text:span text:style-name="T8">), dan Teori dengan Pendekatan Budaya (</text:span><text:span text:style-name="T9">Cultural Studies Approach</text:span><text:span text:style-name="T8">). Dari ketiga contoh tersebut akan dipilih salah satunya, yaitu </text:span><text:span text:style-name="T13">Teori dengan Pendekatan Budaya</text:span><text:span text:style-name="T8">.</text:span></text:p>
      <text:list xml:id="list2778389283419250152" text:style-name="L2">
        <text:list-item>
          <text:p text:style-name="P15"><text:span text:style-name="T13">Kekuatan Media</text:span><text:span text:style-name="T8">: </text:span><text:span text:style-name="T12">Teori </text:span><text:span text:style-name="T10">Agenda Settin</text:span><text:span text:style-name="T9">g</text:span><text:span text:style-name="T8">. Diajukan oleh </text:span><text:span text:style-name="T12">Maxwell McCombs</text:span><text:span text:style-name="T8"> [</text:span><text:span text:style-name="T12">1938 – 2024</text:span><text:span text:style-name="T8">] dan </text:span><text:span text:style-name="T12">Donald Lewis Shaw</text:span><text:span text:style-name="T8"> [</text:span><text:span text:style-name="T12">1936 – 2021</text:span><text:span text:style-name="T8">], keduanya ilmuwan sosial dari Amerika Serikat yang melakukan penelitian empirik tentang bagaimana media dapat membentuk wacana publik dengan “mengatur” atau bahkan me-rekayasa pemberitaan sedemikian rupa sesuai agenda yang ditetapkan sebelumnya. Pada dasarnya, menurut teori ini, media tidak mengajak khalayak untuk berfikir, tapi lebih cenderung mengajak khalayak untuk berfikir tentang sesuatu (</text:span><text:span text:style-name="T9">not to think, but to think about</text:span><text:span text:style-name="T8">). Sebagai contoh misalnya, ada agenda untuk mengaitkan Islam dengan terorisme, sehingga ketika khalayak berfikir tentang Islam, </text:span><text:soft-page-break/><text:span text:style-name="T8">maka sekaligus mereka juga akan berfikir tentang terorisme, dan sebaliknya, jika ada suatu aksi terorisme, maka khalayak akan berfikir tentang Islam. Media tidak mengajak khalayak untuk mengkaji lebih mendalam baik tentang Islam mau pun tentang terorisme, kecuali bahwa ada “kaitan” antara keduanya. Dengan </text:span><text:span text:style-name="T9">agenda setting</text:span><text:span text:style-name="T8"> seperti ini, maka dalam pemberitaan di media massa diaturlah sedemikian rupa sehingga ketika ada suatu aksi terorisme, walau pun pelakunya bukan orang yang beragama Islam sekali pun, berita tersebut “didekatkan” dengan pemberitaan tentang Islam, atau tentang orang Islam, atau tentang orang Arab misalnya dengan mengatur tata-letak berita di halaman surat-kabar, atau dengan mengatur urutan pembacaan berita di radio dan televisi. Dalam hal ini khalayak di-</text:span><text:span text:style-name="T12">asumsi</text:span><text:span text:style-name="T8">-kan secara </text:span><text:span text:style-name="T12">pasif</text:span><text:span text:style-name="T8"> meng-konsumsi sajian-sajian media massa sehingga </text:span><text:span text:style-name="T9">agenda setting</text:span><text:span text:style-name="T8"> yang direncanakan, yaitu wacana publik bahwa terorisme berkaitan erat dengan Islam, berhasil dibangun di kalangan masyarakat luas, terutama yang awam tentang Islam.</text:span></text:p>
        </text:list-item>
        <text:list-item>
          <text:p text:style-name="P15"><text:span text:style-name="T13">Kekuatan Khalayak</text:span><text:span text:style-name="T8">: </text:span><text:span text:style-name="T12">Teori dengan Pendekatan Budaya</text:span><text:span text:style-name="T8">. Dirintis oleh </text:span><text:span text:style-name="T12">Stuart Hall</text:span><text:span text:style-name="T8"> [</text:span><text:span text:style-name="T12">1932 – 2014</text:span><text:span text:style-name="T8">], ilmuwan sosial kelahiran Jamaika yang bekerja di Pusat Studi Budaya Kontemporer (</text:span><text:span text:style-name="T9">Centre for Contemporary Cultural Studies</text:span><text:span text:style-name="T8">), </text:span><text:span text:style-name="T9">University of Birmingham</text:span><text:span text:style-name="T8">, Inggris sejak tahun 1951. Pada tahun 1960-an–1970-an, </text:span><text:span text:style-name="T12">Hall</text:span><text:span text:style-name="T8"> dan kawan-kawannya menunjukkan bahwa khalayak tidak secara pasif mengkonsumsi sajian-sajian dari media massa. Khalayak dengan latar belakang sosial-budaya, status sosial dan pengalaman hidup masing-masing, di-</text:span><text:span text:style-name="T12">asumsi</text:span><text:span text:style-name="T8">-kan secara </text:span><text:span text:style-name="T12">aktif</text:span><text:span text:style-name="T8"> menafsirkan, bahkan “ber-negosiasi” dengan sajian-sajian media massa. asumsi ini berlawanan dengan asumsi yang diambil oleh Teori </text:span><text:span text:style-name="T9">Agenda Setting</text:span><text:span text:style-name="T8"> yang menitik-beratkan kekuatan media. Pada tahun 1973, </text:span><text:span text:style-name="T12">Hall</text:span><text:span text:style-name="T8"> mengajukan model </text:span><text:span text:style-name="T9">Encoding/Decoding</text:span><text:span text:style-name="T8"> dalam meng-analisis hubungan antara media dan khalayak. Menurut </text:span><text:span text:style-name="T12">Hall</text:span><text:span text:style-name="T8">, produser media meng-</text:span><text:span text:style-name="T9">encode</text:span><text:span text:style-name="T8"> suatu berita untuk mempengaruhi khalayak agar mendapatkan kesan tertentu, tapi ketika khalayak men-</text:span><text:span text:style-name="T9">decode</text:span><text:span text:style-name="T8"> berita tersebut, mereka menafsirkan secara berbeda. Contohnya ketika media massa di Eropa dan Amerika Serikat dibanjiri oleh pemberitaan tentang </text:span><text:span text:style-name="T12">Salman Rushdie</text:span><text:span text:style-name="T8"> [</text:span><text:span text:style-name="T12">1947</text:span><text:span text:style-name="T8"> - <text:s/>......] yang dihukum mati </text:span><text:span text:style-name="T9">in absentia</text:span><text:span text:style-name="T8"> oleh pemerintah Iran karena menulis novel “</text:span><text:span text:style-name="T9">Satanic Verses</text:span><text:span text:style-name="T8">” yang isinya dianggap menghina keluarga Nabi Muhammad SAW, ada </text:span><text:span text:style-name="T9">agenda-setting</text:span><text:span text:style-name="T8"> untuk membangun wacana kebencian kepada Islam, khususnya pemerintah Iran. Tapi karena kekuatan khalayak yang kritis, pemberitaan tersebut malah membangkitkan ke-ingin-tahu-an khalayak tentang Islam, sehingga masjid-masjid di Eropa dan Amerika Serikat dibanjiri oleh pengunjung. Ada yang hanya ingin tahu tentang “</text:span><text:span text:style-name="T9">Qur'anic Verses</text:span><text:span text:style-name="T8">” sebagai lawan dari “</text:span><text:span text:style-name="T9">Satanic Verses</text:span><text:span text:style-name="T8">”, sampai ke mereka yang kemudian menjadi </text:span><text:span text:style-name="T9">mu'allaf,</text:span><text:span text:style-name="T8"> memeluk Islam. “</text:span><text:span text:style-name="T9">Satanic Verses</text:span><text:span text:style-name="T8">” karya </text:span><text:span text:style-name="T12">Salman Rushdie</text:span><text:span text:style-name="T8"> memang menjadi </text:span><text:span text:style-name="T9">best-seller</text:span><text:span text:style-name="T8">, tapi masjid-masjid di Eropa dan Amerika Serikat pun </text:span><text:soft-page-break/><text:span text:style-name="T8">kehabisan terjemahan al-Qur'an sehingga harus dicetak berulang-ulang atas permintaan masyarakat. </text:span></text:p>
        </text:list-item>
      </text:list>
      <text:p text:style-name="P14"><text:span text:style-name="T8"/></text:p>
      <text:p text:style-name="P14"><text:span text:style-name="T8"><text:tab/>Kedua teori yang dicontohkan di atas, yaitu Teori </text:span><text:span text:style-name="T9">Agenda Setting</text:span><text:span text:style-name="T8"> yang menitik-beratkan pada kekuatan media, dan Teori dengan Pendekatan Budaya yang menitik-beratkan perhatian pada kekuatan khalayak, masing-masing memiliki asumsi yang berlawanan. Teori </text:span><text:span text:style-name="T9">Agenda Setting</text:span><text:span text:style-name="T8"> meng-asumsi-kan bahwa khalayak bersikap pasif dalam meng-konsumsi sajian-sajian media, sehingga memuluskan rencana produser yang menyusun agenda-nya, sedangkan Teori dengan Pendekatan Budaya meng-asumsi-kan bahwa khalayak bersikap pro-aktif menafsirkan sajian-sajian media tersebut sesuai dengan latar-belakang sosial-budaya mereka masing-masing.</text:span></text:p>
      <text:p text:style-name="P14"><text:span text:style-name="T8"/></text:p>
      <text:p text:style-name="P6">REFERENSI</text:p>
      <text:p text:style-name="P8"><text:span text:style-name="T5">[</text:span><text:span text:style-name="T4">1</text:span><text:span text:style-name="T5">] </text:span><text:span text:style-name="T4">Mustain Mashud</text:span><text:span text:style-name="T3">, “</text:span>Sosiologi Komunikasii<text:span text:style-name="T3">”, </text:span><text:span text:style-name="T4">Modul 1 – 9</text:span><text:span text:style-name="T3">, </text:span><text:span text:style-name="T4">SOSI4402</text:span><text:span text:style-name="T3">, Edisi 4, [Mei </text:span><text:span text:style-name="T4">2024</text:span><text:span text:style-name="T3">], Penerbit Universitas Terbuka, Jakarta</text:span></text:p>
      <text:p text:style-name="P7"><text:span text:style-name="T16">[</text:span><text:span text:style-name="T17">2</text:span><text:span text:style-name="T16">] </text:span><text:span text:style-name="T17">ChatGPT</text:span><text:span text:style-name="T16">, Aplikasi Chatting berbasis AI, dalam Sistem Operasi Android, </text:span><text:a xlink:type="simple" xlink:href="https://OpenAI.com/" text:style-name="Internet_20_link" text:visited-style-name="Visited_20_Internet_20_Link"><text:span text:style-name="T16">https://OpenAI.com</text:span></text:a><text:span text:style-name="T16"> , </text:span><text:a xlink:type="simple" xlink:href="https://ChatGPT.com/" text:style-name="Internet_20_link" text:visited-style-name="Visited_20_Internet_20_Link"><text:span text:style-name="T16">https://ChatGPT.com</text:span></text:a><text:span text:style-name="T16"> </text:span></text:p>
      <text:p text:style-name="P9"/>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xmlns:loext="urn:org:documentfoundation:names:experimental:office:xmlns:loext:1.0">
  <office:font-face-decls>
    <style:font-face style:name="Lohit Devanagari1" svg:font-family="'Lohit Devanagari'"/>
    <style:font-face style:name="OpenSymbol" svg:font-family="OpenSymbol"/>
    <style:font-face style:name="Liberation Serif" svg:font-family="'Liberation Serif'" style:font-family-generic="roman" style:font-pitch="variable"/>
    <style:font-face style:name="Times New Roman" svg:font-family="'Times New Roman'" style:font-family-generic="roman" style:font-pitch="variable"/>
    <style:font-face style:name="Liberation Sans" svg:font-family="'Liberation Sans'" style:font-family-generic="swiss" style:font-pitch="variable"/>
    <style:font-face style:name="Arial Unicode MS" svg:font-family="'Arial Unicode MS'" style:font-family-generic="system" style:font-pitch="variable"/>
    <style:font-face style:name="Lohit Devanagari" svg:font-family="'Lohit Devanagari'" style:font-family-generic="system" style:font-pitch="variable"/>
    <style:font-face style:name="Noto Sans CJK SC" svg:font-family="'Noto Sans CJK SC'" style:font-family-generic="system" style:font-pitch="variable"/>
    <style:font-face style:name="Noto Serif CJK SC" svg:font-family="'Noto Serif CJK SC'"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id" fo:country="ID" style:letter-kerning="true" style:font-size-asian="10.5pt" style:language-asian="zh" style:country-asian="CN"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0.4925in" style:writing-mode="page"/>
      <style:text-properties style:use-window-font-color="true" style:font-name="Liberation Serif" fo:font-size="12pt" fo:language="id" fo:country="ID" style:letter-kerning="true" style:font-name-asian="Noto Serif CJK SC" style:font-size-asian="10.5pt" style:language-asian="zh" style:country-asian="CN" style:font-name-complex="Lohit Devanagari"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loext:contextual-spacing="false" fo:margin-top="0.1665in" fo:margin-bottom="0.0835in" fo:keep-with-next="always"/>
      <style:text-properties style:font-name="Liberation Sans" fo:font-size="14pt" style:font-name-asian="Noto Sans CJK SC" style:font-size-asian="14pt" style:font-name-complex="Lohit Devanagari" style:font-size-complex="14pt"/>
    </style:style>
    <style:style style:name="Text_20_body" style:display-name="Text body" style:family="paragraph" style:parent-style-name="Standard" style:class="text">
      <style:paragraph-properties loext:contextual-spacing="false" fo:margin-top="0in" fo:margin-bottom="0.0972in" fo:line-height="115%"/>
    </style:style>
    <style:style style:name="List" style:family="paragraph" style:parent-style-name="Text_20_body" style:class="list">
      <style:text-properties style:font-size-asian="12pt" style:font-name-complex="Lohit Devanagari1"/>
    </style:style>
    <style:style style:name="Caption" style:family="paragraph" style:parent-style-name="Standard" style:class="extra">
      <style:paragraph-properties loext:contextual-spacing="false" fo:margin-top="0.0835in" fo:margin-bottom="0.0835in" text:number-lines="false" text:line-number="0"/>
      <style:text-properties fo:font-size="12pt" fo:font-style="italic" style:font-size-asian="12pt" style:font-style-asian="italic" style:font-name-complex="Lohit Devanagari1"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ohit Devanagari1"/>
    </style:style>
    <style:style style:name="Table_20_Contents" style:display-name="Table Contents" style:family="paragraph" style:parent-style-name="Standard" style:class="extra">
      <style:paragraph-properties text:number-lines="false" text:line-number="0"/>
    </style:style>
    <style:style style:name="Heading_20_5" style:display-name="Heading 5" style:family="paragraph" style:parent-style-name="Heading" style:next-style-name="Text_20_body" style:default-outline-level="5" style:list-style-name="" style:class="text">
      <style:text-properties style:font-name="Times New Roman" fo:font-size="10pt" fo:font-weight="bold" style:font-name-asian="Arial Unicode MS" style:font-size-asian="10pt" style:font-weight-asian="bold" style:font-name-complex="Arial Unicode MS" style:font-size-complex="10pt" style:font-weight-complex="bold"/>
    </style:style>
    <style:style style:name="Numbering_20_Symbols" style:display-name="Numbering Symbols" style:family="text">
      <style:text-properties style:font-name="Times New Roman"/>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Bullet_20_Symbols" style:display-name="Bullet Symbols" style:family="text">
      <style:text-properties style:font-name="OpenSymbol" style:font-name-asian="OpenSymbol" style:font-name-complex="OpenSymbol"/>
    </style:style>
    <style:style style:name="Emphasis" style:family="text">
      <style:text-properties fo:font-style="italic" style:font-style-asian="italic" style:font-style-complex="italic"/>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Mpm1">
      <style:page-layout-properties fo:page-width="8.2681in" fo:page-height="11.6929in" style:num-format="1" style:print-orientation="portrait" fo:margin-top="0.7874in" fo:margin-bottom="0.7874in" fo:margin-left="0.7874in" fo:margin-right="0.7874in" style:writing-mode="lr-tb" style:layout-grid-color="#c0c0c0" style:layout-grid-lines="20" style:layout-grid-base-height="0.278in" style:layout-grid-ruby-height="0.139in" style:layout-grid-mode="none" style:layout-grid-ruby-below="false" style:layout-grid-print="false" style:layout-grid-display="false" style:footnote-max-height="0in">
        <style:footnote-sep style:width="0.0071in" style:distance-before-sep="0.0398in" style:distance-after-sep="0.0398in"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creation-date>2022-10-17T10:47:36.870966047</meta:creation-date>
    <meta:generator>OpenOffice/4.1.2$Unix OpenOffice.org_project/412m3$Build-9782</meta:generator>
    <dc:date>2024-11-08T00:21:49</dc:date>
    <meta:editing-duration>P5DT5H14M1S</meta:editing-duration>
    <meta:editing-cycles>329</meta:editing-cycles>
    <dc:creator>Rhiza Sadjad</dc:creator>
    <meta:document-statistic meta:table-count="0" meta:image-count="0" meta:object-count="0" meta:page-count="3" meta:paragraph-count="17" meta:word-count="838" meta:character-count="6523"/>
  </office:meta>
</office:document-meta>
</file>