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 style:family="paragraph" style:parent-style-name="Text_20_body">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4" style:family="paragraph" style:parent-style-name="Text_20_body" style:list-style-name="L7">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5"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6"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P7"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8"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9"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0"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11"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2"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list-style-name="L12">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5" style:family="paragraph" style:parent-style-name="Standard">
      <style:paragraph-properties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7"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8"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9"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0"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variant="normal" fo:text-transform="none" fo:letter-spacing="normal" style:text-underline-style="none"/>
    </style:style>
    <style:style style:name="T8" style:family="text">
      <style:text-properties fo:font-variant="normal" fo:text-transform="none" fo:letter-spacing="normal" style:text-underline-style="none" fo:font-weight="bold" style:font-weight-asian="bold" style:font-weight-complex="bold"/>
    </style:style>
    <style:style style:name="T9" style:family="text">
      <style:text-properties fo:font-variant="normal" fo:text-transform="none" fo:letter-spacing="normal" fo:font-style="italic" style:text-underline-style="none" style:font-style-asian="italic" style:font-style-complex="italic"/>
    </style:style>
    <style:style style:name="T10" style:family="text">
      <style:text-properties fo:font-weight="bold" style:font-weight-asian="bold" style:font-weight-complex="bold"/>
    </style:style>
    <style:style style:name="T11" style:family="text">
      <style:text-properties fo:color="#000000" style:font-name="Times New Roman" fo:font-size="12pt" style:font-size-asian="12pt" style:font-size-complex="12pt"/>
    </style:style>
    <style:style style:name="T12" style:family="text">
      <style:text-properties fo:color="#000000" style:font-name="Times New Roman" fo:font-size="12pt" fo:font-style="normal" style:font-size-asian="12pt" style:font-style-asian="normal" style:font-size-complex="12pt" style:font-style-complex="normal"/>
    </style:style>
    <style:style style:name="T13"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4" style:family="text">
      <style:text-properties style:font-name="Times New Roman" fo:font-style="normal" style:font-style-asian="normal" style:font-style-complex="normal"/>
    </style:style>
    <style:style style:name="T15" style:family="text">
      <style:text-properties style:font-name="Times New Roman" fo:font-style="normal" fo:font-weight="bold" style:font-style-asian="normal" style:font-weight-asian="bold" style:font-style-complex="normal" style:font-weight-complex="bold"/>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9">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0">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1">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JAWABAN TUGAS 1</text:p>
      <text:p text:style-name="P8">Rhiza S. Sadjad </text:p>
      <text:p text:style-name="P8">NIM 045276176</text:p>
      <text:p text:style-name="P8"/>
      <text:p text:style-name="P9">Fakultas<text:tab/><text:tab/>: FHISIP/Fakultas Hukum, Ilmu Sosial dan Ilmu Politik</text:p>
      <text:p text:style-name="P1"><text:span text:style-name="T11">Kode/Nama MK<text:tab/>: </text:span><text:bookmark text:name="yui_3_17_2_1_1730387195372_49"/><text:a xlink:type="simple" xlink:href="https://elearning.ut.ac.id/course/view.php?id=290308&amp;section=0" text:style-name="Internet_20_link" text:visited-style-name="Visited_20_Internet_20_Link"><text:span text:style-name="T6">SOSI4406.11</text:span></text:a><text:span text:style-name="T12">/</text:span><text:span text:style-name="T13">Sosiologi Organisasi 11</text:span></text:p>
      <text:p text:style-name="P9">Tugas<text:tab/><text:tab/><text:tab/>: 1</text:p>
      <text:p text:style-name="P19"/>
      <text:p text:style-name="P16"><text:span text:style-name="T1">Pertanyaan 1/3</text:span><text:span text:style-name="T2">:</text:span></text:p>
      <text:p text:style-name="P6"><text:bookmark text:name="yui_3_17_2_1_1731044444422_50"/><text:bookmark text:name="yui_3_17_2_1_1731044444422_49"/>Dalam modul 1 Pokok Bahasan 1 Sub Pokok Bahasan 1, telah dijelaskan mengenai sosiologi organisasi: pengertian, ruang lingkup, sejarah lahirnya. Coba anda sebutkan dan jelaskan batasan-batasan atau ruang lingkup sosiologi organisasi?</text:p>
      <text:p text:style-name="P6"/>
      <text:p text:style-name="P10"><text:span text:style-name="T1">Jawaban 1/3</text:span><text:span text:style-name="T2">:</text:span></text:p>
      <text:p text:style-name="P15"><text:tab/>Sosiologi Organisasi mengkaji topik yang cakupannya luas, meliputi permasalahan bagaimana organisasi beroperasi dan ber-interaksi dengan masyarakat dan bagaimana organisasi membentuk berbagai aspek kehidupan warga masyarakat tersebut. Bidang studi ini memandang organisasi sebagai salah satu sistem sosial, dan mengkaji struktur, perilaku, serta <text:s/>dinamika sistem dari suatu organisasi sebagai suatu sistem sosial. </text:p>
      <text:p text:style-name="P15"><text:tab/>Sejarah bidang studi Sosiologi Organisasi sudah dimulai sejak akhir abad ke 19 dan awal abad ke 20, dengan tokoh-tokoh ilmuwan sosial seperti <text:span text:style-name="T10">Max Weber</text:span> [<text:span text:style-name="T10">1864–1920</text:span>] yang mengkaji tentang birokrasi dalam organisasi, khususnya organisasi pemerintahan dan perusahaan, dan <text:span text:style-name="T10">Emile Durkheim</text:span> [<text:span text:style-name="T10">1858–1917</text:span>] yang mengkaji tentang konsep pembagian kerja (<text:span text:style-name="T2">division of labour</text:span>) dalam masyarakat industri. <text:s/>Setelah perintisan awal, Sosiologi Organisasi berlanjut sampai pertengahan abad ke 20 dengan kajian manajemen klasik khususnya dalam dunia usaha (<text:span text:style-name="T2">business administratin</text:span>) dan industri, dengan tokoh-tokoh <text:span text:style-name="T10">Henri Fayol </text:span>[<text:span text:style-name="T10">1841-1925</text:span>] dan <text:span text:style-name="T10">Frederick Winslow Taylor</text:span> [<text:span text:style-name="T10">1856-1915</text:span>]. Selanjutnya sejarah perkembangan Sosiologi Organisasi meliputi berbagai pokok kajian seperti gerakan “<text:span text:style-name="T2">Human Relations</text:span>” dengan tokohnya <text:span text:style-name="T10">Elton Mayo </text:span>[<text:span text:style-name="T10">1880-1949</text:span>] seorang psikolog dan sosiolog <text:s/>kelahiran Australia, teori kontigensi dan teori sistem organisasi, teori pelembagaan dan budaya organisasi, teori kekuasaan, konflik dan “<text:span text:style-name="T2">critical theory</text:span>” (termasuk pendekatan gender) dalam organisasi, dan akhir-akhir ini, mulai tahun 2000-an, Sosiologi Organisasi mulai menaruh perhatian pada fenomena globalisasi, perkembangan teknologi (digital), dan ke-aneka-ragam-an (<text:span text:style-name="T2">diversity</text:span>) budaya dalam organisasi multi-nasional dan trans-nasional, serta peranan organisasi dalam pengembangan ilmu-pengetahuan dan teknologi serta inovasi. <text:s/></text:p>
      <text:p text:style-name="P15"><text:tab/>Di antara banyak bidang kajian Sosiologi Organisasi, ruang lingkup kajiannya mencakup, misalnya: (1) struktur dan hirarkhi dalam organisasi, (2) otoritas, kekuasaan dan kepemimpinan, (3) budaya organisasi, (4) perilaku organisasi, (5) kesetaraan gender, (6) perubahan sosial dan adaptasi, (7) interaksi dengan lingungan eksternal, (8) pengambilan keputusan dan penyelesaian masalah, (9) jejaring dan hubungan antar-organisasi, (10) perkembangan teknologi (digital), (11) etika <text:soft-page-break/>organisasi, moralitas dan pertanggung-jawaban sosial organisasi, serta (12) globalisasi, organisasi multi-nasional dan trans-nasional. Sebagai suatu bidang kajian dengan lingkup yang begitu luas, Sosiologi Organisasi menyajikan perspektif yang komprehensif tentang bagaimana organisasi <text:s/>bekerja sebagai suatu sistem sosial, berubah sejalan dengan peruabahn-perubahan sosial dan berdampak kepada masyarakat dan warga masyarakat sebagai suatu keseluruhan. Bidang kajian ini mencoba memahami kompleksitas perilaku manusia dalam organisasi serta berbagai faktor keberhasilan, tantangan dan perubahan sosial yang dihadapi oleh organisasi.</text:p>
      <text:p text:style-name="P15"/>
      <text:p text:style-name="P17"><text:span text:style-name="T1">Pertanyaan 2/3</text:span><text:span text:style-name="T2">:</text:span></text:p>
      <text:p text:style-name="P5"><text:bookmark text:name="yui_3_17_2_1_1731044444422_501"/><text:bookmark text:name="yui_3_17_2_1_1731044444422_55"/>Keluarga dipandang sebagai faktor paling penting dalam memahami organisasi sosial? Silahkan anda uraikan pemahaman anda tentang organisasi sosial di sekitar anda dengan menggunakan studi kasus pada keluarga anda masing-masing!</text:p>
      <text:p text:style-name="P3"/>
      <text:p text:style-name="P10"><text:span text:style-name="T1">Jawaban 2/3</text:span><text:span text:style-name="T2">:</text:span></text:p>
      <text:p text:style-name="P11"><text:tab/>Dalam konteks keluarga sebagai satuan terkecil dari organisasi masyarakat, memahami keluarga sebagai suatu organiasi berarti memandang keluarga sebagai suatu struktur dengan masing-masing peranan yang spesifik dari anggotanya, norma-norma yang berlaku serta perilakunya. Walau pun tidak bersifat formal seperti organisasi kemsyarakatan, organisasi massa, organisasi politik, perusahaan atau pemerintahan, keluarga sebagai suatu organisasi dapat menjadi obyek kajian yang serius dari kajian bidang ilmu Sosiologi Organisasi karena dalam suatu keluarga terdapat semacam pembagian kerja dan tanggung-jawab, ada hirarkhi dan struktur otoritas, ada budaya keluarga dan norma-norma sosial yang berlaku, ada manajemen finansial terkait sumber-sumber pendapatan dan belanja, keseimbangan kehidupan sosial eksternal dan privasi internal keluarga, ada dinamika dan pewarisan tatanan nilai keluarga, dan masih banyak lagi aspek-aspek sosiologis dari keluarga sebaga suatu organisasi. </text:p>
      <text:p text:style-name="P11"><text:tab/>Keluarga inti yang paling kecil terdiri dari sepasang suami-isteri, bisa berupa pasangan muda yang baru menikah, atau pasangan lansia yang sudah ditinggalkan putera-puterinya. Selanjutnya ada keluarga yang terdiri dari “<text:span text:style-name="T2">single parent</text:span>” (ayah atau ibu, duda atau janda) dengan putera-puterinya. Keluarga inti yang paling lengkap terdiri dari suami-isteri dengan <text:span text:style-name="T2">a-man-cu</text:span> (anak-anak, menantu dan cucu-cucu), sedangkan jika ditambah dengan keluarga lain, akan disebut sebagai keluarga yang diperluas atau keluarga besar (<text:span text:style-name="T2">extended family</text:span>), dengan tambahan kakek, nenek, paman, bibi, keponakan, dan lain-lain. Lebih besar lagi dari keluarga besar terdapat dalam beberapa suku, yaitu yang disebut marga atau <text:span text:style-name="T2">clan</text:span>, seperti pada suku Batak, Toraja, Minahasa, Bolaang Mangondouw, dan sebagainya. </text:p>
      <text:p text:style-name="P11"><text:tab/>Suatu keluarga akan terasa sebagai suatu organisasi ketika menghadapi suatu “<text:span text:style-name="T2">event</text:span>”, misalnya pernikahan, acara atau upacara adat, kematian, reuni keluarga besar, wisata keluarga, atau <text:soft-page-break/>ketika ada pertemuan keluarga (besar) dalam rangka merayakan hari-hari besar keagamaan, seperti lebaran, natalan dan tahun baru. Organisasi untuk penyelenggaraan acara-acara khusus seperti itu seringkali menyangkut perencanaan, penyusunan anggaran, penjadwalan, penyusunan acara, logistik dan akomodasi, seperti pada organisasi pada umumnya, walau pun hanya melibatkan keluarga.</text:p>
      <text:p text:style-name="P11"/>
      <text:p text:style-name="P17"><text:span text:style-name="T1">Pertanyaan 3/3</text:span><text:span text:style-name="T2">:</text:span></text:p>
      <text:p text:style-name="P6"><text:bookmark text:name="yui_3_17_2_1_1731044444422_502"/><text:bookmark text:name="yui_3_17_2_1_1731044444422_56"/>Sebutkan dan jelaskan enam fungsi bisnis perusahaan atau industri yang dikemukakan oeh Fayol!</text:p>
      <text:list xml:id="list6291885126645177398" text:style-name="L7">
        <text:list-header>
          <text:p text:style-name="P4"/>
        </text:list-header>
      </text:list>
      <text:p text:style-name="P10"><text:span text:style-name="T1">Jawaban 3/3</text:span><text:span text:style-name="T2">:</text:span></text:p>
      <text:p text:style-name="P12"><text:tab/><text:span text:style-name="T8">Henri Fayol </text:span><text:span text:style-name="T7">[</text:span><text:span text:style-name="T8">1841-1925</text:span><text:span text:style-name="T7">] sebenarnya lebih dikenal sebagai ahli manajemen organisasi daripada sebagai sosiolog. Lahir di Perancis, </text:span><text:span text:style-name="T8">Fayol</text:span><text:span text:style-name="T7"> pada awalnya adalah seorang insinyur pertambangan. Kontribusi </text:span><text:span text:style-name="T8">Fayol</text:span><text:span text:style-name="T7"> yang paling signifikan adalah dalam bidang manajemen dan administrasi perusahaan atas prinsip-prinsip yang digagasnya untuk membuat suatu organisasi berjalan lebih efektif, yang merupakan dasar-dasar praktek manajemen modern.</text:span></text:p>
      <text:p text:style-name="P12"><text:span text:style-name="T7"><text:tab/>Agar organisasi suatu perusahaan atau industri beroperasi dengan baik, menurut </text:span><text:span text:style-name="T8">Fayol</text:span><text:span text:style-name="T7">, ada 6 (enam) fungsi usaha yang harus dijalankan dalam organisasi tersebut, yaitu:</text:span></text:p>
      <text:list xml:id="list6032019257559499559" text:style-name="L12">
        <text:list-item>
          <text:p text:style-name="P13"><text:span text:style-name="T9">Fungsi teknikal</text:span><text:span text:style-name="T7">, Khususnya dalam industri manufaktur, fungsi teknikal yang mengelola proses produksi, adalah kegiatan inti (</text:span><text:span text:style-name="T9">core activites</text:span><text:span text:style-name="T7">), yang meliputi antara lain, misalnya: pengelolaan mesin-mesin produksi, pengelolaan operasional dan pemeliharaan, sistem kendali mutu (</text:span><text:span text:style-name="T9">quality control</text:span><text:span text:style-name="T7">) dan enjiniring proses (</text:span><text:span text:style-name="T9">process engineering</text:span><text:span text:style-name="T7">) lainnya. Dalam industri jasa, fungsi teknikal meliputi proses bagaimana para pelanggan terlayani dengan baik. Fungsi teknikal umumnya dijalankan oleh para enjinir (</text:span><text:span text:style-name="T9">engineers</text:span><text:span text:style-name="T7">) atau teknisi (</text:span><text:span text:style-name="T9">technicians</text:span><text:span text:style-name="T7">).</text:span></text:p>
        </text:list-item>
        <text:list-item>
          <text:p text:style-name="P13"><text:span text:style-name="T9">Fungsi manajerial</text:span><text:span text:style-name="T7">. Fungsi ini meliputi perencanaan, pengorganisasian, koordinasi, dan pengendalian dari operasional perusahaan. Para manajer menentukan tujuan organisasi (</text:span><text:span text:style-name="T9">goal setting</text:span><text:span text:style-name="T7">), membangun strategi untuk mencapai tujuan tersebut, mengarahkan kegiatan operasional, memastikan koordinasi antar-bagian dari organisasi berjalan dengan baik dan memantau kinerja perusahaan. Fungsi manajerial juga mengelola sumber daya manusia, mulai dari rekruitmen, menyelenggarakan pelatihan dan mengawasi kinerja.</text:span></text:p>
        </text:list-item>
        <text:list-item>
          <text:p text:style-name="P13"><text:span text:style-name="T9">Fungsi akuntansi</text:span><text:span text:style-name="T7">. Fungsi ini terkait dengan berbagai kegiatan yang menyangkut keuangan internal perusahaan, mengatur anggaran, mempersiapkan laporan keuangan, dan membuat serta melaksanakan anggaran, Yang juga terkait dengan fungsi akuntansi ini adalah mengatur sistem penggajian pegawai dan upah karyawan. Belanja rutin pegawai juga dikelola oleh fungsi akuntansi ini.</text:span></text:p>
        </text:list-item>
        <text:list-item>
          <text:p text:style-name="P13"><text:soft-page-break/><text:span text:style-name="T7"><text:s/></text:span><text:span text:style-name="T9">Fungsi finansial</text:span><text:span text:style-name="T7">. Fungsi ini terkait dengan sistem keuangan yang lebih strategis, misalnya pengembangan permodalan, akses ke perbankan dan perkreditan, hutang-piutang perusahaan, mengatur aliran dana (</text:span><text:span text:style-name="T9">cash flow</text:span><text:span text:style-name="T7">) dan menjaga likuiditas, mengendalikan alokasi anggaran, dan lain-lain. Fungsi finansial bekr-koordinasi dengan fungsi akuntansi untuk menjaga agar perusahaan tetap meraih keuntungan atau minimal tidak merugi, apalagi bangkrut. Perusahaan yang sudah berstatus “Tbk”, misalnya, memerlukan fungsi ini untuk mengelola saham perusahaan di bursa saham.</text:span></text:p>
        </text:list-item>
        <text:list-item>
          <text:p text:style-name="P13"><text:span text:style-name="T9">Fungsi komersial</text:span><text:span text:style-name="T7">. Fungsi ini berkaitan dengan hubungan antara perusahaan, pelanggan, rekanan dan perusahaan lainnya dalam rangka proses pembelian bahan baku, pengadaan peralatan atau barang modal, promosi, pemasaran dan penjualan. </text:span></text:p>
        </text:list-item>
        <text:list-item>
          <text:p text:style-name="P13"><text:span text:style-name="T9">Fungsi pengamanan</text:span><text:span text:style-name="T7">. Fungsi ini menjaga dan melindungi perusahaan dalam berbagai aspek, misalnya menjaga </text:span><text:span text:style-name="T9">assets </text:span><text:span text:style-name="T7">yang berupa benda mau pun sumber daya manusia, asuransi, keselamatan kerja, dan menjaga keamanan informasi, terutama yang terkait dengan rahasia perusahaan. Pada era digital sekarang ini, </text:span><text:span text:style-name="T9">cyber-security</text:span><text:span text:style-name="T7"> merupakan fungsi pengamanan yang sangat penting. </text:span></text:p>
        </text:list-item>
      </text:list>
      <text:p text:style-name="P12"><text:span text:style-name="T7"/></text:p>
      <text:p text:style-name="P12"><text:span text:style-name="T7"><text:tab/>Keenam fungsi yang digagas oleh </text:span><text:span text:style-name="T8">Fayol</text:span><text:span text:style-name="T7"> di atas, sekaligus juga menentukan cara menyusun struktur dan hirarkhi organisasi perusahaan. Direksi perusahaan bisa disusun atas beberapa direktur yang berfungsi menjalankan keenam fungsi bisnis di atas, dipimpin seorang Direktur Utama, misalnya ada Direktur Teknik, Direktur Komersial, Direktur Keuangan, Direktur Sumber Daya Manusia, Direktur Pengamanan, dan seterusnya. <text:s/></text:span></text:p>
      <text:p text:style-name="P12"/>
      <text:p text:style-name="P14">REFERENSI</text:p>
      <text:p text:style-name="P20"><text:span text:style-name="T5">[</text:span><text:span text:style-name="T4">1</text:span><text:span text:style-name="T5">] </text:span><text:span text:style-name="T4">Ali Nurdin</text:span><text:span text:style-name="T3">, “</text:span>Sosiologi Organisasi<text:span text:style-name="T3">”, </text:span><text:span text:style-name="T4">Modul 1 – 9</text:span><text:span text:style-name="T3">, </text:span><text:span text:style-name="T4">SOSI4310</text:span><text:span text:style-name="T3">, Edisi 4, [Mei </text:span><text:span text:style-name="T4">2024</text:span><text:span text:style-name="T3">], Penerbit Universitas Terbuka, Jakarta</text:span></text:p>
      <text:p text:style-name="P2"><text:span text:style-name="T14">[</text:span><text:span text:style-name="T15">2</text:span><text:span text:style-name="T14">] </text:span><text:span text:style-name="T15">ChatGPT</text:span><text:span text:style-name="T14">, Aplikasi Chatting berbasis AI, dalam Sistem Operasi Android, </text:span><text:a xlink:type="simple" xlink:href="https://OpenAI.com/" text:style-name="Internet_20_link" text:visited-style-name="Visited_20_Internet_20_Link"><text:span text:style-name="T14">https://OpenAI.com</text:span></text:a><text:span text:style-name="T14"> , </text:span><text:a xlink:type="simple" xlink:href="https://ChatGPT.com/" text:style-name="Internet_20_link" text:visited-style-name="Visited_20_Internet_20_Link"><text:span text:style-name="T14">https://ChatGPT.com</text:span></text:a><text:span text:style-name="T14"> </text:span></text:p>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Times New Roman"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08T18:21:38</dc:date>
    <meta:editing-duration>P6DT22H14M34S</meta:editing-duration>
    <meta:editing-cycles>362</meta:editing-cycles>
    <dc:creator>Rhiza Sadjad</dc:creator>
    <meta:document-statistic meta:table-count="0" meta:image-count="0" meta:object-count="0" meta:page-count="4" meta:paragraph-count="33" meta:word-count="1232" meta:character-count="9863"/>
  </office:meta>
</office:document-meta>
</file>