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9"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0" style:family="paragraph" style:parent-style-name="Heading_20_6">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1"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2"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3"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4" style:family="paragraph" style:parent-style-name="Standard">
      <style:paragraph-properties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list-style-name="L1">
      <style:paragraph-properties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6"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color="#000000" style:font-name="Times New Roman" fo:font-size="12pt" style:font-size-asian="12pt" style:font-size-complex="12pt"/>
    </style:style>
    <style:style style:name="T8" style:family="text">
      <style:text-properties fo:color="#000000" style:font-name="Times New Roman" fo:font-size="12pt" fo:font-style="normal" style:font-size-asian="12pt" style:font-style-asian="normal" style:font-size-complex="12pt" style:font-style-complex="normal"/>
    </style:style>
    <style:style style:name="T9"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0" style:family="text">
      <style:text-properties style:font-name="Times New Roman" fo:font-style="normal" style:font-style-asian="normal" style:font-style-complex="normal"/>
    </style:style>
    <style:style style:name="T11" style:family="text">
      <style:text-properties style:font-name="Times New Roman" fo:font-style="normal" fo:font-weight="bold" style:font-style-asian="normal" style:font-weight-asian="bold" style:font-style-complex="normal" style:font-weight-complex="bold"/>
    </style:style>
    <style:style style:name="T12" style:family="text">
      <style:text-properties fo:font-weight="bold" style:font-weight-asian="bold" style:font-weight-complex="bol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2</text:p>
      <text:p text:style-name="P3">Rhiza S. Sadjad </text:p>
      <text:p text:style-name="P3">NIM 045276176</text:p>
      <text:p text:style-name="P3"/>
      <text:p text:style-name="P4">Fakultas<text:tab/><text:tab/>: FHISIP/Fakultas Hukum, Ilmu Sosial dan Ilmu Politik</text:p>
      <text:p text:style-name="P1"><text:span text:style-name="T7">Kode/Nama MK<text:tab/>: </text:span><text:bookmark text:name="yui_3_17_2_1_1730345419638_34"/><text:a xlink:type="simple" xlink:href="https://elearning.ut.ac.id/course/view.php?id=298934&amp;section=0" text:style-name="Internet_20_link" text:visited-style-name="Visited_20_Internet_20_Link"><text:span text:style-name="T6">SOSI4401.3</text:span></text:a><text:span text:style-name="T8">/</text:span><text:span text:style-name="T9">Sosiologi Alih Teknologi 3</text:span></text:p>
      <text:p text:style-name="P4">Tugas<text:tab/><text:tab/><text:tab/>: 2</text:p>
      <text:p text:style-name="P13"/>
      <text:p text:style-name="P12"><text:span text:style-name="T1">Pertanyaan </text:span><text:span text:style-name="T2">:</text:span></text:p>
      <text:h text:style-name="P10" text:outline-level="6"><text:bookmark text:name="yui_3_17_2_1_1732093793779_49"/><text:bookmark text:name="yui_3_17_2_1_1732093793779_50"/><text:bookmark text:name="yui_3_17_2_1_1732093793779_51"/><text:bookmark text:name="yui_3_17_2_1_1732093793779_52"/>Bagaimana  media online dianggap dapat lebih mudah dalam menyebarluaskan budaya populer (pop culture) mengapa demikian? (jelaskan karakteristik dari media online dan karakteristik pop culture, bagaimana keterkaitan keduanya), berikan contohnya?</text:h>
      <text:p text:style-name="P16"/>
      <text:p text:style-name="P5"><text:span text:style-name="T1">Jawaban</text:span><text:span text:style-name="T2">:</text:span></text:p>
      <text:p text:style-name="P14"><text:tab/>Sebagai contoh dalam pembahasan ini adalah fenomena “<text:span text:style-name="T2">K-Pop</text:span>” yaitu budaya populer dari Korea Selatan yang menyebar ke seluruh dunia dengan cepat melalui media daring (<text:span text:style-name="T2">on-line media</text:span>) sehingga sebagai komoditas ekspor dari Korea Selatan yang volume dan nilai ekonomi-nya sudah melebihi ekspor teknologi seperti kendaraan bermotor, peralatan listrik rumah-tangga, elektronika dan komputer yang sebelumnya pernah menjadi andalan Korea Selatan. Media daring dan media sosial (<text:span text:style-name="T2">social media</text:span>) telah mengubah secara cepat bagaimana produk-produk budaya populer dibuat, disebarkan dan di-konsumsi secara global. Berikut ini dijelaskan bagaimana hubungan antara budaya populer – dalam ini contohnya “<text:span text:style-name="T2">K-Pop</text:span>” - memanfaatkan media daring dan media sosial untuk mengembangkannya ke seluruh dunia.</text:p>
      <text:list xml:id="list913340678828652777" text:style-name="L1">
        <text:list-item>
          <text:p text:style-name="P15"><text:span text:style-name="T1">Media sosial sebagai saluran distribusi</text:span>. Produser budaya populer seperti “<text:span text:style-name="T2">K-Pop</text:span>” memanfaatkan <text:span text:style-name="T2">platform</text:span> media sosial seperti <text:s/><text:span text:style-name="T2">YouTube</text:span>, <text:span text:style-name="T2">Instagram</text:span>, <text:span text:style-name="T2">Tik-Tok</text:span>, dan sebagainya sebagai penyebar (<text:span text:style-name="T2">distributor</text:span>) dari produknya berupa “<text:span text:style-name="T2">content</text:span>”. Dalam waktu yang sangat singkat, penggemar di seluruh dunia dapat meng-akses musik, video, pertunjukan, bahkan proses produksi di belakang layar atau di belakang panggung, dari produk tersebut. Salah satu contoh yang spektakuler adalah video pertunjukan musik berjudul “<text:span text:style-name="T2">Dynamite</text:span>” dari kelompok musik <text:span text:style-name="T12">BTS </text:span>asal Korea Selatan, yang dalam 24 jam telah ditonton oleh 100 juta penggemarnya di seluruh dunia, yang dengan mudah meng-akses-nya melalui <text:span text:style-name="T2">platform YouTube</text:span> di gawai atau laptop-nya. Contoh lain misalnya film-film “drama Korea” yang banyak digemari di seluruh dunia, menggeser posisi “<text:span text:style-name="T2">soap opera</text:span>” dan “<text:span text:style-name="T2">telenovela</text:span>” yang doeloe <text:s/>pernah menjadi andalan jejaring siaran televisi Amerika <text:s/>Serikat.</text:p>
        </text:list-item>
        <text:list-item>
          <text:p text:style-name="P15"><text:span text:style-name="T1">Media sosial sebagai sarana jejaring penggemar</text:span>. Media sosial dan media daring dimanfaatkan untuk membangun jejaring (<text:span text:style-name="T2">network</text:span>) penggemar di seluruh dunia. Melalui media ini, para penggemar dapat berhubungan langsung dengan para artis favoritnya, juga dengan sesama penggemar, lintas benua, hampir tanpa kendala bahasa, karena <text:span text:style-name="T2">platform</text:span> media sosial umumnya dilengkapi dengan fasilitas penerjemahan. Para penggemar tidak <text:soft-page-break/>hanya menjadi penikmat hasil karya para artis favoritnya, tapi dapat ber-partisipasi aktif dengan mengunggah <text:span text:style-name="T2">meme</text:span>, komentar-komentar, bahkan gerakan-gerakan karya koreografi mereka. Contohnya seperti grup <text:span text:style-name="T12">BLACKPINK</text:span> yang menantang para penggemar mereka untuk meniru gerakan-gerakan mereka di panggung ketika menyanyikan lagu “<text:span text:style-name="T2">How You Like That</text:span>”, lalu mengunggah sendiri videonya melalui <text:span text:style-name="T2">platform</text:span> media sosial <text:span text:style-name="T2">Tik-Tok</text:span>. Hal seperti ini tidak mungkin dilakukan dengan media konvensional.</text:p>
        </text:list-item>
        <text:list-item>
          <text:p text:style-name="P15"><text:span text:style-name="T1">Media sosial untuk mencuri perhatian khalayak</text:span>. Dengan menggunakan algorithma tertentu, <text:span text:style-name="T2">platform</text:span> media sosial seperti <text:span text:style-name="T2">Twiiter</text:span> (sekarang <text:span text:style-name="T12">X</text:span>) bisa memancing dan menggiring khalayaknya untuk meng-klik tagar-tagar (<text:span text:style-name="T2">hashtag</text:span>) tertentu – disebut “<text:span text:style-name="T2">click-bait</text:span>” atau umpan klik - sehingga khalayak yang terpancing meng-klik akan memperluas khalayak, dan produk budaya yang di-populer-kan pun menjadi <text:span text:style-name="T2">viral</text:span> dengan cepat. Contohnya, budaya populer asal Korea Selatan menggunakan tagar #KPop atau #BTSArmy di <text:span text:style-name="T2">platform</text:span> media sosial <text:span text:style-name="T2">Twitter</text:span> agar artis-artis idola mereka menjadi <text:span text:style-name="T2">trend</text:span> dan <text:span text:style-name="T2">viral</text:span> dengan cepat ke seluruh dunia, ketika ada kreasi <text:span text:style-name="T2">content</text:span> baru yang di-produksi atau album baru yang di-<text:span text:style-name="T2">release</text:span>.. </text:p>
        </text:list-item>
        <text:list-item>
          <text:p text:style-name="P15"><text:span text:style-name="T1">Media sosial sebagai sarana pencampuran budaya</text:span>. Produser budaya populer mengemas kreasi mereka sedemikian rupa sehingga mudah dan cepat diterima oleh khalayak lintas-budaya di seluruh dunia. Terkadang untuk khalayak dari negara tertentu, penampilannya di media sosial disesuaikan dengan selera budaya di wilayah tertentu. Produk budaya populer yang sama, di-<text:span text:style-name="T2">viral</text:span>-kan dengan cara berbeda di <text:span text:style-name="T2">platform</text:span> media sosial di Cina dengan di Timur Tengah, misalnya. <text:span text:style-name="T2">Platform</text:span> media sosial <text:span text:style-name="T2">Weverse</text:span> misalnya memungkinkan para artis idola dan penggemarnya, mau pun antar penggemar dari seluruh dunia berkomunikasi menggunakan fasilitias <text:span text:style-name="T2">multi-lingual</text:span> dengan bahasa yang berbeda. Artis idola dari Korea Selatan misalnya, bisa tampak seolah-olah berbicara dengan Bahasa Indonesia dengan penggemarnya di Indonesia melalui <text:span text:style-name="T2">platform</text:span> media sosial. <text:s/></text:p>
        </text:list-item>
        <text:list-item>
          <text:p text:style-name="P15"><text:span text:style-name="T1">Media sosial untuk membangun gerakan sosial</text:span>. Penggemar budaya populer dapat dimobilisasi dan digerakkan melalui berbagai <text:span text:style-name="T2">platform</text:span> media sosial untuk mendukung suatu aksi sosial. Contohnya pada tahun 2020, ketika ada gerakan sosial anti-diskriminasi kulit hitam di Amerika Serikat dengan tagar <text:span text:style-name="T2">#BlackLivesMatter</text:span>, grup <text:span text:style-name="T2">K-Pop</text:span> asal Korea Selatan <text:span text:style-name="T12">BTS</text:span> dapat memobilisasi penggemarnya, yaitu <text:span text:style-name="T2">BTSArmy</text:span>, dari seluruh dunia untuk melakukan penggalangan dana sampai terkumput USD 1 juta dalam waktu singkat.</text:p>
        </text:list-item>
        <text:list-item>
          <text:p text:style-name="P15"><text:span text:style-name="T1">Media sosial untuk personaliasi kontent</text:span>. Media konvensional seperti media cetak surat-kabar, atau media elektronik seperti radio dan televisi, memaksa khalayak untuk meng-konsumsi sajian mereka tanpa bisa memilih-milih. Olehnya itu, untuk memperbanyak pilihan, maka jumlah surat kabar, stasiun radio dan saluran televisi harus dibuat banyak, masing-masing membuat kontent spesifik tertentu untuk khalayak yang tertentu pula. <text:soft-page-break/>Dengan media daring dan media sosial, khalayak dapat memilih sendiri masing-masing sajian yang disukainya secara personal, tidak perlu sama dengan yang lain dari <text:span text:style-name="T2">platform</text:span> media yang sama, misalnya <text:span text:style-name="T2">platform</text:span> media sosial <text:span text:style-name="T2">Spotify</text:span> untuk memutar musik yang disukai. Tapi <text:span text:style-name="T2">platform</text:span> media sosial bisa juga membuat algorithma untuk menggiring pengguna agar meng-akses situs-situs tertentu. Misalnya jika ada pengguna yang menikmati musik dari <text:span text:style-name="T2">genre rock</text:span>, akan diarahkan untuk meng-klik situs-situs yang terkait dengan para musisi <text:span text:style-name="T2">rock</text:span> dari berbagai generasi. Misalnya pada awalnya seorang pengguna menikmati sebuah lagu dari grup <text:span text:style-name="T12">DEEP PURPLE</text:span>, berikutnya dia akan digiring untuk meng-klik video dari grup <text:span text:style-name="T12">LED ZEPPELIN</text:span>, dan seterusnya, sampai ujung-ujungnya dia akan mendengarkan lagu yang dibawakan oleh suatu grup “<text:span text:style-name="T2">K-Pop</text:span>” dari Korea Selatan, misalnya <text:span text:style-name="T12">BTS</text:span>, dan menjadi penggemarnya.</text:p>
        </text:list-item>
      </text:list>
      <text:p text:style-name="P14"/>
      <text:p text:style-name="P14"><text:tab/>Jelaslah bahwa karakteristik global media sosial dan media daring serta karakteristik global budaya populer itu sendiri telah menembus berbagai keterbatasan geografis, linguistik dan budaya, sehingga dapat menyebar dalam waktu cepat ke seluruh dunia. Budaya “<text:span text:style-name="T2">K-Pop</text:span>” dari Korea Selatan merupakan contoh yang fenomenal, sampai menjadikannya ekspor andalan dengan nilai ekonomis melebihi berbagai produk ekspor Korea Selatan lainnya. </text:p>
      <text:p text:style-name="P14"><text:tab/>Media daring dan media sosial memiliki karakteristik yang unik, yang berbeda dengan media konvensional seperti surat-kabar, radio dan televisi, yang umumnya hanya bersifat lokal atau regional. Perlu modal yang sangat besar untuk membuat media konvensional seperti surat-kabar, radio dan televisi untuk meng-global. Dengan teknologi Internet, media sosial dan media daring bisa menjangkau khalayak yang luas dan di-akses secara global. Akses global ini memungkinkan penggemar artis dari seluruh dunia untuk ber-interaksi langsung dengan idola mereka, tanpa kendala geografis, linguistik mau pun keterbatasan-keterbatasan hubungan lintas budaya lainnya. karakteristik global dari media daring dan media sosial ini juga yang meliputi keterjangkauan secara global, inter-aktivitas, personalisasi, telah men-transformasi suatu budaya populer, seperti “<text:span text:style-name="T2">K-Pop</text:span>” dari Korea Selatan, dari suatu fenomena lokal dan regional, menjadi kekuatan budaya global. Karakteristik ini bukan hanya memungkinkan terjadinya sekedar hubungan inter-aktif antara artis dengan penggemarnya, tapi juga terbentuknya suatu eko-sitem ber-skala global tempat ummat manusia dari generasi yang sama berbagi dan menikmati bersama suatu budaya populer. </text:p>
      <text:p text:style-name="P14"><text:tab/>Karakteristik budaya populer pun memungkinkannya untuk tersebar luas dalam waktu singkat. Budaya populer seperti “<text:span text:style-name="T2">K-Pop</text:span>” misalnya, sengaja dikemas dan di-populer-kan sedemikian rupa sehingga mampu ber-renonansi dengan budaya yang beragam dari seluruh dunia. Budaya populer dapat menyesuaikan diri dan ber-adaptasi dengan berbagai budaya dunia yang beragam, yanpa meninggalkan ciri-ciri lokalnya yang unik. Selain berhasil melakukan “hybridisasi” budaya <text:soft-page-break/>dengan berbagai budaya dunia, suatu budaya populer yang sukses juga didukung oleh teknologi tinggi, produk yang ber-kualitas, kelompok-kelompok penggemar yang fanatik dari seluruh penjuru dunia dan dari berbagai bangsa, Untuk kasus “<text:span text:style-name="T2">K-Pop</text:span>”, dukungan penuh dari pemerintah Korea Selatan juga berperan sangat penting atas suksesnya budaya populer tersebut men-dunia. Dengan membuat kombinasi yang selaras dari musik yang apik dan sistem audio-visual ber-teknologi tinggi, suatu budaya populer bisa sukses meng-global karena berhasil membangun ikatan emosional yang kuat antara artis dengn para penggemarnya dari beragam latar-belakang budaya di seluruh dunia. Media sosial dan media daring dengan teknologi Internet dimanfaatkan sepenuhnya untuk pemasaran, distribusi yang cepat dan luas, serta viralisai kontent yang didukung berbagai algorithma untuk mencuri perhatian dan memancing sentuhan layar para pengguna untuk dijadikan penggemar. </text:p>
      <text:p text:style-name="P7"/>
      <text:p text:style-name="P6">REFERENSI</text:p>
      <text:p text:style-name="P9"><text:span text:style-name="T5">[</text:span><text:span text:style-name="T4">1</text:span><text:span text:style-name="T5">] </text:span><text:span text:style-name="T4">Mahendra Wijaya </text:span><text:span text:style-name="T5">dan </text:span><text:span text:style-name="T4">Siti Zubariyah</text:span><text:span text:style-name="T3">, “</text:span>Sosiologi Alih Teknologi<text:span text:style-name="T3">”, </text:span><text:span text:style-name="T4">Modul 1 – 9</text:span><text:span text:style-name="T3">, </text:span><text:span text:style-name="T4">SOSI4401</text:span><text:span text:style-name="T3">, Edisi 3, [Agustus </text:span><text:span text:style-name="T4">2023</text:span><text:span text:style-name="T3">], Penerbit Universitas Terbuka, Jakarta</text:span></text:p>
      <text:p text:style-name="P8"><text:span text:style-name="T10">[</text:span><text:span text:style-name="T11">2</text:span><text:span text:style-name="T10">] </text:span><text:span text:style-name="T11">ChatGPT</text:span><text:span text:style-name="T10">, Aplikasi Chatting berbasis AI, dalam Sistem Operasi Android, </text:span><text:a xlink:type="simple" xlink:href="https://OpenAI.com/" text:style-name="Internet_20_link" text:visited-style-name="Visited_20_Internet_20_Link"><text:span text:style-name="T10">https://OpenAI.com</text:span></text:a><text:span text:style-name="T10"> , </text:span><text:a xlink:type="simple" xlink:href="https://ChatGPT.com/" text:style-name="Internet_20_link" text:visited-style-name="Visited_20_Internet_20_Link"><text:span text:style-name="T10">https://ChatGPT.com</text:span></text:a><text:span text:style-name="T10"> </text:span></text:p>
      <text:p text:style-name="P1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6" style:display-name="Heading 6" style:family="paragraph" style:parent-style-name="Heading" style:next-style-name="Text_20_body" style:default-outline-level="6" style:list-style-name="" style:class="text">
      <style:text-properties style:font-name="Times New Roman" fo:font-size="7pt" fo:font-weight="bold" style:font-name-asian="Arial Unicode MS" style:font-size-asian="7pt" style:font-weight-asian="bold" style:font-name-complex="Arial Unicode MS" style:font-size-complex="7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21T14:45:54</dc:date>
    <meta:editing-duration>P5DT9H23M49S</meta:editing-duration>
    <meta:editing-cycles>336</meta:editing-cycles>
    <dc:creator>Rhiza Sadjad</dc:creator>
    <meta:document-statistic meta:table-count="0" meta:image-count="0" meta:object-count="0" meta:page-count="4" meta:paragraph-count="22" meta:word-count="1278" meta:character-count="9686"/>
  </office:meta>
</office:document-meta>
</file>