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justify" style:justify-single-word="false"/>
    </style:style>
    <style:style style:name="P2" style:family="paragraph" style:parent-style-name="Standard" style:list-style-name="L3">
      <style:paragraph-properties fo:line-height="100%" fo:text-align="justify" style:justify-single-word="false"/>
      <style:text-properties fo:color="#000000" style:font-name="Times New Roman" fo:font-size="11pt" fo:font-style="italic" style:font-size-asian="11pt" style:font-style-asian="italic" style:font-size-complex="11pt" style:font-style-complex="italic"/>
    </style:style>
    <style:style style:name="P3"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4"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5"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6" style:family="paragraph" style:parent-style-name="Standard">
      <style:paragraph-properties fo:line-height="150%" fo:text-align="justify" style:justify-single-word="false"/>
      <style:text-properties fo:color="#000000" style:font-name="Times New Roman" fo:font-size="11pt" style:font-size-asian="11pt" style:font-size-complex="11pt"/>
    </style:style>
    <style:style style:name="P7" style:family="paragraph" style:parent-style-name="Standard">
      <style:paragraph-properties fo:line-height="150%" fo:text-align="justify" style:justify-single-word="false"/>
      <style:text-properties fo:color="#000000" style:font-name="Times New Roman" fo:font-size="11pt" fo:font-style="normal" fo:font-weight="normal" style:font-size-asian="11pt" style:font-style-asian="normal" style:font-weight-asian="normal" style:font-size-complex="11pt" style:font-style-complex="normal" style:font-weight-complex="normal"/>
    </style:style>
    <style:style style:name="P8" style:family="paragraph" style:parent-style-name="Standard">
      <style:paragraph-properties fo:line-height="150%" fo:text-align="justify" style:justify-single-word="false"/>
      <style:text-properties fo:color="#000000" style:font-name="Times New Roman" fo:font-size="11pt" fo:font-style="normal" fo:font-weight="bold" style:font-size-asian="11pt" style:font-style-asian="normal" style:font-weight-asian="bold" style:font-size-complex="11pt" style:font-style-complex="normal" style:font-weight-complex="bold"/>
    </style:style>
    <style:style style:name="P9" style:family="paragraph" style:parent-style-name="Standard" style:list-style-name="L4">
      <style:paragraph-properties fo:line-height="150%" fo:text-align="justify" style:justify-single-word="false"/>
      <style:text-properties fo:font-variant="normal" fo:text-transform="none" fo:color="#000000" style:font-name="Times New Roman" fo:font-size="11pt" fo:letter-spacing="normal" fo:font-style="normal" fo:font-weight="normal" style:font-size-asian="11pt" style:font-style-asian="normal" style:font-weight-asian="normal" style:font-size-complex="11pt" style:font-style-complex="normal" style:font-weight-complex="normal"/>
    </style:style>
    <style:style style:name="P10"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1pt" fo:font-style="normal" style:font-size-asian="11pt" style:font-style-asian="normal" style:font-size-complex="11pt" style:font-style-complex="normal"/>
    </style:style>
    <style:style style:name="P11"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1pt" fo:font-style="italic" style:font-size-asian="11pt" style:font-style-asian="italic" style:font-size-complex="11pt" style:font-style-complex="italic"/>
    </style:style>
    <style:style style:name="P12"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1pt" fo:letter-spacing="normal" fo:font-style="normal" fo:font-weight="normal" style:font-size-asian="11pt" style:font-size-complex="11pt"/>
    </style:style>
    <style:style style:name="P13"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1pt" fo:letter-spacing="normal" fo:font-style="normal" style:text-underline-style="none" fo:font-weight="normal" style:font-size-asian="11pt" style:font-style-asian="normal" style:font-size-complex="11pt" style:font-style-complex="normal"/>
    </style:style>
    <style:style style:name="P14"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1pt" fo:font-style="italic" style:font-size-asian="11pt" style:font-style-asian="italic" style:font-size-complex="11pt" style:font-style-complex="italic"/>
    </style:style>
    <style:style style:name="P15"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1pt" fo:font-style="italic" style:font-size-asian="11pt" style:font-style-asian="italic" style:font-size-complex="11pt" style:font-style-complex="italic"/>
    </style:style>
    <style:style style:name="P16"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7"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1pt" fo:font-style="italic" style:font-size-asian="11pt" style:font-style-asian="italic" style:font-size-complex="11pt" style:font-style-complex="italic"/>
    </style:style>
    <style:style style:name="P18"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1pt" fo:letter-spacing="normal" fo:font-style="italic" style:text-underline-style="none" fo:font-weight="normal" style:text-blinking="false" fo:background-color="transparent" style:font-size-asian="11pt" style:font-style-asian="italic" style:font-size-complex="11pt" style:font-style-complex="italic"/>
    </style:style>
    <style:style style:name="P19"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1pt" fo:letter-spacing="normal" fo:font-style="italic" style:text-underline-style="none" fo:font-weight="normal" style:text-blinking="false" fo:background-color="transparent" style:font-size-asian="11pt" style:font-style-asian="italic" style:font-weight-asian="normal" style:font-size-complex="11pt" style:font-style-complex="italic" style:font-weight-complex="normal"/>
    </style:style>
    <style:style style:name="P20" style:family="paragraph" style:parent-style-name="Text_20_body">
      <style:paragraph-properties fo:margin-left="0in" fo:margin-right="0in" fo:margin-top="0in" fo:margin-bottom="0in" fo:line-height="150%" fo:text-align="justify" style:justify-single-word="false" fo:orphans="2" fo:widows="2" fo:text-indent="0in" style:auto-text-indent="false"/>
      <style:text-properties fo:font-variant="normal" fo:text-transform="none" fo:color="#000000" style:text-line-through-style="none" style:font-name="Times New Roman" fo:font-size="11pt" fo:letter-spacing="normal" fo:font-style="normal" style:text-underline-style="none" fo:font-weight="normal" style:text-blinking="false" fo:background-color="transparent" style:font-size-asian="11pt" style:font-style-asian="normal" style:font-weight-asian="normal" style:font-size-complex="11pt" style:font-style-complex="normal" style:font-weight-complex="normal"/>
    </style:style>
    <style:style style:name="P21" style:family="paragraph" style:parent-style-name="Text_20_body">
      <style:paragraph-properties fo:margin-left="0in" fo:margin-right="0in" fo:margin-top="0in" fo:margin-bottom="0in" fo:line-height="100%" fo:text-align="center" style:justify-single-word="false" fo:orphans="2" fo:widows="2" fo:text-indent="0in" style:auto-text-indent="false"/>
      <style:text-properties fo:font-variant="normal" fo:text-transform="none" fo:color="#000000" style:text-line-through-style="none" style:font-name="Times New Roman" fo:font-size="11pt" fo:letter-spacing="normal" fo:font-style="normal" style:text-underline-style="none" fo:font-weight="bold" style:text-blinking="false" fo:background-color="transparent" style:font-size-asian="11pt" style:font-style-asian="normal" style:font-weight-asian="bold" style:font-size-complex="11pt" style:font-style-complex="normal" style:font-weight-complex="bold"/>
    </style:style>
    <style:style style:name="P22" style:family="paragraph" style:parent-style-name="Text_20_body" style:list-style-name="L2">
      <style:paragraph-properties fo:margin-top="0in" fo:margin-bottom="0in" fo:line-height="100%" fo:text-align="justify" style:justify-single-word="false" fo:orphans="2" fo:widows="2"/>
      <style:text-properties fo:color="#000000" style:font-name="Times New Roman" fo:font-size="11pt" fo:font-style="italic" style:font-size-asian="11pt" style:font-style-asian="italic" style:font-size-complex="11pt" style:font-style-complex="italic"/>
    </style:style>
    <style:style style:name="P23" style:family="paragraph" style:parent-style-name="Text_20_body" style:list-style-name="L2">
      <style:paragraph-properties fo:margin-top="0in" fo:margin-bottom="0in" fo:line-height="100%" fo:text-align="justify" style:justify-single-word="false"/>
      <style:text-properties fo:color="#000000" style:font-name="Times New Roman" fo:font-size="11pt" fo:font-style="italic" style:font-size-asian="11pt" style:font-style-asian="italic" style:font-size-complex="11pt" style:font-style-complex="italic"/>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italic" fo:font-weight="bold" style:font-style-asian="italic" style:font-weight-asian="bold" style:font-style-complex="italic" style:font-weight-complex="bold"/>
    </style:style>
    <style:style style:name="T4" style:family="text">
      <style:text-properties fo:font-style="normal" style:font-style-asian="normal" style:font-style-complex="normal"/>
    </style:style>
    <style:style style:name="T5" style:family="text">
      <style:text-properties fo:font-style="normal" fo:font-weight="bold" style:font-style-asian="normal" style:font-weight-asian="bold" style:font-style-complex="normal" style:font-weight-complex="bold"/>
    </style:style>
    <style:style style:name="T6" style:family="text">
      <style:text-properties fo:font-style="normal" fo:font-weight="normal" style:font-style-asian="normal" style:font-weight-asian="normal" style:font-style-complex="normal" style:font-weight-complex="normal"/>
    </style:style>
    <style:style style:name="T7" style:family="text">
      <style:text-properties fo:font-variant="normal" fo:text-transform="none" fo:color="#000000"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8" style:family="text">
      <style:text-properties fo:font-variant="normal" fo:text-transform="none" fo:color="#000000" style:text-line-through-style="none" style:font-name="Times New Roman" fo:font-size="12pt" fo:letter-spacing="normal" fo:font-style="normal" style:text-underline-style="solid" style:text-underline-width="auto" style:text-underline-color="font-color" fo:font-weight="bold" style:text-blinking="false" fo:background-color="transparent" style:font-size-asian="12pt" style:font-style-asian="normal" style:font-weight-asian="bold" style:font-size-complex="12pt" style:font-style-complex="normal" style:font-weight-complex="bold"/>
    </style:style>
    <style:style style:name="T9" style:family="text">
      <style:text-properties fo:font-variant="normal" fo:text-transform="none" fo:color="#000000" style:text-line-through-style="none" style:font-name="Times New Roman" fo:letter-spacing="normal" fo:font-style="normal" style:text-underline-style="none" fo:font-weight="bold" style:text-blinking="false" fo:background-color="transparent" style:font-style-asian="normal" style:font-weight-asian="bold" style:font-style-complex="normal" style:font-weight-complex="bold"/>
    </style:style>
    <style:style style:name="T10" style:family="text">
      <style:text-properties fo:font-variant="normal" fo:text-transform="none" fo:color="#000000" style:text-line-through-style="none" style:font-name="Times New Roman" fo:letter-spacing="normal" fo:font-style="normal" style:text-underline-style="solid" style:text-underline-width="auto" style:text-underline-color="font-color" fo:font-weight="bold" style:text-blinking="false" fo:background-color="transparent" style:font-style-asian="normal" style:font-weight-asian="bold" style:font-style-complex="normal" style:font-weight-complex="bold"/>
    </style:style>
    <style:style style:name="T11" style:family="text">
      <style:text-properties fo:font-variant="normal" fo:text-transform="none" fo:color="#000000" style:text-line-through-style="none" style:font-name="Times New Roman" fo:font-size="11pt" fo:letter-spacing="normal" fo:font-style="normal" style:text-underline-style="none" fo:font-weight="bold" style:text-blinking="false" fo:background-color="transparent" style:font-size-asian="11pt" style:font-style-asian="normal" style:font-weight-asian="bold" style:font-size-complex="11pt" style:font-style-complex="normal" style:font-weight-complex="bold"/>
    </style:style>
    <style:style style:name="T12" style:family="text">
      <style:text-properties fo:font-variant="normal" fo:text-transform="none" fo:color="#000000" style:text-line-through-style="none" style:font-name="Times New Roman" fo:font-size="11pt" fo:letter-spacing="normal" fo:font-style="normal" style:text-underline-style="solid" style:text-underline-width="auto" style:text-underline-color="font-color" fo:font-weight="bold" style:text-blinking="false" fo:background-color="transparent" style:font-size-asian="11pt" style:font-style-asian="normal" style:font-weight-asian="bold" style:font-size-complex="11pt" style:font-style-complex="normal" style:font-weight-complex="bold"/>
    </style:style>
    <style:style style:name="T13" style:family="text">
      <style:text-properties fo:font-variant="normal" fo:text-transform="none" fo:letter-spacing="normal"/>
    </style:style>
    <style:style style:name="T14" style:family="text">
      <style:text-properties fo:font-variant="normal" fo:text-transform="none" fo:letter-spacing="normal" fo:font-style="italic" style:font-style-asian="italic" style:font-style-complex="italic"/>
    </style:style>
    <style:style style:name="T15" style:family="text">
      <style:text-properties fo:font-variant="normal" fo:text-transform="none" fo:letter-spacing="normal" fo:font-style="italic" fo:font-weight="bold" style:font-style-asian="italic" style:font-weight-asian="bold" style:font-style-complex="italic" style:font-weight-complex="bold"/>
    </style:style>
    <style:style style:name="T16" style:family="text">
      <style:text-properties fo:font-variant="normal" fo:text-transform="none" fo:letter-spacing="normal" fo:font-weight="bold" style:font-weight-asian="bold" style:font-weight-complex="bold"/>
    </style:style>
    <style:style style:name="T17" style:family="text">
      <style:text-properties fo:font-variant="normal" fo:text-transform="none" fo:letter-spacing="normal" fo:font-weight="normal" style:font-weight-asian="normal" style:font-weight-complex="normal"/>
    </style:style>
    <style:style style:name="T18" style:family="text">
      <style:text-properties fo:font-variant="normal" fo:text-transform="none" style:text-line-through-style="none" fo:letter-spacing="normal" style:text-underline-style="none" fo:font-weight="normal" style:text-blinking="false" fo:background-color="transparent"/>
    </style:style>
    <style:style style:name="T19" style:family="text">
      <style:text-properties fo:color="#000000" style:font-name="Times New Roman"/>
    </style:style>
    <style:style style:name="T20" style:family="text">
      <style:text-properties fo:color="#000000" style:font-name="Times New Roman" fo:font-size="12pt" style:font-size-asian="12pt" style:font-size-complex="12pt"/>
    </style:style>
    <style:style style:name="T21" style:family="text">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T22" style:family="text">
      <style:text-properties fo:color="#000000" style:font-name="Times New Roman" fo:font-style="normal" fo:font-weight="bold" style:font-style-asian="normal" style:font-weight-asian="bold" style:font-style-complex="normal" style:font-weight-complex="bold"/>
    </style:style>
    <style:style style:name="T23" style:family="text">
      <style:text-properties fo:color="#000000" style:font-name="Times New Roman" fo:font-size="11pt" style:font-size-asian="11pt" style:font-size-complex="11pt"/>
    </style:style>
    <style:style style:name="T24" style:family="text">
      <style:text-properties fo:color="#000000" style:font-name="Times New Roman" fo:font-size="11pt" fo:font-style="normal" fo:font-weight="bold" style:font-size-asian="11pt" style:font-style-asian="normal" style:font-weight-asian="bold" style:font-size-complex="11pt" style:font-style-complex="normal" style:font-weight-complex="bold"/>
    </style:style>
    <style:style style:name="T25" style:family="text">
      <style:text-properties style:text-underline-style="solid" style:text-underline-width="auto" style:text-underline-color="font-color"/>
    </style:style>
    <style:style style:name="T26" style:family="text">
      <style:text-properties style:font-name="Times New Roman"/>
    </style:style>
    <style:style style:name="T27" style:family="text">
      <style:text-properties style:font-name="Times New Roman" fo:font-style="normal" style:font-style-asian="normal" style:font-style-complex="normal"/>
    </style:style>
    <style:style style:name="T28" style:family="text">
      <style:text-properties style:font-name="Times New Roman" fo:font-style="normal" fo:font-weight="bold" style:font-style-asian="normal" style:font-weight-asian="bold" style:font-style-complex="normal" style:font-weight-complex="bold"/>
    </style:style>
    <style:style style:name="T29" style:family="text">
      <style:text-properties style:font-name="Times New Roman" fo:font-size="11pt" fo:font-style="normal" style:font-size-asian="11pt" style:font-style-asian="normal" style:font-size-complex="11pt" style:font-style-complex="normal"/>
    </style:style>
    <style:style style:name="T30" style:family="text">
      <style:text-properties style:font-name="Times New Roman" fo:font-size="11pt" fo:font-style="normal" fo:font-weight="bold" style:font-size-asian="11pt" style:font-style-asian="normal" style:font-weight-asian="bold" style:font-size-complex="11pt" style:font-style-complex="normal" style:font-weight-complex="bold"/>
    </style:style>
    <style:style style:name="T31" style:family="text">
      <style:text-properties style:font-name="Times New Roman" fo:font-size="11pt" style:font-size-asian="11pt" style:font-size-complex="11pt"/>
    </style:style>
    <style:style style:name="T32" style:family="text">
      <style:text-properties style:font-name="Times New Roman" fo:font-size="11pt" fo:font-weight="bold" style:font-size-asian="11pt" style:font-weight-asian="bold" style:font-size-complex="11pt" style:font-weight-complex="bold"/>
    </style:style>
    <style:style style:name="T33" style:family="text">
      <style:text-properties style:font-name="Times New Roman" fo:font-weight="bold" style:font-weight-asian="bold" style:font-weight-complex="bold"/>
    </style:style>
    <style:style style:name="T34" style:family="text">
      <style:text-properties style:text-position="super 58%" fo:font-style="normal" style:font-style-asian="normal" style:font-style-complex="normal"/>
    </style:style>
    <style:style style:name="T35" style:family="text">
      <style:text-properties fo:font-weight="bold" style:font-weight-asian="bold" style:font-weight-complex="bold"/>
    </style:style>
    <text:list-style style:name="L1">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number text:level="1"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style:num-prefix="(" style:num-suffix=")" style:num-format="a">
        <style:list-level-properties text:list-level-position-and-space-mode="label-alignment">
          <style:list-level-label-alignment text:label-followed-by="listtab" text:list-tab-stop-position="0.4909in" fo:text-indent="-0.25in" fo:margin-left="0.4909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409in" fo:text-indent="-0.25in" fo:margin-left="0.7409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0.9909in" fo:text-indent="-0.25in" fo:margin-left="0.9909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409in" fo:text-indent="-0.25in" fo:margin-left="1.2409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4909in" fo:text-indent="-0.25in" fo:margin-left="1.4909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409in" fo:text-indent="-0.25in" fo:margin-left="1.7409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1.9909in" fo:text-indent="-0.25in" fo:margin-left="1.9909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409in" fo:text-indent="-0.25in" fo:margin-left="2.2409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4909in" fo:text-indent="-0.25in" fo:margin-left="2.4909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409in" fo:text-indent="-0.25in" fo:margin-left="2.7409in"/>
        </style:list-level-properties>
      </text:list-level-style-number>
    </text:list-style>
    <text:list-style style:name="L4">
      <text:list-level-style-number text:level="1" style:num-prefix="(" style:num-suffix=")" style:num-format="a">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JAWABAN TUGAS 2</text:p>
      <text:p text:style-name="P4">Rhiza S. Sadjad </text:p>
      <text:p text:style-name="P4">NIM 045276176</text:p>
      <text:p text:style-name="P4"/>
      <text:p text:style-name="P5">Fakultas<text:tab/><text:tab/>: FHISIP/Fakultas Hukum, Ilmu Sosial dan Ilmu Politik</text:p>
      <text:p text:style-name="P1"><text:span text:style-name="T20">Kode/Nama MK<text:tab/>: </text:span><text:a xlink:type="simple" xlink:href="https://elearning.ut.ac.id/course/view.php?id=298934&amp;section=0" text:style-name="Internet_20_link" text:visited-style-name="Visited_20_Internet_20_Link"><text:span text:style-name="T7">SOSI4402</text:span></text:a><text:a xlink:type="simple" xlink:href="https://elearning.ut.ac.id/course/view.php?id=298934&amp;section=0" text:style-name="Internet_20_link" text:visited-style-name="Visited_20_Internet_20_Link"><text:span text:style-name="T8">.</text:span></text:a><text:span text:style-name="T7">11/</text:span><text:span text:style-name="T21">Sosiologi Komunikasi 11 </text:span></text:p>
      <text:p text:style-name="P5">Tugas<text:tab/><text:tab/><text:tab/>: 2</text:p>
      <text:p text:style-name="P13"/>
      <text:p text:style-name="P12"><text:span text:style-name="T1">Pertanyaan</text:span><text:span text:style-name="T2">:</text:span></text:p>
      <text:p text:style-name="P18">Setelah mempelajari Teknologi Komunikasi dan dampaknya terhadap masyarakat, rekan mahasiswa, buatlah makalah singkat dengan tema ; Analisa/kajian Dampak Teknologi Komunikasi terhadap Proses Belajar Mahasiswa di Perguruan Tinggi .......(sebut nama inisialnya saja).</text:p>
      <text:p text:style-name="P18"/>
      <text:p text:style-name="P18"><text:span text:style-name="T25">Ketentuan</text:span>:</text:p>
      <text:p text:style-name="P18"/>
      <text:list xml:id="list7275387344119000909" text:style-name="L2">
        <text:list-item>
          <text:p text:style-name="P22"><text:span text:style-name="T18">Sistematika makalah terdiri bab 1 : pendahuluan, latar belakang dan masalah yang dibahas, bab 2 : analisa permasalahan berdasarkan teori acuan, bab 3 : saran dan kesimpulan dilengkapi dengan daftar pustaka.</text:span></text:p>
        </text:list-item>
        <text:list-item>
          <text:p text:style-name="P23">Makalah terdiri dari 3-5 halaman dengan format huruf Times New Roman 11</text:p>
        </text:list-item>
        <text:list-item>
          <text:p text:style-name="P23">Tidak copy paste dan disubmit sesuai dengan tenggat waktu yang telah ditentukan.</text:p>
        </text:list-item>
      </text:list>
      <text:p text:style-name="P18"/>
      <text:p text:style-name="P6"><text:span text:style-name="T1">Jawaban</text:span><text:span text:style-name="T2">:</text:span></text:p>
      <text:p text:style-name="P21">Dampak Teknologi Komunikasi Terhadap Proses Belajar Mahasiswa </text:p>
      <text:p text:style-name="P21">(Studi Kasus di UNHAS)</text:p>
      <text:p text:style-name="P19"><text:span text:style-name="T13"/></text:p>
      <text:p text:style-name="P20"><text:span text:style-name="T35">1. Pendahuluan</text:span></text:p>
      <text:p text:style-name="P7"><text:span text:style-name="T13"><text:tab/>Istilah “Teknologi Komunikasi” (</text:span><text:span text:style-name="T14">Communication Technology</text:span><text:span text:style-name="T13">) pertama kali mulai dipopulerkan di kalangan pakar ilmu komunikasi oleh </text:span><text:span text:style-name="T16">Everett M. Rogers</text:span><text:span text:style-name="T13"> [</text:span><text:span text:style-name="T16">1931-2004</text:span><text:span text:style-name="T13">] yang menulis bukunya yang terkenal “</text:span><text:span text:style-name="T14">Communication Technology: The New Media in Society</text:span><text:span text:style-name="T13">” [</text:span><text:span text:style-name="T16">2</text:span><text:span text:style-name="T13">] pada tahun </text:span><text:span text:style-name="T16">1986</text:span><text:span text:style-name="T13">. Pada saat yang bersamaan, yaitu pada dekade 1980an dan 1990an, teknologi komunikasi sendiri menjadi tidak dapat dipisahkan dengan teknologi informasi [</text:span><text:span text:style-name="T16">4</text:span><text:span text:style-name="T13">], akibat perkembangan teknologi digital yang begitu pesat menjelang akhir abad ke 20, yang disebut Revolusi Industri 4.0. Untuk selanjutnya dalam makalah ini, istilah yang digunakan bukan lagi teknologi komunikasi, melainkan teknologi informasi dan komunikasi, atau </text:span><text:span text:style-name="T14">information and communication technology</text:span><text:span text:style-name="T13">, disingkat </text:span><text:span text:style-name="T16">ICT</text:span><text:span text:style-name="T13">. Dampak perkembangan </text:span><text:span text:style-name="T16">ICT</text:span><text:span text:style-name="T13"> yang di-analisis hanya di-fokus-kan pada era sesudah terjadi integrasi teknologi komunikasi dengan teknologi informasi menjadi </text:span><text:span text:style-name="T16">ICT</text:span><text:span text:style-name="T13">, dengan mengambil studi kasus di kampus Universitas Hasanuddin (</text:span><text:span text:style-name="T16">UNHAS</text:span><text:span text:style-name="T13">) Makassar. Di-asumsi-kan secara umum bahwa dampak yang serupa juga terjadi di kampus-kampus lain di Indonesia, bahkan di seluruh dunia. Teori yang dijadikan acuan analisis adalah <text:s/>teori media baru (</text:span><text:span text:style-name="T14">the new media theory</text:span><text:span text:style-name="T13">) dari </text:span><text:span text:style-name="T16">Rogers</text:span><text:span text:style-name="T13"> [</text:span><text:span text:style-name="T16">2</text:span><text:span text:style-name="T13">] dan teori difusi inovasi </text:span><text:span text:style-name="T14">(the diffusions of innovations theory</text:span><text:span text:style-name="T13">) juga dari Rogers [</text:span><text:span text:style-name="T16">3</text:span><text:span text:style-name="T13">].</text:span></text:p>
      <text:p text:style-name="P7"><text:span text:style-name="T13"><text:tab/>Sebelum era integrasi menjadi </text:span><text:span text:style-name="T16">ICT</text:span><text:span text:style-name="T13">, </text:span><text:span text:style-name="T16">UNHAS</text:span><text:span text:style-name="T13"> telah meng-adopsi teknologi informasi dengan membangun Pusat Komputer dengan komputer </text:span><text:span text:style-name="T14">main-frame</text:span><text:span text:style-name="T13"> yang berbasis sistem operasi UNIX untuk berbagai keperluan administrasi, khususnya dalam proses penerimaan mahasiswa baru. Ketika mulai meluas penggunaan </text:span><text:span text:style-name="T14">desktop personal-computer</text:span><text:span text:style-name="T13"> (</text:span><text:span text:style-name="T16">PC</text:span><text:span text:style-name="T13">) berbasis sistem operasi DOS, kemudian WINDOWS, teknologi informasi mulai merambah kehidupan kampus dan sedikit banyak berdampak pada proses pembelajaran, khususnya pada kegiatan penelitian dan penulisan tugas akhir (skripsi). Pada awal dekade </text:span><text:soft-page-break/><text:span text:style-name="T13">1980an, dengan bantuan hibah dari </text:span><text:span text:style-name="T16">USAID</text:span><text:span text:style-name="T13">, di kampus </text:span><text:span text:style-name="T16">UNHAS</text:span><text:span text:style-name="T13"> dibangun </text:span><text:span text:style-name="T14">Pusat Sistem Pendidikan Jarak Jauh Melalui Satelit</text:span><text:span text:style-name="T13"> (</text:span><text:span text:style-name="T16">SISDIKSAT</text:span><text:span text:style-name="T13">) yang merupakan teknologi komunikasi canggih pada jamannya untuk melayani proses pembelajaran kampus-kampus lainnya di kawasan timur Indonesia yang tergabung dalam Badan Kerja Sama Perguruan Tinggi Negeri se-Indonesia Timur (BKS PTN-INTIM). Walau pun dengan teknologi komunikasi ini, </text:span><text:span text:style-name="T16">UNHAS</text:span><text:span text:style-name="T13"> menjadi </text:span><text:span text:style-name="T16">hub</text:span><text:span text:style-name="T13"> yang menghubungkan </text:span><text:span text:style-name="T16">IPB</text:span><text:span text:style-name="T13"> sebagai pusat sumber belajar (</text:span><text:span text:style-name="T14">learning resource</text:span><text:span text:style-name="T13">) dengan kampus-kampus di kawasan timur Indonesia, tapi adopsi teknologi komunikasi ini tidak terlalu ber-dampak signifikan pada proses pembelajaran di </text:span><text:span text:style-name="T16">UNHAS</text:span><text:span text:style-name="T13"> sendiri. <text:s/></text:span></text:p>
      <text:p text:style-name="P7"><text:span text:style-name="T13"><text:tab/>Setelah terjadi integrasi teknologi komunikasi dan teknologi informasi menjadi </text:span><text:span text:style-name="T16">ICT </text:span><text:span text:style-name="T13">– yaitu</text:span><text:span text:style-name="T16"> </text:span><text:span text:style-name="T13">dengan diperkenalkannya Internet - barulah ada dampak yang signifikan terhadap proses pembelajaran di kampus </text:span><text:span text:style-name="T16">UNHAS</text:span><text:span text:style-name="T13">, terlebih-lebih pada saat pandemi </text:span><text:span text:style-name="T16">COVID-19</text:span><text:span text:style-name="T13"> ketika proses pembelajaran tidak lagi bisa berjalan “normal”. Pada bab selanjutnya akan diuraikan analisis dampak <text:s/></text:span><text:span text:style-name="T16">ICT </text:span><text:span text:style-name="T13">tersebut, kemudian akan dilanjutkan dengan uraian tentang dampak terhadap proses pembelajaran dari penggunaan aplikasi <text:s/></text:span><text:span text:style-name="T16">ICT </text:span><text:span text:style-name="T13">berbasis kecerdasan buatan (</text:span><text:span text:style-name="T14">Artificial Intelligence</text:span><text:span text:style-name="T13">, </text:span><text:span text:style-name="T16">AI</text:span><text:span text:style-name="T13">).</text:span></text:p>
      <text:p text:style-name="P7"><text:span text:style-name="T13"/></text:p>
      <text:p text:style-name="P7"><text:span text:style-name="T16">2. Analisis Dampak ICT Terhadap Proses Pembelajaran</text:span></text:p>
      <text:p text:style-name="P7"><text:span text:style-name="T13"><text:tab/>Teknologi komunikasi dan teknologi informasi ter-integrasi-kan menjadi </text:span><text:span text:style-name="T16">ICT</text:span><text:span text:style-name="T13"> sehingga tidak dapat dipisahkan lagi sejak berkembangnya teknologi digital yang menghasilkan konvergensi sistem telekomunikasi dengan sistem komputasi dalam sistem jejaring Internet. Dari perspektif ilmu komunikasi, Internet mengubah total proses bagaimana informasi dibangkitkan, kemudian di-transmisi-kan dan diterima di tujuan. Model linier dari </text:span><text:span text:style-name="T16">Shannon </text:span><text:span text:style-name="T13">dan </text:span><text:span text:style-name="T16">Weaver</text:span><text:span text:style-name="T13"> [</text:span><text:span text:style-name="T16">2</text:span><text:span text:style-name="T13">] tidak lagi berlaku untuk Internet. Demikian pula cara meng-akses informasi. Di kampus dampak paling nyata yang terlihat secara fisik dari Internet adalah sepinya dan kurang berfungsinya perpustakaan. Perpustakaan yang dalam metode pembelajaran konvensional merupakan tempat utama untuk meng-akses informasi bagi dosen dan mahasiswa, harus “menyerah” kepada mesin-mesin pelacak (</text:span><text:span text:style-name="T14">search engine</text:span><text:span text:style-name="T13">) berbasis Internet seperti aplikasi </text:span><text:span text:style-name="T14">Google Search</text:span><text:span text:style-name="T13"> yang populer dengan </text:span><text:span text:style-name="T14"><text:s/></text:span><text:span text:style-name="T13">julukan “</text:span><text:span text:style-name="T14">mbah Google</text:span><text:span text:style-name="T13">”. Jika </text:span><text:span text:style-name="T14">doeloe</text:span><text:span text:style-name="T13"> salah satu tugas yang diberikan dosen kepada mahasiswa adalah: “</text:span><text:span text:style-name="T14">cari (informasi) di perpustakaan</text:span><text:span text:style-name="T13">!”, maka setelah era Internet, berubah menjadi: “</text:span><text:span text:style-name="T14">tanya mBah Google!</text:span><text:span text:style-name="T13">”, yang bisa dilakukan mahasiswa dengan gawai-nya tanpa harus beranjak dari tempat duduknya di kelas. Demikian pula ketika seorang dosen akan menjelaskan suatu istilah, tinggal membuka l</text:span><text:span text:style-name="T14">aptop</text:span><text:span text:style-name="T13">-nya, menayangkan layarnya dengan </text:span><text:span text:style-name="T14">LCD-Projector</text:span><text:span text:style-name="T13"> lalu membuka </text:span><text:span text:style-name="T14">Wikipedia</text:span><text:span text:style-name="T13"> mencari definisi dari istilah tersebut. </text:span></text:p>
      <text:p text:style-name="P7"><text:span text:style-name="T13"><text:tab/>Berbagai dampak </text:span><text:span text:style-name="T16">ICT</text:span><text:span text:style-name="T13"> terhadap proses pembelajaran di kampus meliputi berbagai perubahan format pembelajaran dari format “tradisional” yang disebut format “</text:span><text:span text:style-name="T14">talk and chalk</text:span><text:span text:style-name="T13">” yang sudah berabad-abad digunakan dalam pertemuan tatap-muka di kelas antara dosen dan mahasiswa, berganti menjadi berbagai inovasi baru dengan memanfaatkan produk-produk </text:span><text:span text:style-name="T16">ICT</text:span><text:span text:style-name="T13">, Internet dan sekarang ini </text:span><text:span text:style-name="T16">AI</text:span><text:span text:style-name="T13">. Perubahan format ini didukung juga dengan perubahan institusional, seperti diberlakukannya sistem pembelajaran daring berbasis </text:span><text:span text:style-name="T16">ICT</text:span><text:span text:style-name="T13">, yaitu sistem manajemen pembelajaran (</text:span><text:span text:style-name="T14">Learning Management Systems, </text:span><text:span text:style-name="T16">LMS</text:span><text:span text:style-name="T13">) seperti – yang populer digunakan misalnya </text:span><text:span text:style-name="T14">Moodle</text:span><text:span text:style-name="T13"> - di kampus </text:span><text:span text:style-name="T16">UNHAS</text:span><text:span text:style-name="T13"> disebut aplikasi </text:span><text:a xlink:type="simple" xlink:href="https://sikola.unhas.ac.id/" text:style-name="Internet_20_link" text:visited-style-name="Visited_20_Internet_20_Link"><text:span text:style-name="T16">SIKOLA</text:span></text:a><text:span text:style-name="T16"> &lt; </text:span><text:a xlink:type="simple" xlink:href="https://sikola.unhas.ac.id/" text:style-name="Internet_20_link" text:visited-style-name="Visited_20_Internet_20_Link"><text:span text:style-name="T15">https://sikola.unhas.ac.id</text:span></text:a><text:span text:style-name="T15"> </text:span><text:span text:style-name="T16">&gt;</text:span><text:span text:style-name="T13">, yang pada prinsipnya seperti </text:span><text:a xlink:type="simple" xlink:href="https://elearning.ut.ac.id/" text:style-name="Internet_20_link" text:visited-style-name="Visited_20_Internet_20_Link"><text:span text:style-name="T15">Tutorial On-Line</text:span></text:a><text:span text:style-name="T13"> di Universitas Terbuka. Pada masa pandemi, ketika kampus mengalami “</text:span><text:span text:style-name="T14">lock-down</text:span><text:span text:style-name="T13">” sehingga tidak dimungkinkan pertemuan tatap-muka di kelas, maka mode pembelajaran daring berbasis </text:span><text:span text:style-name="T16">ICT</text:span><text:span text:style-name="T13"> menjadi satu-satunya alternatif yang bisa dilakukan agar proses </text:span><text:soft-page-break/><text:span text:style-name="T13">pembelajaran bisa terus berlanjut. Bagi mahasiswa, dosen dan perpustakaan bukan lagi menjadi sumber belajar yang utama, melainkan </text:span><text:span text:style-name="T14">repository</text:span><text:span text:style-name="T13"> yang menyimpan materi-ajar di </text:span><text:span text:style-name="T16">LMS</text:span><text:span text:style-name="T13">, yang dapat di-akses kapan saja dan dari mana saja, tidak bergantung pada jadwal perkuliahan. Dengan demikian mahasiswa dapat mengatur sendiri pola pembelajarannya, sesuai keleluasaan yang dimilikinya masing-masing. Dari sisi dosen, dampaknya memberi peluang dosen untuk ber-inovasi membangun metode pembelajaran yang seuai untuk setiap materi-ajar yang akan disampaikannya.</text:span></text:p>
      <text:p text:style-name="P7"><text:span text:style-name="T13"><text:tab/>Untuk meng-analisis dampak </text:span><text:span text:style-name="T16">ICT</text:span><text:span text:style-name="T13"> terhadap proses pembelajaran di perguruan tingga, dapat dterapkan </text:span><text:span text:style-name="T14">teori difusi inovasi</text:span><text:span text:style-name="T13"> [</text:span><text:span text:style-name="T16">1962</text:span><text:span text:style-name="T13">] dan </text:span><text:span text:style-name="T14">teori media baru</text:span><text:span text:style-name="T13"> [</text:span><text:span text:style-name="T16">1986</text:span><text:span text:style-name="T13">] dua-duanya dari </text:span><text:span text:style-name="T16">Rogers</text:span><text:span text:style-name="T13">. Di kampus </text:span><text:span text:style-name="T16">UNHAS</text:span><text:span text:style-name="T13">, aplikasi </text:span><text:span text:style-name="T16">SIKOLA</text:span><text:span text:style-name="T13">, sesuai </text:span><text:span text:style-name="T14">teori difusi inovasi</text:span><text:span text:style-name="T13">, pada mulanya hanya digunakan oleh beberapa orang dosen sebagai tim pengembang (</text:span><text:span text:style-name="T14">developer</text:span><text:span text:style-name="T13">) yang merupakan inovator dan sekali gus pengguna awal (</text:span><text:span text:style-name="T14">early adapters</text:span><text:span text:style-name="T13">). Sebelum terjadi pandemi, proses sosialisasi berjalan tersendat-sendat, mendapat tantangan dari para dosen, terutama yang senior, karena umumnya mereka tidak menginginkan perubahan dalam cara mengajarnya selama ini. Ketika terjadi pandemi, pimpinan </text:span><text:span text:style-name="T16">UNHAS</text:span><text:span text:style-name="T13"> memutuskan untuk menggunakan </text:span><text:span text:style-name="T16">SIKOLA</text:span><text:span text:style-name="T13"> sebagai satu-satunya cara pelaksanaan proses pembelajaran di </text:span><text:span text:style-name="T16">UNHAS</text:span><text:span text:style-name="T13">. Setelah pandemi berlalu, </text:span><text:span text:style-name="T16">SIKOLA</text:span><text:span text:style-name="T13"> tetap dijadikan sarana utama pembelajaran dengan proses pembelajaran tatap-muka menjadi proses tambahan, khususnya untuk mata-kuliah yang tidak mungkin dilaksanakan secara daring, seperti praktikum. Dampak positif dari penerapan aplikasi </text:span><text:span text:style-name="T16">SIKOLA</text:span><text:span text:style-name="T13"> untuk proses pembelajaran adalah siapnya dosen dan mahasiswa </text:span><text:span text:style-name="T16">UNHAS</text:span><text:span text:style-name="T13"> menghadapi era masa-depan yang di-prediksi akan bergantung sepenuhnya kepada teknologi digital. </text:span></text:p>
      <text:p text:style-name="P7"><text:span text:style-name="T13"><text:tab/>Dalam </text:span><text:span text:style-name="T14">teori media baru</text:span><text:span text:style-name="T13">-nya, </text:span><text:span text:style-name="T16">Rogers</text:span><text:span text:style-name="T13"> menekankan pada kekuatan transformatif dari media baru yang berbasis digital, terutama karena polanya yang lebih inter-aktif dalam komunikasi. Aplikasi </text:span><text:span text:style-name="T16">SIKOLA</text:span><text:span text:style-name="T13"> di kampus </text:span><text:span text:style-name="T16">UNHAS</text:span><text:span text:style-name="T13"> dilengkapi dengan sarana komunikasi antara dosen dan mahasiswa via media sosial seperti </text:span><text:span text:style-name="T14">WhatsApp</text:span><text:span text:style-name="T13">. Pola komunikasi satu-arah yang biasa terjadi di ruang kelas, yaitu dosen memberi kuliah, mahasiswa mendengarkan dan mencatat, berubah total dengan penggunaan media baru yang berbasis </text:span><text:span text:style-name="T16">ICT </text:span><text:span text:style-name="T13">tersebut. Mahasiswa menjadi lebih aktif dalam diskusi, walau pun sebagai dampak negatifnya, beberapa dosen mengeluh karena mahasiswa generasi sekarang sepertinya menjadi tidak mengenal “sopan-santun” dalam ber-interaksi dengan dosen. </text:span><text:span text:style-name="T16">Rogers</text:span><text:span text:style-name="T13"> juga mengemukakan dengan teorinya bahwa media baru tidak lagi mengharuskan terjadinya komunikasi “</text:span><text:span text:style-name="T14">real-time</text:span><text:span text:style-name="T13">” di ruang kelas – yang disebut komunikasi sinkron (</text:span><text:span text:style-name="T14">synchronous communications</text:span><text:span text:style-name="T13">) – melainkan dapat dilakukan komunikasi asinkron (</text:span><text:span text:style-name="T14">asynchronous communications</text:span><text:span text:style-name="T13">), dengan membuat rekaman yang dapat disimpan dan di-akses kapan saja oleh mahasiswa, seperti yang kita saksikan di sesi-sesi </text:span><text:a xlink:type="simple" xlink:href="https://elearning.ut.ac.id/" text:style-name="Internet_20_link" text:visited-style-name="Visited_20_Internet_20_Link"><text:span text:style-name="T15">Tutorial On-Line</text:span></text:a><text:span text:style-name="T13"> Universitas Terbuka. Teknologi digital juga masih memungkinkan terjadinya komunikasi sinkron, walau pun tanpa tatap-muka langsung di kelas, yaitu dengan aplikasi konferensi video seperti </text:span><text:span text:style-name="T14">ZOOM</text:span><text:span text:style-name="T13"> dan </text:span><text:span text:style-name="T14">Google Meet</text:span><text:span text:style-name="T13">, yang populer digunakan selama masa pandemi. </text:span><text:span text:style-name="T14"><text:s/></text:span></text:p>
      <text:p text:style-name="P7"><text:span text:style-name="T13"/></text:p>
      <text:p text:style-name="P7"><text:span text:style-name="T13"><text:tab/>Kecerdasan buatan atau </text:span><text:span text:style-name="T16">AI <text:s/></text:span><text:span text:style-name="T13">adalah bagian dari </text:span><text:span text:style-name="T16">ICT</text:span><text:span text:style-name="T13">, sebab dengan memanfaatkan </text:span><text:span text:style-name="T16">AI</text:span><text:span text:style-name="T13">, proses pengolahan informasi menjadi lebih cepat dan akurat, demikian juga dengan proses komunikasi, khususnya komunikasi antara manusia dengan mesin. </text:span><text:span text:style-name="T16">AI</text:span><text:span text:style-name="T13"> memungkinkan otomatisasi dan otonomisasi, analisis data dalam volume besar (</text:span><text:span text:style-name="T14">big data</text:span><text:span text:style-name="T13">) serta pengambilan keputusan yang lebih cerdas. </text:span><text:span text:style-name="T16">AI</text:span><text:span text:style-name="T13"> juga memungkinkan </text:span><text:soft-page-break/><text:span text:style-name="T13">untuk membuat suatu model bahasa bear (</text:span><text:span text:style-name="T14">large language model</text:span><text:span text:style-name="T13">, atau </text:span><text:span text:style-name="T16">LLM</text:span><text:span text:style-name="T13">) yang disebut “</text:span><text:span text:style-name="T14">transformer</text:span><text:span text:style-name="T13">” seperti contohnya yang populer, </text:span><text:span text:style-name="T16">ChatGPT</text:span><text:span text:style-name="T13"> dari </text:span><text:a xlink:type="simple" xlink:href="https://www.openAI.com " text:style-name="Internet_20_link" text:visited-style-name="Visited_20_Internet_20_Link"><text:span text:style-name="T15">OpenAI.com</text:span></text:a><text:span text:style-name="T13">. Dampak penggunaan transformer seperti </text:span><text:span text:style-name="T16">ChatGPT</text:span><text:span text:style-name="T13"> tentunya akan berdampak signifikan terhadap proses pembelajaran mahasiswa, sebagaimana dampak kehadiran Internet di kampus. Sebenarnya dampak signifikan kehadiran </text:span><text:span text:style-name="T16">ChatGPT</text:span><text:span text:style-name="T13"> dan transformer lainnya bisa jadi dilemmatis seperti </text:span><text:span text:style-name="T14">doeloe</text:span><text:span text:style-name="T13"> ketika muncul alat bantu yang namanya kalkulator. Kalkulator, terutama dari jenis yang </text:span><text:span text:style-name="T14">scientific</text:span><text:span text:style-name="T13">, sangat membantu untuk melakukan operasi-opreasi arithmatik dan perhitungan rumit yang menguras waktu dan tenaga dengan cepat dan akurat. Sebelum ada kalkulator, mahasiswa harus menggunakan mistar hitung (</text:span><text:span text:style-name="T14">slide ruler</text:span><text:span text:style-name="T13">) dan </text:span><text:span text:style-name="T14">look-up table</text:span><text:span text:style-name="T13"> seperti tabel logarithma untuk perhitungan secara manual. Dengan kalkulator, ketrampilan menghitung, menggunakan mistar hitung dan tabel-tabel, tidak lagi diperlukan, sehingga tidak lagi diajarkan. Dampaknya pada proses pembelajaran, mahasiswa dapat menghemat waktu, pikiran dan memanfaatkannya untuk memikirkan hal-hal yang lebih penting, tapi di sisi lain, mereka kehilangan beberapa ketrampilan untuk menghitung secara manual tanpa kalkulator. </text:span><text:span text:style-name="T16">ChatGPT</text:span><text:span text:style-name="T13"> pada dasarnya seperti “kalkulator” untuk membantu pengolahan kata. </text:span></text:p>
      <text:p text:style-name="P7"><text:span text:style-name="T13"><text:tab/>Misalnya dalam proses penyusunan makalah ini. Mahasiswa tempo </text:span><text:span text:style-name="T14">doeloe</text:span><text:span text:style-name="T13"> akan mulai dengan menjelajahi perpustakaan untuk mencari referensi. Kegiatan ini bisa menghabiskan waktu berpekan-pekan, bahkan berbulan-bulan. Dengan teknologi Internet, proses pembelajaran ini bisa dipersingkat menjadi tinggal beberapa menit saja, bahkan beberaoa detik. Tapi hasilnya masih harus dipilih-pilih yang relevan, diunduh berkasnya dan dibaca. </text:span><text:span text:style-name="T16">ChatGPT </text:span><text:span text:style-name="T13">dapat melakukan semua ini dalam hitungan detik, mulai dari mencari referensi, memilih referensi, membaca sampai membuat ringkasannya. Dampak positifnya mahasiswa dapat menghemat waktu dan pikiran, tapi dampak negatifnya mereka lambat-laun akan kehilangan ketrampilan melakukan studi pustaka, satu tahapan dari kegiatan ilmiah yang sangat penting. Transformer berbasis </text:span><text:span text:style-name="T16">AI</text:span><text:span text:style-name="T13"> seperti </text:span><text:span text:style-name="T16">ChatGPT</text:span><text:span text:style-name="T13"> juga rentan dengan penyalah-gunaan yang mendorong terjadinya kecurangan (</text:span><text:span text:style-name="T14">fraud</text:span><text:span text:style-name="T13">) akademik, seperti plagiarisme.</text:span></text:p>
      <text:p text:style-name="P7"><text:span text:style-name="T13"/></text:p>
      <text:p text:style-name="P8"><text:span text:style-name="T13">3. Penutup</text:span></text:p>
      <text:list xml:id="list5561827515388894794" text:style-name="L4">
        <text:list-item>
          <text:p text:style-name="P9"><text:span text:style-name="T2">Kesimpulan</text:span>. Sejak dekade 1980an dan 1990an, teknologi komunikasi terintegrasi dengan teknologi informasi menjadi teknologi informasi dan komunikasi atau <text:span text:style-name="T35">ICT</text:span> yaitu dengan meluasnya jejaring Internet. Pemanfaatan <text:span text:style-name="T35">ICT</text:span> untuk proses pembelajaran di perguruan tinggi terutama dilakukan dengan penerapan aplikasi <text:span text:style-name="T35">LMS</text:span>, yang di <text:span text:style-name="T35">UNHAS</text:span> disebut <text:a xlink:type="simple" xlink:href="https://sikola.unhas.ac.id/" text:style-name="Internet_20_link" text:visited-style-name="Visited_20_Internet_20_Link"><text:span text:style-name="T35">SIKOLA</text:span></text:a><text:span text:style-name="T35"> </text:span>dan di Universitas Terbuka disebut <text:s/><text:a xlink:type="simple" xlink:href="https://elearning.ut.ac.id/" text:style-name="Internet_20_link" text:visited-style-name="Visited_20_Internet_20_Link"><text:span text:style-name="T3">Tutorial On-Line</text:span></text:a>. Dampak pemanfaatan <text:span text:style-name="T35">ICT</text:span> untuk proses pembelajaran ini sangat terasa positif pada masa pandemi, sehingga setelah pandemi pun terus dilanjutkan. Pemanfaatan <text:span text:style-name="T35">ICT</text:span> dalam proses pembelajaran di perguruan tinggi dalam perspektif ilmu komunikasi dan ilmu sosiologi dapat di-analisis dengan mengacu pada <text:span text:style-name="T2">teori difusi inovasi</text:span> dan <text:span text:style-name="T2">teori media baru</text:span> dari <text:span text:style-name="T35">Rogers</text:span>. <text:s/>Transformer <text:span text:style-name="T35">LLM</text:span> berbasis <text:span text:style-name="T35">AI</text:span> seperti <text:span text:style-name="T35">ChatGPT</text:span> adalah bagian dari pengembangan <text:span text:style-name="T35">ICT</text:span>. <text:s/>Dampak kehadirannya dalam membantu proses pembelajaran mahasiswa mirip dengan dampak kehadiran kalkulator pada masa lalu. Sampai saat ini masih belum dapat diketahui secara komprehensif bagaimana dampak dari <text:span text:style-name="T35">ChatGPT</text:span> terhadap proses pembelajaran mahasiswa. <text:s/></text:p>
        </text:list-item>
        <text:list-item>
          <text:p text:style-name="P9"><text:soft-page-break/><text:span text:style-name="T2">Saran</text:span>. Karena dampak dari kehadiran <text:span text:style-name="T35">ChatGPT</text:span> (dan transformer <text:span text:style-name="T35">LLM </text:span>berbasis <text:span text:style-name="T35">AI </text:span>lainnya) yang membantu dalam proses pembelajaran mahasiswa di perguruan tinggi belum diketahui secara komprehensif, maka perlu direncanakan upaya-upaya penelitiam dan pengkajian, sehingga dampak-dampak negatifnya dapat dicegah sedini mungkin. Sosialisasi tentang <text:span text:style-name="T35">AI</text:span> harus terus digiatkan, karena pada masa depan kehadiran <text:span text:style-name="T35">AI</text:span> dalam berbgaia aspek kehidupan, termasuk dalam proses pembelajaran di perguruan tinggi merupakan keniscayaan yang tak terhindarkan. </text:p>
        </text:list-item>
      </text:list>
      <text:p text:style-name="P8"/>
      <text:p text:style-name="P8">DAFTAR PUSTAKA</text:p>
      <text:p text:style-name="P14"><text:span text:style-name="T6">[</text:span><text:span text:style-name="T5">1</text:span><text:span text:style-name="T6">] </text:span><text:span text:style-name="T5">Mustain Mashud</text:span><text:span text:style-name="T4">, “</text:span>Sosiologi Komunikasii<text:span text:style-name="T4">”, </text:span><text:span text:style-name="T5">Modul 1 – 9</text:span><text:span text:style-name="T4">, </text:span><text:span text:style-name="T5">SOSI4402</text:span><text:span text:style-name="T4">, Edisi 4, [Mei </text:span><text:span text:style-name="T5">2024</text:span><text:span text:style-name="T4">], Penerbit Universitas Terbuka, Jakarta</text:span></text:p>
      <text:p text:style-name="P15"><text:span text:style-name="T4">[</text:span><text:span text:style-name="T5">2</text:span><text:span text:style-name="T4">] <text:s/></text:span><text:span text:style-name="T5">Everett M. Rogers,</text:span><text:span text:style-name="T4"> [</text:span><text:span text:style-name="T5">1986</text:span><text:span text:style-name="T4">], “</text:span><text:span text:style-name="T17">Communication Technology: The New Media in Society</text:span><text:span text:style-name="T4">”, Free Press, New York, USA</text:span></text:p>
      <text:p text:style-name="P15"><text:span text:style-name="T5">[3] Everett M. Rogers,</text:span><text:span text:style-name="T4"> [</text:span><text:span text:style-name="T5">2003</text:span><text:span text:style-name="T4">], “</text:span>Diffusions of Innovations<text:span text:style-name="T4">”, 5</text:span><text:span text:style-name="T34">th</text:span><text:span text:style-name="T4"> Edition, Free Press, New York, USA, epub version.</text:span></text:p>
      <text:p text:style-name="P16"><text:span text:style-name="T29">[</text:span><text:span text:style-name="T30">4</text:span><text:span text:style-name="T29">] </text:span><text:span text:style-name="T30">ChatGPT</text:span><text:span text:style-name="T29">, Aplikasi Chatting berbasis AI, dalam Sistem Operasi Android, </text:span><text:a xlink:type="simple" xlink:href="https://OpenAI.com/" text:style-name="Internet_20_link" text:visited-style-name="Visited_20_Internet_20_Link"><text:span text:style-name="T29">https://OpenAI.com</text:span></text:a><text:span text:style-name="T29"> , </text:span><text:a xlink:type="simple" xlink:href="https://ChatGPT.com/" text:style-name="Internet_20_link" text:visited-style-name="Visited_20_Internet_20_Link"><text:span text:style-name="T29">https://ChatGPT.com</text:span></text:a><text:span text:style-name="T29"> yang merekomendasikan referensi untuk topik ini:</text:span></text:p>
      <text:p text:style-name="P15"><text:span text:style-name="T27"/></text:p>
      <text:list xml:id="list1784800735958352586" text:style-name="L3">
        <text:list-item>
          <text:p text:style-name="P2"><text:span text:style-name="T28">Kingsley Okoye</text:span><text:span text:style-name="T27">, </text:span><text:span text:style-name="T33">et al., </text:span><text:span text:style-name="T27">[</text:span><text:span text:style-name="T28">2022</text:span><text:span text:style-name="T27">], "</text:span><text:span text:style-name="T26">Impact of Digital Technologies upon Teaching and Learning in Higher Education in Latin America: An Outlook on the Reach, Barriers, and Bottlenecks</text:span><text:span text:style-name="T27">" <text:s/></text:span></text:p>
        </text:list-item>
        <text:list-item>
          <text:p text:style-name="P2"><text:span text:style-name="T28">Maria João Gomes</text:span><text:span text:style-name="T27">, </text:span><text:span text:style-name="T33">et al.</text:span><text:span text:style-name="T27">, [</text:span><text:span text:style-name="T28">2021</text:span><text:span text:style-name="T27">], <text:s/>"</text:span><text:span text:style-name="T26">Digital Technologies in Support of Students Learning in Higher Education</text:span><text:span text:style-name="T27">" </text:span></text:p>
        </text:list-item>
        <text:list-item>
          <text:p text:style-name="P2"><text:span text:style-name="T28">Enakshi Sengupta </text:span><text:span text:style-name="T27">and </text:span><text:span text:style-name="T28">Patrick Blessinger, </text:span><text:span text:style-name="T33">ed</text:span><text:span text:style-name="T28">. </text:span><text:span text:style-name="T27">[</text:span><text:span text:style-name="T28">2022</text:span><text:span text:style-name="T27">] "</text:span><text:span text:style-name="T26">ICT and Innovation in Teaching Learning Methods in Higher Education</text:span><text:span text:style-name="T27">"</text:span></text:p>
        </text:list-item>
        <text:list-item>
          <text:p text:style-name="P2"><text:span text:style-name="T28">Neil Selwyn</text:span><text:span text:style-name="T27">, [</text:span><text:span text:style-name="T28">2020</text:span><text:span text:style-name="T27">], "</text:span><text:span text:style-name="T26">The Academic Turn: Social Media in Higher Education</text:span><text:span text:style-name="T27">" </text:span></text:p>
        </text:list-item>
        <text:list-item>
          <text:p text:style-name="P2"><text:span text:style-name="T28">M. Manca</text:span><text:span text:style-name="T27"> and </text:span><text:span text:style-name="T28">M. Ranieri,</text:span><text:span text:style-name="T27"> [</text:span><text:span text:style-name="T28">2023</text:span><text:span text:style-name="T27">], "</text:span><text:span text:style-name="T26">A Systematic Review of Social Media as a Teaching and Learning Tool in Higher Education</text:span><text:span text:style-name="T27">" </text:span></text:p>
        </text:list-item>
        <text:list-item>
          <text:p text:style-name="P2"><text:span text:style-name="T28">M. Al-Emran, e</text:span><text:span text:style-name="T33">t al., </text:span><text:span text:style-name="T28">[2021</text:span><text:span text:style-name="T27">], "</text:span><text:span text:style-name="T26">Information and Communications Technology Used in Higher Education: An Empirical Study</text:span><text:span text:style-name="T27">" </text:span></text:p>
        </text:list-item>
        <text:list-item>
          <text:p text:style-name="P2"><text:span text:style-name="T28">M. Bond, </text:span><text:span text:style-name="T33">et al.</text:span><text:span text:style-name="T27"> [</text:span><text:span text:style-name="T28">2022</text:span><text:span text:style-name="T27">], "</text:span><text:span text:style-name="T26">The Use of Technology in Higher Education Teaching by Academics During the COVID-19 Emergency: A Systematic Review</text:span><text:span text:style-name="T27">" </text:span></text:p>
        </text:list-item>
      </text:list>
      <text:p text:style-name="P11"><text:span text:style-name="T27"/></text:p>
      <text:p text:style-name="P10"/>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Nunito Sans" svg:font-family="'Nunito Sans', sans-serif"/>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 Unicode MS" svg:font-family="'Arial Unicode MS'" style:font-family-generic="system"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Heading_20_5" style:display-name="Heading 5" style:family="paragraph" style:parent-style-name="Heading" style:next-style-name="Text_20_body" style:default-outline-level="5" style:list-style-name="" style:class="text">
      <style:text-properties style:font-name="Times New Roman" fo:font-size="10pt" fo:font-weight="bold" style:font-name-asian="Arial Unicode MS" style:font-size-asian="10pt" style:font-weight-asian="bold" style:font-name-complex="Arial Unicode MS" style:font-size-complex="10pt" style:font-weight-complex="bold"/>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Visited_20_Internet_20_Link" style:display-name="Visited Internet Link" style:family="text">
      <style:text-properties fo:color="#80000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24T00:35:40</dc:date>
    <meta:editing-duration>P7DT14H43M28S</meta:editing-duration>
    <meta:editing-cycles>406</meta:editing-cycles>
    <dc:creator>Rhiza Sadjad</dc:creator>
    <meta:document-statistic meta:table-count="0" meta:image-count="0" meta:object-count="0" meta:page-count="5" meta:paragraph-count="41" meta:word-count="1989" meta:character-count="15261"/>
  </office:meta>
</office:document-meta>
</file>