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3"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4"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5"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6"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7"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8"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9" style:family="paragraph" style:parent-style-name="Text_20_body">
      <style:paragraph-properties fo:margin-top="0in" fo:margin-bottom="0in" fo:line-height="100%" fo:text-align="justify" style:justify-single-word="false" fo:orphans="2" fo:widows="2"/>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10"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11" style:family="paragraph" style:parent-style-name="Standard">
      <style:paragraph-properties fo:margin-left="0in" fo:margin-right="0in" fo:margin-top="0in" fo:margin-bottom="0.0972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12" style:family="paragraph" style:parent-style-name="Standard">
      <style:paragraph-properties fo:margin-left="0in" fo:margin-right="0in" fo:line-height="100%" fo:text-align="justify" style:justify-single-word="false" fo:text-indent="0in" style:auto-text-indent="false"/>
      <style:text-properties fo:color="#000000" style:font-name="Times New Roman" fo:font-size="12pt" fo:font-style="normal" style:font-size-asian="12pt" style:font-style-asian="normal" style:font-size-complex="12pt" style:font-style-complex="normal"/>
    </style:style>
    <style:style style:name="P13"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14"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5" style:family="paragraph" style:parent-style-name="Standard">
      <style:paragraph-properties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6" style:family="paragraph" style:parent-style-name="Standard" style:list-style-name="L7">
      <style:paragraph-properties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7" style:family="paragraph" style:parent-style-name="Standard">
      <style:paragraph-properties fo:line-height="150%" fo:text-align="justify" style:justify-single-word="false"/>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18" style:family="paragraph" style:parent-style-name="Standard" style:list-style-name="L6">
      <style:paragraph-properties fo:line-height="150%" fo:text-align="justify" style:justify-single-word="false"/>
      <style:text-properties fo:font-variant="normal" fo:text-transform="none" fo:color="#000000" style:font-name="Times New Roman" fo:font-size="12pt" fo:letter-spacing="normal" fo:font-style="normal" style:text-underline-style="none" fo:font-weight="normal" style:font-size-asian="12pt" style:font-style-asian="normal" style:font-weight-asian="normal" style:font-size-complex="12pt" style:font-style-complex="normal" style:font-weight-complex="normal"/>
    </style:style>
    <style:style style:name="P19" style:family="paragraph" style:parent-style-name="Standard">
      <style:paragraph-properties fo:line-height="150%" fo:text-align="justify"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20" style:family="paragraph" style:parent-style-name="Standard" style:list-style-name="L6">
      <style:paragraph-properties fo:line-height="150%" fo:text-align="justify" style:justify-single-word="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21" style:family="paragraph" style:parent-style-name="Text_20_body" style:list-style-name="L1">
      <style:paragraph-properties fo:margin-top="0in" fo:margin-bottom="0in" fo:line-height="100%" fo:text-align="justify" style:justify-single-word="false" fo:orphans="2" fo:widows="2"/>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22"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color="#000000" style:font-name="Times New Roman" fo:font-size="12pt" fo:font-style="italic" fo:font-weight="normal" style:font-size-asian="12pt" style:font-style-asian="italic" style:font-weight-asian="normal" style:font-size-complex="12pt" style:font-style-complex="italic" style:font-weight-complex="normal"/>
    </style:style>
    <style:style style:name="P23"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style:text-underline-style="none" style:font-style-asian="italic" style:font-style-complex="italic"/>
    </style:style>
    <style:style style:name="T4" style:family="text">
      <style:text-properties fo:font-style="normal" style:font-style-asian="normal" style:font-style-complex="normal"/>
    </style:style>
    <style:style style:name="T5" style:family="text">
      <style:text-properties fo:font-style="normal" fo:font-weight="bold" style:font-style-asian="normal" style:font-weight-asian="bold" style:font-style-complex="normal" style:font-weight-complex="bold"/>
    </style:style>
    <style:style style:name="T6" style:family="text">
      <style:text-properties fo:font-style="normal" fo:font-weight="normal" style:font-style-asian="normal" style:font-weight-asian="normal" style:font-style-complex="normal" style:font-weight-complex="normal"/>
    </style:style>
    <style:style style:name="T7" style:family="text">
      <style:text-properties fo:font-variant="normal" fo:text-transform="none" fo:color="#000000"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8" style:family="text">
      <style:text-properties fo:font-variant="normal" fo:text-transform="none" fo:letter-spacing="normal" style:text-underline-style="none"/>
    </style:style>
    <style:style style:name="T9" style:family="text">
      <style:text-properties fo:font-variant="normal" fo:text-transform="none" fo:letter-spacing="normal" fo:font-style="italic" style:text-underline-style="none" style:font-style-asian="italic" style:font-style-complex="italic"/>
    </style:style>
    <style:style style:name="T10" style:family="text">
      <style:text-properties fo:font-variant="normal" fo:text-transform="none" fo:letter-spacing="normal" fo:font-style="italic" fo:font-weight="normal" style:font-style-asian="italic" style:font-weight-asian="normal" style:font-style-complex="italic" style:font-weight-complex="normal"/>
    </style:style>
    <style:style style:name="T11" style:family="text">
      <style:text-properties fo:font-variant="normal" fo:text-transform="none" fo:letter-spacing="normal" fo:font-weight="normal" style:font-weight-asian="normal" style:font-weight-complex="normal"/>
    </style:style>
    <style:style style:name="T12" style:family="text">
      <style:text-properties fo:font-variant="normal" fo:text-transform="none" fo:letter-spacing="normal" fo:font-weight="bold" style:font-weight-asian="bold" style:font-weight-complex="bold"/>
    </style:style>
    <style:style style:name="T13" style:family="text">
      <style:text-properties fo:color="#000000" style:font-name="Times New Roman" fo:font-size="12pt" style:font-size-asian="12pt" style:font-size-complex="12pt"/>
    </style:style>
    <style:style style:name="T14" style:family="text">
      <style:text-properties fo:color="#000000" style:font-name="Times New Roman" fo:font-size="12pt" fo:font-style="normal" style:font-size-asian="12pt" style:font-style-asian="normal" style:font-size-complex="12pt" style:font-style-complex="normal"/>
    </style:style>
    <style:style style:name="T15"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16" style:family="text">
      <style:text-properties style:font-name="Times New Roman" fo:font-style="normal" style:font-style-asian="normal" style:font-style-complex="normal"/>
    </style:style>
    <style:style style:name="T17" style:family="text">
      <style:text-properties style:font-name="Times New Roman" fo:font-style="normal" fo:font-weight="bold" style:font-style-asian="normal" style:font-weight-asian="bold" style:font-style-complex="normal" style:font-weight-complex="bold"/>
    </style:style>
    <style:style style:name="T18" style:family="text">
      <style:text-properties style:text-underline-style="solid" style:text-underline-width="auto" style:text-underline-color="font-color"/>
    </style:style>
    <style:style style:name="T19" style:family="text">
      <style:text-properties style:text-underline-style="none"/>
    </style:style>
    <text:list-style style:name="L1">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4">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5">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6">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7">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JAWABAN TUGAS 2</text:p>
      <text:p text:style-name="P3">Rhiza S. Sadjad </text:p>
      <text:p text:style-name="P3">NIM 045276176</text:p>
      <text:p text:style-name="P3"/>
      <text:p text:style-name="P4">Fakultas<text:tab/><text:tab/>: FHISIP/Fakultas Hukum, Ilmu Sosial dan Ilmu Politik</text:p>
      <text:p text:style-name="P1"><text:span text:style-name="T13">Kode/Nama MK<text:tab/>: </text:span><text:bookmark text:name="yui_3_17_2_1_1730387195372_49"/><text:a xlink:type="simple" xlink:href="https://elearning.ut.ac.id/course/view.php?id=290308&amp;section=0" text:style-name="Internet_20_link" text:visited-style-name="Visited_20_Internet_20_Link"><text:span text:style-name="T7">SOSI4406.11</text:span></text:a><text:span text:style-name="T14">/</text:span><text:span text:style-name="T15">Sosiologi Organisasi 11</text:span></text:p>
      <text:p text:style-name="P4">Tugas<text:tab/><text:tab/><text:tab/>: 2</text:p>
      <text:p text:style-name="P13"/>
      <text:p text:style-name="P10"><text:span text:style-name="T1">Pertanyaan 1/3</text:span><text:span text:style-name="T2">:</text:span></text:p>
      <text:p text:style-name="P22"><text:bookmark text:name="yui_3_17_2_1_1731990480684_50"/><text:bookmark text:name="yui_3_17_2_1_1731990480684_49"/>Dalam sebuah struktur organisasi ada yang disebut dengan dua fungsi utama yang dapat dilakukan oleh struktur organisasi teresbut. Silahkan anda sebutkan dan jelaskan dua fungsi utama yang bisa dilakukan oleh struktur organisasi?</text:p>
      <text:p text:style-name="P22"/>
      <text:p text:style-name="P5"><text:span text:style-name="T1">Jawaban 1/3</text:span><text:span text:style-name="T2">:</text:span></text:p>
      <text:p text:style-name="P17"><text:tab/>Dua fungsi utama dari struktur organisasi adalah: (1) <text:span text:style-name="T18">fungsi koordinasi dan komunikasi</text:span>, serta (2) <text:span text:style-name="T18">fungsi kewenangan dan pembagian tanggung-jawab</text:span>. Struktur organisasi melancarkan komunikasi antar bagian-bagian dari organisasi dan para anggotanya, serta memudahkan pimpinan dan/atau pengurus dalam pengambilan keputusan. Dengan struktur, pembagian peran dan kerja masing-masing bagian organisasi, anggota dan pimpinan/pengurus menjadi jelas. Kedua fungsi dari struktur organisasi tersebut sangat penting untuk meningkatkan efisiensi, produktivitas, dan pencapaian tujuan organisasi. Berikut ini uraian lebih lanjut.</text:p>
      <text:list xml:id="list2649596860068059026" text:style-name="L6">
        <text:list-item>
          <text:p text:style-name="P18"><text:span text:style-name="T1">Fungsi struktur untuk koordinasi dan komunikasi</text:span>. Dengan adanya struktur yang jelas, anggota organisasi atau karyawan perusahaan memahami jalur yang ditempuh untuk membuat laporan dan menerima instruksi atau arahan. Mereka juga memahami dengan siapa harus ber-koordinasi dan bekerja-sama. Dengan demikian, setiap kegiatan akan selalu berkesesuaian dengan tujuan organisasi, sekali gus me-minimalisir ke-salah-paham-an antar bagian organisasi dan duplikasi kegiatan. Contohnya tim pemasaran dapat ber-koordinasi dan ber-komunikasi melalui struktur dengan bagian produksi dan bagian keuangan untuk menentukan harga-jual suatu produk yang ditawarkan ke pasaran.</text:p>
        </text:list-item>
        <text:list-item>
          <text:p text:style-name="P20"><text:span text:style-name="T1">Fungsi struktur untuk kewenangan dan pembagian tanggung-jawab</text:span><text:span text:style-name="T19">. Struktur dalam organisasi menggambarkan hirarkhi dari kewenangan (</text:span><text:span text:style-name="T3">authority</text:span><text:span text:style-name="T19">), sehingga jelas siapa pimpinan dan siapa yang dipimpin, serta apa saja tanggung-jawab masing-masingnya. Dalam struktur organisasi pembagian kerja ini biasa disebut “</text:span><text:span text:style-name="T3">job decription</text:span><text:span text:style-name="T19">”, sedemikian rupa sehingga proses pengambilan keputusuan dapat dilakukan pada setiap tingkatan hirarkhi sesuai keperluannya masing-masing, serta ada kejelasan terkait siapa yang bertanggung-jawab untuk tugas-tugas yang mana. Setiap bagian organisasi juga paham tanggungjawabnya masing-masing dalam pencapaian tujuan organisasi. Fungsi kewenangan dan pembagian tanggung-jawab dapat menjaga akuntabilitas dari setiap bagian dalam organisasi. Contohnya misalnya para manajer senior yang berada di puncak hirarkhi </text:span><text:soft-page-break/><text:span text:style-name="T19">menetapkan sasaran strategis untuk di-implementasi-kan oleh </text:span><text:span text:style-name="T3">middle-management</text:span><text:span text:style-name="T19">, yang kemdian membagi fokus tugas pada anggota masing-masing di bawahnya. </text:span></text:p>
        </text:list-item>
      </text:list>
      <text:p text:style-name="P19"><text:span text:style-name="T1"/></text:p>
      <text:p text:style-name="P11"><text:span text:style-name="T1">Pertanyaan 2/3</text:span><text:span text:style-name="T2">:</text:span></text:p>
      <text:p text:style-name="P23"><text:bookmark text:name="yui_3_17_2_1_1731990480684_501"/><text:bookmark text:name="yui_3_17_2_1_1731990480684_55"/>Sebutkan dan jelaskan dua model hubungan antara iklim organisasi dan efektifitas manajerial organisasi?</text:p>
      <text:p text:style-name="P9"/>
      <text:p text:style-name="P5"><text:span text:style-name="T1">Jawaban 2/3</text:span><text:span text:style-name="T2">:</text:span></text:p>
      <text:p text:style-name="P15"><text:tab/> H<text:span text:style-name="T11">ubungan antara iklim organisasi dan efektifitas manajerial organisasi telah banyak dikaji oleh para peneliti. Dua model di antaranya dapat menjelaskan bagaimana kedua elemen ini berkaitan satu sama lain adalah: (1) Model dari </text:span><text:span text:style-name="T12">Litwin</text:span><text:span text:style-name="T11"> dan </text:span><text:span text:style-name="T12">Stringer</text:span><text:span text:style-name="T11"> [</text:span><text:span text:style-name="T12">1968</text:span><text:span text:style-name="T11">] yang disebut model </text:span><text:span text:style-name="T10">Iklim-Efektivitas</text:span><text:span text:style-name="T11">, dan (2) Model dari </text:span><text:span text:style-name="T12">Katz</text:span><text:span text:style-name="T11"> dan </text:span><text:span text:style-name="T12">Kahn</text:span><text:span text:style-name="T11"> [</text:span><text:span text:style-name="T12">1978</text:span><text:span text:style-name="T11">] yang disebut model </text:span><text:span text:style-name="T10">Kesesuaian</text:span><text:span text:style-name="T11">. <text:s/>Berikut ini penjelasan tentang kedua model tersebut.</text:span></text:p>
      <text:list xml:id="list224631349472030822" text:style-name="L7">
        <text:list-item>
          <text:p text:style-name="P16"><text:span text:style-name="T10">Model Iklim-Efektivitas </text:span><text:span text:style-name="T11">dari </text:span><text:span text:style-name="T12">Litwin </text:span><text:span text:style-name="T11">dan </text:span><text:span text:style-name="T12">Stringer</text:span><text:span text:style-name="T11">. Kedua psikolog organisasi dan pakar perilaku organisasi Amerika dari </text:span><text:span text:style-name="T10">Harvard University </text:span><text:span text:style-name="T11">îni, yaitu </text:span><text:span text:style-name="T12">Grorge H. Litwin</text:span><text:span text:style-name="T11"> dan </text:span><text:span text:style-name="T12">Robert A. Stringer,</text:span><text:span text:style-name="T11"> menulis buku yang populer berjudul “</text:span><text:span text:style-name="T10">Motivation and Organizational Climate</text:span><text:span text:style-name="T11">” [</text:span><text:span text:style-name="T12">1968</text:span><text:span text:style-name="T11">], yang menjadi referensi bagi para akademisi dan praktisi untuk meningkatkan keberhasilan suatu organisasi melalui perbaikan iklim organisasi dan manajemen yang lebih efektif. Menurut mereka, iklim organisasi yang berkaitan dengan efektivitas manajerial suatu organisasi dapat ditinjau melalui 8 (delapan) dimensi, yaitu: (1) struktur, (2) pertanggungjawaban, (3) penghargaan, (4) risiko, (5) pertemanan, (6) dukungan, (7) standar dan (8) konflik. Ke-delapan dimensi ini secara komprehensif menunjukkan faktor-faktor yang mempengaruhi terbentuknya “suasana” atau iklim dalam suatu organisasi, baik faktor2 yang bersifat struktural, inter-personal, mau pun kultural, yang kemudian akan mempengaruhi kinerja dari karyawan perusahaan atau anggota organisasi lainnya. Dengan membuat asesmen pada ke-delapan faktor tersebut, dapat di-identifikasi kelemahan dan kekuatan suatu organisasi, untuk kemudian dilakukan perbaikan manajemen untuk meningkatkan efektivitas manajerial dari perusahaan atau organisasi tersebut. efektivitas manajerial yang meningkat akan menghasilkan lingkungan kerja yang positif dan produktif.</text:span></text:p>
        </text:list-item>
        <text:list-item>
          <text:p text:style-name="P16"><text:span text:style-name="T10">Model Kesesuaian</text:span><text:span text:style-name="T11"> dari </text:span><text:span text:style-name="T12">Katz </text:span><text:span text:style-name="T11">dan </text:span><text:span text:style-name="T12">Kahn</text:span><text:span text:style-name="T11">. Keduanya adalah pakar psikologi sosial dan perilaku organisasi, <text:s/></text:span><text:span text:style-name="T12">Daniel Katz</text:span><text:span text:style-name="T11"> [</text:span><text:span text:style-name="T12">1903-1998</text:span><text:span text:style-name="T11">] dan </text:span><text:span text:style-name="T12">Robert L. Kahn</text:span><text:span text:style-name="T11"> [</text:span><text:span text:style-name="T12">1918-2019</text:span><text:span text:style-name="T11">] yang bersama-sama menulis buku berjudul “</text:span><text:span text:style-name="T10">The Social Psychology of Organization</text:span><text:span text:style-name="T11">” [</text:span><text:span text:style-name="T12">1966</text:span><text:span text:style-name="T11">, revisi </text:span><text:span text:style-name="T12">1978</text:span><text:span text:style-name="T11">]. Teori yang mereka usulkan biasa disebut Teori Sistem Terbuka (</text:span><text:span text:style-name="T10">Open System Theory</text:span><text:span text:style-name="T11">). Teori ini menggambarkan organisasi sebagai suatu sistem yang mendapatkan masukan (</text:span><text:span text:style-name="T10">input</text:span><text:span text:style-name="T11">) dari lingkungan eksternal-nya, mengolah masukan dalam proses internall </text:span><text:soft-page-break/><text:span text:style-name="T11">yang disebut “</text:span><text:span text:style-name="T10">throughput</text:span><text:span text:style-name="T11">”, menghasilkan keluaran (</text:span><text:span text:style-name="T10">output)</text:span><text:span text:style-name="T11">, yang kemudian dikembalikan melalui umpan-balik (</text:span><text:span text:style-name="T10">feedback</text:span><text:span text:style-name="T11">) ke masukan, untuk perbaikan yang berkelanjutan, yang memungkinkan organisasi untuk menyesuaikan diri dan ber-adaptasi dengan perubahan eksternal dan internal. Iklim organisasi merupakan salah satu yang harus senantiasa disesuaikan dengan harapan, motivasi dan kebutuhan anggotanya. Dengan model kesesuaian (</text:span><text:span text:style-name="T10">congruence model</text:span><text:span text:style-name="T11">) dari </text:span><text:span text:style-name="T12">Katz </text:span><text:span text:style-name="T11">dan </text:span><text:span text:style-name="T12">Kahn </text:span><text:span text:style-name="T11">ini dikatakan bahwa jika terjadi kesesuaian iklim organisasi, maka motivasi anggota organisasi akan meningkat, demikian juga kepuasan mereka, sehingga effektivitas manajerial organisasi akan optimal. Ke-tidak-sesuai-an iklim akan menimbulkan konflik, ke-tidak-puas-an dan dan penurunan kinerja organisasi secara keseluruhan. Jadi model sistem terbuka menggambarkan bagimana secara makro suatu organisasi berinteraksi dengan lingkungannya sehingga mampu ber-adaptasi dengan perubahan eksternal, sedangkan model kesesuaian iklim, memperlihatkan secara mikro bagaimana menyelaraskan iklim di internal organisasi dengan kebutuhan anggotanya. Keduanya, yaitu adaptasi eksternal dan keselarasan internal, saling melengkapi satu sama lain untuk meningkatkan effektivitas manajerial dari organisasi atau perusahaan tersebut.</text:span></text:p>
        </text:list-item>
      </text:list>
      <text:p text:style-name="P15"><text:span text:style-name="T11"/></text:p>
      <text:p text:style-name="P11"><text:span text:style-name="T1">Pertanyaan 3/3</text:span><text:span text:style-name="T2">:</text:span></text:p>
      <text:p text:style-name="P22"><text:bookmark text:name="yui_3_17_2_1_1731990480684_502"/><text:bookmark text:name="yui_3_17_2_1_1731990480684_56"/>Jelaskan apa yang dimkasud dengan perilaku kontraproduktif interpersonal dan perilaku kontraproduktif organisasi?</text:p>
      <text:list xml:id="list6640222316066207289" text:style-name="L1">
        <text:list-header>
          <text:p text:style-name="P21"/>
        </text:list-header>
      </text:list>
      <text:p text:style-name="P5"><text:span text:style-name="T1">Jawaban 3/3</text:span><text:span text:style-name="T2">:</text:span></text:p>
      <text:p text:style-name="P14"><text:span text:style-name="T8"><text:tab/>Kedua perilaku kontra-produktif akan merugikan suatu organisasi atau perusahaan, karena akan menurunkan effektivitas manajerial dan kinerja organisasi atau perusahaan tersebut, tapi dampaknya berpengaruh pada aspek-aspek yang berbeda sehingga memerlukan pendekatan dan penyelesaian yang berbeda pula. </text:span></text:p>
      <text:p text:style-name="P14"><text:span text:style-name="T8"><text:tab/>Perilaku kontra-produktif inter-personal (</text:span><text:span text:style-name="T9">inter-personal counterproductive behaviour</text:span><text:span text:style-name="T8">, disingkat IPCB) di-definisi-kan sebagai segala perilaku negatif yang berpengaruh kepada individu-individu lain – mengganggu kinerja mereka – yang mengakibatkan konflik antar-personal dan merugikan hubungan baik (silaturrahim) sesama anggota. Istilah populer dari IPCB adalah perilaku yang “</text:span><text:span text:style-name="T9">toxic</text:span><text:span text:style-name="T8">” atau be-racun. Termasuk dalam IPCB misalnya adalah perundungan (</text:span><text:span text:style-name="T9">bullying</text:span><text:span text:style-name="T8">), pelecehan <text:s/>(</text:span><text:span text:style-name="T9">harassment</text:span><text:span text:style-name="T8">), penyebaran rumor dan gosip, kritik yang tidak membangun, pilih-kasih dan tebang-pilih, dan masih banyak lagi. Yang ditarget oleh IPCB adalah perseorangan, bisa teman sejawat, atau bawahan, atau bahkan atasan, yang diserang secara pribadi. Dampak dari IPCB misalnya rusaknya silaturrahim antar anggota atau karyawan, sehingga menyulitkan terjadinya kerjasama tim (</text:span><text:span text:style-name="T9">team-work</text:span><text:span text:style-name="T8">) dan kolaborasi, memburuknya suasana dan lingkungan kerja, menimbulkan </text:span><text:span text:style-name="T9">stress</text:span><text:span text:style-name="T8">, bahkan bisa lanjut ke depresi. Solusinya harus dimulai dengan mencari akar </text:span><text:soft-page-break/><text:span text:style-name="T8">permasalahannya, misalnya jika awalnya hanya mis-komunikasi, bisa di-mediasi di antara pihak-pihak yang ber-konflik. Tapi jika terus berlanjut dan memburuk, maka bisa dilakukan pemecatan atau mutasi untuk karyawan atau anggota yang dianggap sebagai “biang-keladi” perilaku “</text:span><text:span text:style-name="T9">toxic</text:span><text:span text:style-name="T8">” tersebut, yaitu melakukan apa yang disebut “detoksifikasi”, disingkat “</text:span><text:span text:style-name="T9">detox</text:span><text:span text:style-name="T8">”. </text:span></text:p>
      <text:p text:style-name="P14"><text:span text:style-name="T8"><text:tab/>Perilaku kontra-produktif organisasional (</text:span><text:span text:style-name="T9">organizational contra-productive behaviour</text:span><text:span text:style-name="T8">, disingkat OCB), di-definisi-kan sebagai perilaku negatif yang merugikan organisasi secara keseluruhan, menghambat tercapainya tujuan organisasi, menurunkan effisiensi dan effektivitas manajerial, atau bahkan sekedar mempermalukan atau merusak citra, mencemarkan nama baik dan reputasi organisasi, serta hubungan baik dengan pihak-pihak lain, para pemegang saham, para pemngku kepentingan, nsabah, pelanggan, dan lain-lain. Yang menjadi target dari OCB adalah keseluruhan organisasi, bukan hanya individu-individu di dalamnya. Contoh OCB misalnya tindak pidana korupsi, kolusi dan nepotisme, yang populer disingkat sebagai KKN, sabotase, sering terlambat atau bolos kerja, abai terhadap tugas, sampai ke melakukan perbuatan tercela yang merusak citra, mencemarkan nama baik dan reputasi organisasi. Pada jaman sekarang, mem-viral-kan cerita tidak baik tentang organisasi atau perusahaan di media sosial pun bisa di-kategorikan sebagai OCB. Solusinya, jika perbuatannya diduga merupakan pelanggaran pidana, maka bisa dilaporkan terduga pelakunya ke pihak yang berwajib. Bisa juga dilaksanakan musyawarah antara pimpinan dengan para terduga pelaku untuk mencari penyelesaian damai. </text:span></text:p>
      <text:p text:style-name="P14"><text:span text:style-name="T8"><text:tab/>Baik IPCB mau pun OCB bisa mengakibatkan pemborosan sumber-daya, membuang waktu dan menguras tenaga, bahkan dapat menimbulkan kerugian material pada perusahaan atau organisasi. </text:span></text:p>
      <text:p text:style-name="P6">REFERENSI</text:p>
      <text:p text:style-name="P8"><text:span text:style-name="T6">[</text:span><text:span text:style-name="T5">1</text:span><text:span text:style-name="T6">] </text:span><text:span text:style-name="T5">Ali Nurdin</text:span><text:span text:style-name="T4">, “</text:span>Sosiologi Organisasi<text:span text:style-name="T4">”, </text:span><text:span text:style-name="T5">Modul 1 – 9</text:span><text:span text:style-name="T4">, </text:span><text:span text:style-name="T5">SOSI4310</text:span><text:span text:style-name="T4">, Edisi 4, [Mei </text:span><text:span text:style-name="T5">2024</text:span><text:span text:style-name="T4">], Penerbit Universitas Terbuka, Jakarta</text:span></text:p>
      <text:p text:style-name="P7"><text:span text:style-name="T16">[</text:span><text:span text:style-name="T17">2</text:span><text:span text:style-name="T16">] </text:span><text:span text:style-name="T17">ChatGPT</text:span><text:span text:style-name="T16">, Aplikasi Chatting berbasis AI, dalam Sistem Operasi Android, </text:span><text:a xlink:type="simple" xlink:href="https://OpenAI.com/" text:style-name="Internet_20_link" text:visited-style-name="Visited_20_Internet_20_Link"><text:span text:style-name="T16">https://OpenAI.com</text:span></text:a><text:span text:style-name="T16"> , </text:span><text:a xlink:type="simple" xlink:href="https://ChatGPT.com/" text:style-name="Internet_20_link" text:visited-style-name="Visited_20_Internet_20_Link"><text:span text:style-name="T16">https://ChatGPT.com</text:span></text:a><text:span text:style-name="T16"> </text:span></text:p>
      <text:p text:style-name="P1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3" style:display-name="Heading 3" style:family="paragraph" style:parent-style-name="Heading" style:next-style-name="Text_20_body" style:default-outline-level="3" style:list-style-name="" style:class="text">
      <style:text-properties style:font-name="Times New Roman" fo:font-size="14pt" fo:font-weight="bold" style:font-name-asian="Arial Unicode MS" style:font-size-asian="14pt" style:font-weight-asian="bold" style:font-name-complex="Arial Unicode MS" style:font-size-complex="14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Times New Roman" style:font-name-asian="OpenSymbol" style:font-name-complex="OpenSymbol"/>
    </style:style>
    <style:style style:name="Emphasis" style:family="text">
      <style:text-properties fo:font-style="italic" style:font-style-asian="italic" style:font-style-complex="italic"/>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4-11-20T16:54:38</dc:date>
    <meta:editing-duration>P8DT2H39M52S</meta:editing-duration>
    <meta:editing-cycles>401</meta:editing-cycles>
    <dc:creator>Rhiza Sadjad</dc:creator>
    <meta:document-statistic meta:table-count="0" meta:image-count="0" meta:object-count="0" meta:page-count="4" meta:paragraph-count="28" meta:word-count="1221" meta:character-count="9895"/>
  </office:meta>
</office:document-meta>
</file>