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image/jpeg" manifest:full-path="Pictures/100000000000050000000263D4BF856D.jpg"/>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text-align="justify" style:justify-single-word="false"/>
    </style:style>
    <style:style style:name="P2"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3"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4"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5" style:family="paragraph" style:parent-style-name="Standard">
      <style:paragraph-properties fo:line-height="150%" fo:text-align="justify" style:justify-single-word="false"/>
      <style:text-properties fo:color="#000000" style:font-name="Times New Roman" fo:font-size="12pt" style:font-size-asian="12pt" style:font-size-complex="12pt"/>
    </style:style>
    <style:style style:name="P6" style:family="paragraph" style:parent-style-name="Standard">
      <style:paragraph-properties fo:line-height="150%" fo:text-align="justify" style:justify-single-word="false"/>
      <style:text-properties fo:color="#000000" style:font-name="Times New Roman" fo:font-size="12pt" fo:font-style="normal" style:font-size-asian="12pt" style:font-style-asian="normal" style:font-size-complex="12pt" style:font-style-complex="normal"/>
    </style:style>
    <style:style style:name="P7" style:family="paragraph" style:parent-style-name="Standard">
      <style:paragraph-properties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8" style:family="paragraph" style:parent-style-name="Standard">
      <style:paragraph-properties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9"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italic" style:font-size-asian="12pt" style:font-style-asian="italic" style:font-size-complex="12pt" style:font-style-complex="italic"/>
    </style:style>
    <style:style style:name="P10" style:family="paragraph" style:parent-style-name="Standard" style:master-page-name="">
      <style:paragraph-properties fo:margin-left="0.2091in" fo:margin-right="0in" fo:line-height="100%" fo:text-align="justify" style:justify-single-word="false" fo:text-indent="-0.2181in" style:auto-text-indent="false" style:page-number="auto"/>
      <style:text-properties fo:color="#000000" style:font-name="Times New Roman" fo:font-size="12pt" fo:font-style="italic" style:font-size-asian="12pt" style:font-style-asian="italic" style:font-size-complex="12pt" style:font-style-complex="italic"/>
    </style:style>
    <style:style style:name="P11"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12" style:family="paragraph" style:parent-style-name="Standard">
      <style:paragraph-properties fo:margin-left="0in" fo:margin-right="0in" fo:margin-top="0in" fo:margin-bottom="0.0972in"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13" style:family="paragraph" style:parent-style-name="Standard">
      <style:paragraph-properties fo:margin-left="0in" fo:margin-right="0in" fo:margin-top="0in" fo:margin-bottom="0.0972in" fo:line-height="150%"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14" style:family="paragraph" style:parent-style-name="Standard">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P15"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color="#000000" style:font-name="Times New Roman" fo:font-size="12pt" fo:font-style="italic" fo:font-weight="normal" style:font-size-asian="12pt" style:font-style-asian="italic" style:font-weight-asian="normal" style:font-size-complex="12pt" style:font-style-complex="italic" style:font-weight-complex="normal"/>
    </style:style>
    <style:style style:name="P16" style:family="paragraph" style:parent-style-name="Standard">
      <style:paragraph-properties fo:margin-left="0in" fo:margin-right="0in" fo:line-height="100%" fo:text-align="justify" style:justify-single-word="false" fo:text-indent="0in" style:auto-text-indent="false"/>
      <style:text-properties fo:color="#000000" style:font-name="Times New Roman" fo:font-size="12pt" fo:font-style="normal" style:font-size-asian="12pt" style:font-style-asian="normal" style:font-size-complex="12pt" style:font-style-complex="normal"/>
    </style:style>
    <style:style style:name="P17" style:family="paragraph" style:parent-style-name="Standard">
      <style:paragraph-properties fo:line-height="150%" fo:text-align="justify" style:justify-single-word="false"/>
      <style:text-properties fo:color="#000000" style:font-name="Times New Roman" fo:font-size="12pt" fo:font-style="normal" style:font-size-asian="12pt" style:font-style-asian="normal" style:font-size-complex="12pt" style:font-style-complex="normal"/>
    </style:style>
    <style:style style:name="P18" style:family="paragraph" style:parent-style-name="Standard" style:list-style-name="L1">
      <style:paragraph-properties fo:line-height="150%" fo:text-align="justify" style:justify-single-word="false"/>
      <style:text-properties fo:color="#000000" style:font-name="Times New Roman" fo:font-size="12pt" fo:font-style="normal" style:font-size-asian="12pt" style:font-style-asian="normal" style:font-size-complex="12pt" style:font-style-complex="normal"/>
    </style:style>
    <style:style style:name="P19" style:family="paragraph" style:parent-style-name="Standard" style:list-style-name="L2">
      <style:paragraph-properties fo:line-height="150%" fo:text-align="justify" style:justify-single-word="false"/>
      <style:text-properties fo:color="#000000" style:font-name="Times New Roman" fo:font-size="12pt" fo:font-style="normal" style:font-size-asian="12pt" style:font-style-asian="normal" style:font-size-complex="12pt" style:font-style-complex="normal"/>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normal" style:font-style-asian="normal" style:font-style-complex="normal"/>
    </style:style>
    <style:style style:name="T4" style:family="text">
      <style:text-properties fo:font-style="normal" fo:font-weight="bold" style:font-style-asian="normal" style:font-weight-asian="bold" style:font-style-complex="normal" style:font-weight-complex="bold"/>
    </style:style>
    <style:style style:name="T5" style:family="text">
      <style:text-properties fo:font-style="normal" fo:font-weight="normal" style:font-style-asian="normal" style:font-weight-asian="normal" style:font-style-complex="normal" style:font-weight-complex="normal"/>
    </style:style>
    <style:style style:name="T6" style:family="text">
      <style:text-properties fo:font-variant="normal" fo:text-transform="none" fo:color="#000000" style:text-line-through-style="none" style:font-name="Times New Roman" fo:font-size="12pt" fo:letter-spacing="normal" fo:font-style="normal" style:text-underline-style="none" fo:font-weight="bold" style:text-blinking="false" fo:background-color="transparent" style:font-size-asian="12pt" style:font-style-asian="normal" style:font-weight-asian="bold" style:font-size-complex="12pt" style:font-style-complex="normal" style:font-weight-complex="bold"/>
    </style:style>
    <style:style style:name="T7" style:family="text">
      <style:text-properties fo:font-weight="bold" style:font-weight-asian="bold" style:font-weight-complex="bold"/>
    </style:style>
    <style:style style:name="T8" style:family="text">
      <style:text-properties fo:color="#000000" style:font-name="Times New Roman" fo:font-size="12pt" style:font-size-asian="12pt" style:font-size-complex="12pt"/>
    </style:style>
    <style:style style:name="T9" style:family="text">
      <style:text-properties fo:color="#000000" style:font-name="Times New Roman" fo:font-size="12pt" fo:font-style="normal" style:font-size-asian="12pt" style:font-style-asian="normal" style:font-size-complex="12pt" style:font-style-complex="normal"/>
    </style:style>
    <style:style style:name="T10" style:family="text">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T11" style:family="text">
      <style:text-properties style:font-name="Times New Roman" fo:font-style="normal" style:font-style-asian="normal" style:font-style-complex="normal"/>
    </style:style>
    <style:style style:name="T12" style:family="text">
      <style:text-properties style:font-name="Times New Roman" fo:font-style="normal" fo:font-weight="bold" style:font-style-asian="normal" style:font-weight-asian="bold" style:font-style-complex="normal" style:font-weight-complex="bold"/>
    </style:style>
    <style:style style:name="T13" style:family="text">
      <style:text-properties style:text-underline-style="solid" style:text-underline-width="auto" style:text-underline-color="font-color"/>
    </style:style>
    <style:style style:name="T14" style:family="text">
      <style:text-properties style:text-underline-style="solid" style:text-underline-width="auto" style:text-underline-color="font-color" fo:font-weight="bold" style:font-weight-asian="bold" style:font-weight-complex="bold"/>
    </style:style>
    <style:style style:name="T15" style:family="text">
      <style:text-properties style:text-underline-style="solid" style:text-underline-width="auto" style:text-underline-color="font-color" fo:font-weight="normal" style:font-weight-asian="normal" style:font-weight-complex="normal"/>
    </style:style>
    <style:style style:name="fr1"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flow-with-text="false"/>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JAWABAN TUGAS 2</text:p>
      <text:p text:style-name="P3">Rhiza S. Sadjad </text:p>
      <text:p text:style-name="P3">NIM 045276176</text:p>
      <text:p text:style-name="P3"/>
      <text:p text:style-name="P4">Fakultas<text:tab/><text:tab/>: FHISIP/Fakultas Hukum, Ilmu Sosial dan Ilmu Politik</text:p>
      <text:p text:style-name="P1"><text:span text:style-name="T8">Kode/Nama MK<text:tab/>: </text:span><text:bookmark text:name="yui_3_17_2_1_1730387195372_49"/><text:a xlink:type="simple" xlink:href="https://elearning.ut.ac.id/course/view.php?id=290308&amp;section=0" text:style-name="Internet_20_link" text:visited-style-name="Visited_20_Internet_20_Link"><text:span text:style-name="T6">SOSI4406.5</text:span></text:a><text:span text:style-name="T9">/</text:span><text:span text:style-name="T10">Sosiologi Pendidikan 5</text:span></text:p>
      <text:p text:style-name="P4">Tugas<text:tab/><text:tab/><text:tab/>: 2</text:p>
      <text:p text:style-name="P4"/>
      <text:p text:style-name="P4"><text:span text:style-name="T1">Note</text:span>:<text:tab/>Berhubung Tugas 2 ini terkait dengan penggunaan <text:span text:style-name="T2">ChatGPT</text:span>, maka terlampir kami sampaikan naskah lengkap tulisan kami berjudul “<text:span text:style-name="T2">Teman Saya: ChatGPT</text:span>” (pengalaman sebagai mahasiswa pengguna <text:span text:style-name="T2">ChatGPT</text:span>) yang dimuat dalam kolom OPINI Harian “<text:span text:style-name="T2">Radar Bogor</text:span>”, tanggal 14 Juni 2022, hal. 3 (lihat Gambar 1).</text:p>
      <text:p text:style-name="P4"><draw:frame draw:style-name="fr1" draw:name="graphics1" text:anchor-type="paragraph" svg:x="1.3398in" svg:y="0.1744in" svg:width="4.1602in" svg:height="2.1965in" draw:z-index="0"><draw:image xlink:href="Pictures/100000000000050000000263D4BF856D.jpg" xlink:type="simple" xlink:show="embed" xlink:actuate="onLoad"/></draw:frame></text:p>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3">Gambar 1</text:p>
      <text:p text:style-name="P3">Artikel dalam Kolom OPINI Harian “<text:span text:style-name="T2">Radar Bogor</text:span>”</text:p>
      <text:p text:style-name="P3">Tanggal 14 Juni 2024, hal. 3</text:p>
      <text:p text:style-name="P3">(Naskah lengkap terlampir)</text:p>
      <text:p text:style-name="P4"/>
      <text:p text:style-name="P11"/>
      <text:p text:style-name="P12"><text:span text:style-name="T1">Pertanyaan 1/2</text:span><text:span text:style-name="T2">:</text:span></text:p>
      <text:p text:style-name="P15"><text:bookmark text:name="yui_3_17_2_1_1731513724234_50"/><text:bookmark text:name="yui_3_17_2_1_1731513724234_49"/>Penggunaan AI khususnya ChatGPT pada proses pembelajaran terutama dalam pengerjaan tugas-tugas yang diberikan guru kepada siswa seakan menguatkan label tentang kegemaran anak jaman sekarang yang ingin serba mudah dan instan. Tidak jarang, aplikasi ini digunakan secara serampangan, tanpa filter apalagi diskusi lebih lanjut terkait dengan hasil yang didapatkan. Bagaimana pendapat Anda terkait hal ini? Apakah berkaitan dengan Teori Labelling sebagaimana diungkapkan oleh Edwin M. Lemert? Silahkan Anda jelaskan dan berikan contoh yang relevan. </text:p>
      <text:p text:style-name="P15"/>
      <text:p text:style-name="P5"><text:span text:style-name="T1">Jawaban 1/2</text:span><text:span text:style-name="T2">:</text:span></text:p>
      <text:p text:style-name="P6"><text:tab/>Terkait dengan penggunaan <text:span text:style-name="T2">ChatGPT</text:span>, akan dibahas lebih dalam pada jawaban pertanyaan 2/2. Pertama-tama akan dibahas terlebih dahulu tentang Teori <text:span text:style-name="T2">Labelling</text:span> dari <text:span text:style-name="T7">Edwin M. Lemert</text:span> [<text:span text:style-name="T7">1912-1996</text:span>], seorang sosiolog Amerika Serikat. Teori <text:span text:style-name="T2">Labelling</text:span> dari <text:span text:style-name="T7">Lemert</text:span> konteksnya memperhatikan dari perspektif sosiologi bagaimana label (cap) atau stigma yang diberikan oleh masyarakat dapat mempengaruhi perilaku, identitas dan interaksi sosial dalam masyarakat. Jadi menurut pandangan <text:span text:style-name="T7">Lemert</text:span>, banyak perilaku (khususnya yang menyimpang) dalam masyarakat bukanlah inheren dalam diri pelakunya, melainkan merupakan konsekuensi dari reaksi sosial dan label yang diberikan masyarakat terhadap diri pelaku tersebut. Teori <text:span text:style-name="T2">Labelling</text:span> banyak di-kritik <text:soft-page-break/>karena menitik-beratkan pada reaksi dari masyarakat dengan kurang memperhatikan individu yang diberi label atau akar permasalahannya, sehingga bisa timbul 'bias' yaitu cenderung membuat generalisasi. Juga teori ini di-kritik karena tidak bisa menjelaskan asal mula penyebab terjadinya perilaku menyimpang sebelum individu mendapatkan label.</text:p>
      <text:p text:style-name="P6"><text:tab/><text:span text:style-name="T2">Labelling</text:span> atau cap pada anak-anak generasi sekarang – atau biasa disebut <text:span text:style-name="T2">Gen Z</text:span> – sebagai generasi yang ingin serba mudah dan <text:span text:style-name="T2">instant</text:span>, jika dikaitkan dengan Teori <text:span text:style-name="T2">Labelling</text:span>, maka boleh jadi ini terlalu di-generalisir. Mungkin ada satu-dua dari <text:span text:style-name="T2">Gen Z</text:span> ini yang meraih sukses sepertinya seketika dengan mudah, misalnya beberapa <text:span text:style-name="T2">influencer</text:span> dan <text:span text:style-name="T2">content-creator </text:span>yang sukses pada usia muda, <text:s/>tapi jutaan lainnya mesti harus berusaha dengan susah-payah dalam kehidupannya hingga meraih sukses. Contoh yang lain misalnya putera mantan Presiden Jokowi, Gibran Rakabuming Raka, yang sepertinya mudah dan <text:span text:style-name="T2">instant</text:span> menjadi pejabat, dari walikota naik ke Wakil Presiden. Padahal kasus Gibran bukanlah kasus yang umum terjadi pada <text:span text:style-name="T2">Gen Z</text:span>, melainkan hanya <text:span text:style-name="T2">special case</text:span>. Lagipula, seharusnya didalami lebih lanjut, mengapa kasus Gibran yang bisa sukses dengan mudah dan <text:span text:style-name="T2">instant</text:span> ini bisa terjadi pada dirinya saja, tapi tidak terjadi pada anak-anak <text:span text:style-name="T2">Gen Z</text:span> lain pada umumnya.</text:p>
      <text:p text:style-name="P6"><text:tab/>Selanjutnya, apakah penggunaan model bahasa berbasis <text:span text:style-name="T2">Artificial Intelligence </text:span>(AI) seperti <text:span text:style-name="T2">ChatGPT</text:span> oleh anak-anak sekolah dari <text:span text:style-name="T2">Gen Z</text:span> untuk membantu mereka dalam mengerjakan tugas sekolah dan pekerjaan rumah memperkuat pelabelan kepada mereka sebagai generasi yang ingin mudahnya secara <text:span text:style-name="T2">instant</text:span>? Tentu tergantung pada konteks dari pelabelan itu, pada norma-norma yang berlaku di lingkungan sekolahnya serta tergantung pada perspektif dari orang yang me-label tentang <text:span text:style-name="T2">ChatGPT</text:span> itu sendiri. </text:p>
      <text:list xml:id="list1733748101949641355" text:style-name="L1">
        <text:list-item>
          <text:p text:style-name="P18"><text:span text:style-name="T13">Konteks pelabelan</text:span>. Mengapa sampai <text:span text:style-name="T2">Gen Z</text:span> mendapatkan label sebagai generasi yang ingin mudahnya secara <text:span text:style-name="T2">instant</text:span>? Mungkin karena mereka melihat contoh di masyarakat akan kesuksesan yang diraih anak-anak muda dengan mudah dan <text:span text:style-name="T2">instant</text:span>. Lalu dengan <text:span text:style-name="T2">ChatGPT</text:span>, banyak tugas dan pekerjaan rumah sekolah juga dapat diselesaikan dengan mudah dan seketika oleh anak-anak ini, sehingga memperkuat citra mereka sebagai generasi yang serba mau mudah dan <text:span text:style-name="T2">instant</text:span> dalam memperoleh sesuatu, termasuk jawaban tugas dan pekerjaan rumah sekolah. </text:p>
        </text:list-item>
        <text:list-item>
          <text:p text:style-name="P18"><text:span text:style-name="T13">Norma-norma yang berlaku</text:span>. Sampai saat ini, di kalangan para pendidik sendiri, penggunaan <text:span text:style-name="T2">ChatGPT</text:span> oleh peserta didik secara normatif masih kontroversial. Sebagian pendidik menganggap penggunaan perangkat berbasis AI seperti <text:span text:style-name="T2">ChatGPT</text:span> oleh peserta didik dalam mengerjakan tugas-tugas dan pekerjaan rumah sangat bermanfaat untuk memperluas sumber belajar mereka, sebaliknya, sebagian pendidik lainnya menganggapnya sebagai suatu bentuk “kecurangan'. Pelabelan kepada <text:span text:style-name="T2">Gen Z</text:span> yang menggunakan <text:span text:style-name="T2">ChatGPT</text:span> tergantung pada <text:soft-page-break/>tatanan nilai normatif yang digunakan oleh masyarakat sekolah dari <text:span text:style-name="T2">Gen Z</text:span> itu dan lingkungan komunitas dari yang memberi label.</text:p>
        </text:list-item>
        <text:list-item>
          <text:p text:style-name="P18"><text:span text:style-name="T13">Perspektif yang memberi label</text:span>. <text:span text:style-name="T2">Gen Z</text:span> yang menggunakan <text:span text:style-name="T2">ChatGPT</text:span> bisa di-apresiasi oleh para pendidik sebagai memiliki ketrampilan lebih dalam meng-akses informasi. Tapi dari perspektif yang lain, bisa juga dilihat bahwa mereka menyalah-gunakan teknologi untuk mempercepat dan mempermudah mendapatkan solusi dari tugas-tugas dan pekerjaan rumah sekolah. Perspektif inilah yang menyebabkan terjadinya pelabelan kepada <text:span text:style-name="T2">Gen Z</text:span> sbagai generasi yang ingin cari mudahnya saja secara <text:span text:style-name="T2">instant</text:span>. </text:p>
        </text:list-item>
      </text:list>
      <text:p text:style-name="P6"/>
      <text:p text:style-name="P6"><text:tab/>Penggunaan <text:span text:style-name="T2">ChatGPT</text:span> bisa dikatakan untuk mengganti usaha keras dalam proses pembelajaran di sekolah dengan kemudahan yang <text:span text:style-name="T2">instant</text:span>, tapi juga bisa dikatakan untuk memperluas dan memperbesar kapasitas usaha keras tersebut. Jadi pelabelan kepada pengguna <text:span text:style-name="T2">ChatGPT</text:span> dari <text:span text:style-name="T2">Gen Z</text:span> tergantung bagaimana pandangan dari para pendidik dan komunitas sekolah tempat mereka belajar. Jika penggunaan <text:span text:style-name="T2">ChatGPT</text:span> dianggap untuk mengganti usaha dengan kemudahan, maka <text:span text:style-name="T2">Gen Z</text:span> akan di-label sebagai generasi yang ingin mudahnya saja secara <text:span text:style-name="T2">instant</text:span>. Dan sebaliknya, tentu saja.</text:p>
      <text:p text:style-name="P6"/>
      <text:p text:style-name="P13"><text:span text:style-name="T1">Pertanyaan 2/2</text:span><text:span text:style-name="T2">:</text:span></text:p>
      <text:p text:style-name="P15"><text:bookmark text:name="yui_3_17_2_1_1731513724234_501"/><text:bookmark text:name="yui_3_17_2_1_1731513724234_55"/>Berkembangnya AI dan penggunaannya yang semakin masif menjadi tantangan tersendiri dalam dunia pendidikan. Bagaimana pendapat dan analisis Anda terkait: Pengaruh globalisasi dalam dunia pendidikan; Dampak positif dan negative penggunaan ChatGPT; serta. Solusi yang dapat Anda berikan kepada lembaga pendidikan terkait dampak negative yang Anda ungkapkan sebelumnya.</text:p>
      <text:p text:style-name="P14"/>
      <text:p text:style-name="P5"><text:span text:style-name="T1">Jawaban 2/2</text:span><text:span text:style-name="T2">:</text:span></text:p>
      <text:p text:style-name="P6"><text:tab/>Ada sekurang-kurangnya 3 (tiga) pertanyaan: (1) pengaruh globalisasi dalam dunia pendidikan, maksudnya yang terkait dengan penggunaan AI, lebih khusus <text:span text:style-name="T2">ChatGPT</text:span>, (2) dampak positif dan negatif penggunaan <text:span text:style-name="T2">ChatGPT</text:span>, maksudnya dampak terhadap institusi pendidikan, dan (3) solusi untuk mengatasi dampak negatif tersebut.</text:p>
      <text:list xml:id="list8478075997899804065" text:style-name="L2">
        <text:list-item>
          <text:p text:style-name="P19"><text:span text:style-name="T1">Globalisasi, AI dan Pendidikan</text:span>. Perkembangan dan penggunaan AI yang semakin masif merupakan keniscayaan, tidak terkecuali dalam dunia pendidikan. AI dalam dunia pendidikan merupakan sebab dan sekaligus akibat dari proses globalisasi. Globalisasi memungkinkan penyebaran dari kemajuan teknologi – termasuk AI – ke seluruh dunia, sehingga memudahkan bagi dunia pendidikan di mana saja untuk meng-adopsi teknologi tersebut dengan cepat. Selain itu kompetisi antar-negara juga semakin menguat dengan globalisasi, sehingga banyak negara memanfaatkan AI untuk membuat sistem pendidikannya menghasilkan lulusan dan ilmu-pengetahuan yang kompetitif, baik di <text:soft-page-break/>lapangan kerja internasional, mau pun forum-forum ilmiah internasional. Secara umum boleh dikatakan bahwa globalisasi merupakan katalis dari penerapan AI dalam dunia pendidikan di seluruh dunia. Tapi masih ada persoalan dengan etika dalam penggunaan AI di dunia pendidikan. Seharusnya AI dikembangkan dan digunakan secara lebih bertanggung-jawab dalam dunia pendidikan, sehingga dapat mempersiapkan anak-anak peserta didik dan mengantarkan mereka agar lebih siap menghadapi masa depan yang penuh dengan ketidak-pastian, kejutan <text:s/>dan disrupsi, serta berbagai tantangan dan peluang. </text:p>
        </text:list-item>
        <text:list-item>
          <text:p text:style-name="P19"><text:span text:style-name="T1">Dampak Positif dan Negatif Penggunaan ChatGPT</text:span>. Dampak penggunaan <text:span text:style-name="T2">ChatGPT</text:span> dapat diuraikan dari sisi pihak-pihak yang terkena dampak, yaitu para pengguna yang terdiri dari pendidik dan peserta didik, serta institusi pendidikannya. Secara umum, <text:span text:style-name="T2">ChatGPT</text:span> dan transformer bahasa berbasis AI lainnya yang sejenis, merupakan alat bantu yang dapat meningkatkan kualitas penyelenggaraan sistem pendidikan, dengan meningkatkan aksesibilitas, efisiensi dan personalisasi. Bagi saya pribadi (lihat artikel terlampir), sebagai pengguna, kehadiran <text:span text:style-name="T2">ChatGPT</text:span> mengingatkan saya pada munculnya kalkulator di era tahun 1970an. Waktu itu juga terjadi kontroversi tentang dampak penggunaan kalkulator di lembaga pendidikan, khususnya sekolah dan perguruan tinggi. Ada yang mengatakan bahwa kalkulator akan membuat peserta didik semakin cerdas, sebaliknya juga ada yang mengatakan bahwa kalkulator akan mengakibatkan peserta didik menjadi pemalas dan bodoh. Demikian juga yang terjadi dengan kemunculan <text:span text:style-name="T2">ChatGPT</text:span> saat ini. Selain berbagai dampak positif, baik bagi pengguna – pendidik dan peserta didik – mau pun bagi institusi pendidikan, <text:span text:style-name="T2">ChatGPT</text:span> juga bisa berdampak negatif, seperti misalnya yang terkait dengan etika dan norma akademik (plagiarisme, dan lain-lain), ketergantungan pada AI, dan potensi terjadi ketidak-adilan akibat kesenjangan digital, ada yang dimudahkan, dan ada yang kesulitan karena tidak meratanya akses ke Internet dan teknologi AI. Di antara berbagai <text:span text:style-name="T14">dampak positif</text:span>, misalnya antara lain: (a) bagi peserta didik, <text:span text:style-name="T2">ChatGPT</text:span> dapat menjadi pendukung proses pembelajaran yang menyediakan bantuan “<text:span text:style-name="T2">real-time</text:span>” 24 jam sehari, 7 hari sepekan, apabila ada hal-hal yang tidak dipahaminya dengan jelas dari materi yang disajikan di sekolah, atau memerlukan tambahan informasi, (b) bagi institusi pendidikan, kehadiran <text:span text:style-name="T2">ChatGPT</text:span> dapat memperluas akses dan inklusivitas, sehingga proses pembelajaran bisa diikuti oleh peserta didik dari wilayah jangkauan yang lebih luas, (c) bagi pendidik, <text:span text:style-name="T2">ChatGPT</text:span> dapat membantu mereka memperoleh lebih banyak materi pembelajaran, meningkatkan kualitas metode pembelajaran, <text:s/>menghemat waktu untuk persiapan mengajar dan mengurangi beban kerja, (d) bagi komunitas dunia pendidikan, <text:span text:style-name="T2">ChatGPT</text:span> dapat meningkatkan literasi digital dalam menghadapi era Revolusi Industri 4.0, yaitu dengan meningkatkan pemahaman untuk bekerja dengan suatu sistem AI, (e) bagi masyarakat pada <text:soft-page-break/>umumnya, <text:span text:style-name="T2">ChatGPT</text:span> dapat membangun motivasi untuk proses pembelajaran seumur hidup (<text:span text:style-name="T2">lifelong education</text:span>), sehigga terbangun peradaban berbasis ilmu-pengetahuan, dan (f) penghematan biaya yang selama ini dikeluarkan untuk pendidikan privat dan bimbingan belajar (baru saja diberitakan suatu lembaga bimbingan belajar dengan nilai investasi ratusan trilyun di Amerika Serikat terancam kebangkrutan karena pesertanya beralih ke <text:span text:style-name="T2">ChatGPT</text:span>). Selain dampak positif, ada juga <text:span text:style-name="T14">dampak negatif</text:span> dari <text:span text:style-name="T2">ChatGPT</text:span>, antara lain misalnya: (a) masalah etika dan integritas akademik, karena kemudahan yang disediakan oleh <text:span text:style-name="T2">ChatGPT</text:span>, bisa terjadi penyalah-gunaan, misalnya untuk melakukan plagiarisme, (b) melemahnya kemampuan berfikir kritis, menerima begitu saja apa yang disajikan oleh <text:span text:style-name="T2">ChatGPT</text:span>, (c) di wilayah-wilayah yang masih terjadi kesenjangan digital, bisa timbul ke-tidak-adil-an di antara pengguna yang mempunyai akses Internet yang baik dengan yang kurang, (d) interaksi yang masif dengan AI sering mengakibatkan minim-nya interaksi sosial, sehingga terjadi degradasi hubungan manusiawi antara pendidik dan peserta-didik, serta antar peserta didik, yang sangat penting untuk dijaga dalam proses pembelajaran, (e) penguasaan pendidik dalam memanfaatkan AI tertinggal oleh penguasaan peserta didik-nya, yang bisa menimbulkan ekses-ekses yang tidak diinginkan dalam hubungan antara pendidik dan anak-didik, seperti pengalaman selama ini dengan penguasaan IT (<text:span text:style-name="T2">Information Technology</text:span>), (f) informasi yang disajikan <text:span text:style-name="T2">ChatGPT</text:span> akurasi-nya tergantung pada ketersediaan informasi di Internet, bisa terjadi “<text:span text:style-name="T2">bias</text:span>” informasi, juga keterbatasan dari versi aplikasi yang digunakan bisa menyebabkan sajian <text:span text:style-name="T2">ChatGPT</text:span> tidak akurat, seperti misalnya <text:span text:style-name="T2">ChatGPT</text:span> yang saya gunakan adalah versi tak berbayar yang akses informasinya hanya ter-<text:span text:style-name="T2">update</text:span> sampai tahun 2021 (sebelum masa pandemi) dan tidak dilengkapi dengan kalkulator, dan (g) <text:span text:style-name="T2">ChatGPT</text:span> sangat rentan disalah-gunakan untuk melakukan berbagai kejahatan akademik dan kecurangan, seperti plagiarisme, dan lain-lain.</text:p>
        </text:list-item>
        <text:list-item>
          <text:p text:style-name="P19"><text:span text:style-name="T1">Solusi untuk Mengatasi Dampak Negatif</text:span>. Secara umum, untuk mengatasi berbagai dampak negatif dari penggunaan <text:span text:style-name="T2">ChatGPT</text:span>, solusi yang bisa diambil misalnya: memperlakukan perangkat AI seperti <text:span text:style-name="T2">ChatGPT <text:s/></text:span>sebagai sekedar alat bantu, layaknya kalkulator pada masa lalu, yang tidak mungkin menggantikan peran dan fungsi manusiawi dari pendidik (seperti dosen, guru, mentor dan tutor), lalu memanfaatkan sepenuhnya <text:span text:style-name="T2">ChatGPT </text:span>untuk mengembangkan literasi digital dalam rangka mempersiapkan peserta didik menghadapi masa depan yang di-prediksi akan di-dominasi oleh penggunaan AI – seperti <text:span text:style-name="T2">ChatGPT</text:span> - dalam kehidupan sehari-hari, serta melakukan pembinaan sosial-budaya kepada peserta didik dan pendidik untuk senantiasa menyadari posisi dan keberadaan mereka agar tidak bergantung secara berlebihan dengan AI dalam proses pembelajaran di dunia pendidikan. Secara lebih spesifik, untuk mengatasi dan meng-antisipasi dampak negatif sebagaimana <text:soft-page-break/>diuraikan sebelumnya, dapat disarankan solusi sebagai berikut: (a) terkait dengan masalah etika dan integritas akademik, senantiasa mengembangkan atmosfir akademik yang sehat di lingkungan institusi pendidikan, sehingga terhindar dari perilaku yang tidak pantas dengan memanfaatkan alat bantu berbasis AI seperti <text:span text:style-name="T2">ChatGPT</text:span>, (b) senantasa mengembangkan kemampuan berfikir kritis, untuk mengurangi ketergantungan pada AI, (c) memastikan semua peserta didik memperoleh akses yang sama ke perangkat-perangkat teknologi berbasis AI untuk menghindari kesenjangan digital, (d) menyeimbangkan interaksi antara peserta didik dengan AI dan interaksi sosial antar-mereka dan masyarakat, (e) menyelenggarakan sebanyak mungkin pelatihan untuk para pendidik untuk meningkatkan dan meng-<text:span text:style-name="T2">update</text:span> pengetahuan dan pemahaman mereka tentang prinsip-prinsip kerja AI, (f) melatih pengguna perangkat berbasis AI seperti <text:span text:style-name="T2">ChatGPT</text:span> agar dapat melakukan verifikasi secara mandiri dari akurasi informasi yang disajikan <text:span text:style-name="T2">ChatGPT</text:span> dan yang semacamnya, dan (g) membuat kebijakan akademik yang tegas untuk mencegah dan men-deteksi terjadinya pelanggaran etika dan norma akademik, serta berbagai kecurangan seperti plagiarisme dan sebagainya.</text:p>
        </text:list-item>
      </text:list>
      <text:p text:style-name="P6"/>
      <text:p text:style-name="P6"><text:tab/>Pengaruh globalisasi terhadap dunia pendidikan sangatlah signifikan, khususnya perkembangan teknologi berbasis AI seperti transformer model bahasa <text:span text:style-name="T2">ChatGPT</text:span> (buatan <text:span text:style-name="T2">OpenAI</text:span>) dan semacamnya, seperti <text:span text:style-name="T2">BERT</text:span> dari <text:span text:style-name="T2">Google </text:span>beserta berbagai turunannya seperti <text:span text:style-name="T2">RoBERT</text:span>, <text:span text:style-name="T2">ALBERT</text:span>, <text:span text:style-name="T2">DistBERT</text:span>, serta <text:s/><text:span text:style-name="T2">GPT-3</text:span> dan <text:span text:style-name="T2">GPT-4</text:span>, yang merupakan versi-versi terbaru dari <text:span text:style-name="T2">ChatGPT</text:span>. Penggunaannya dalam lingkungan institusi pendidikan, baik oleh pendidik (dosen, guru, tutor, mentor) mau pun peserta didik (murid sekolah, siswa dan mahasiswa) akan berdampak positif mau pun negatif. Dampak negatif dari penggunaan perangkat-perangkat berbasis AI ini harus di-antisipasi sedini mungkin dengan sebaik-baiknya.</text:p>
      <text:p text:style-name="P7"/>
      <text:p text:style-name="P8">REFERENSI</text:p>
      <text:p text:style-name="P10"><text:span text:style-name="T5">[</text:span><text:span text:style-name="T4">1</text:span><text:span text:style-name="T5">] </text:span><text:span text:style-name="T4">Bambang Prasetyo, </text:span><text:span text:style-name="T7">et.al.</text:span><text:span text:style-name="T4"> </text:span><text:span text:style-name="T3">, “</text:span>Sosiologi Pendidikan<text:span text:style-name="T3">”, </text:span><text:span text:style-name="T4">Modul 1 – 9</text:span><text:span text:style-name="T3">, </text:span><text:span text:style-name="T4">SOSI4406</text:span><text:span text:style-name="T3">, Edisi 3, [Agustus </text:span><text:span text:style-name="T4">2023</text:span><text:span text:style-name="T3">], Penerbit Universitas Terbuka, Jakarta</text:span></text:p>
      <text:p text:style-name="P9"><text:span text:style-name="T11">[</text:span><text:span text:style-name="T12">2</text:span><text:span text:style-name="T11">] </text:span><text:span text:style-name="T12">ChatGPT</text:span><text:span text:style-name="T11">, Aplikasi Chatting berbasis AI, dalam Sistem Operasi Android, </text:span><text:a xlink:type="simple" xlink:href="https://OpenAI.com/" text:style-name="Internet_20_link" text:visited-style-name="Visited_20_Internet_20_Link"><text:span text:style-name="T11">https://OpenAI.com</text:span></text:a><text:span text:style-name="T11"> , </text:span><text:a xlink:type="simple" xlink:href="https://ChatGPT.com/" text:style-name="Internet_20_link" text:visited-style-name="Visited_20_Internet_20_Link"><text:span text:style-name="T11">https://ChatGPT.com</text:span></text:a><text:span text:style-name="T11"> </text:span></text:p>
      <text:p text:style-name="P16"/>
      <text:p text:style-name="P16"/>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Heading_20_3" style:display-name="Heading 3" style:family="paragraph" style:parent-style-name="Heading" style:next-style-name="Text_20_body" style:default-outline-level="3" style:list-style-name="" style:class="text">
      <style:text-properties style:font-name="Times New Roman" fo:font-size="14pt" fo:font-weight="bold" style:font-name-asian="Arial Unicode MS" style:font-size-asian="14pt" style:font-weight-asian="bold" style:font-name-complex="Arial Unicode MS" style:font-size-complex="14pt" style:font-weight-complex="bold"/>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Times New Roman" style:font-name-asian="OpenSymbol" style:font-name-complex="OpenSymbol"/>
    </style:style>
    <style:style style:name="Emphasis" style:family="text">
      <style:text-properties fo:font-style="italic" style:font-style-asian="italic" style:font-style-complex="italic"/>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4-11-16T23:10:46</dc:date>
    <meta:editing-duration>P9DT8H3M51S</meta:editing-duration>
    <meta:editing-cycles>376</meta:editing-cycles>
    <dc:creator>Rhiza Sadjad</dc:creator>
    <meta:document-statistic meta:table-count="0" meta:image-count="1" meta:object-count="0" meta:page-count="6" meta:paragraph-count="32" meta:word-count="2006" meta:character-count="15272"/>
  </office:meta>
</office:document-meta>
</file>