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image/jpeg" manifest:full-path="Pictures/100000000000029D0000028C08740789.jpg"/>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3"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4"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5" style:family="paragraph" style:parent-style-name="Standard">
      <style:paragraph-properties fo:line-height="150%" fo:text-align="justify" style:justify-single-word="false"/>
      <style:text-properties fo:color="#000000" style:font-name="Times New Roman" fo:font-size="12pt" style:font-size-asian="12pt" style:font-size-complex="12pt"/>
    </style:style>
    <style:style style:name="P6"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7" style:family="paragraph" style:parent-style-name="Standard">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8"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9"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10" style:family="paragraph" style:parent-style-name="Standard">
      <style:paragraph-properties fo:margin-left="0in" fo:margin-right="0in" fo:line-height="100%" fo:text-align="justify" style:justify-single-word="false" fo:text-indent="0in" style:auto-text-indent="false"/>
      <style:text-properties fo:color="#000000" style:font-name="Times New Roman" fo:font-size="12pt" fo:font-style="normal" style:font-size-asian="12pt" style:font-style-asian="normal" style:font-size-complex="12pt" style:font-style-complex="normal"/>
    </style:style>
    <style:style style:name="P11"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12" style:family="paragraph" style:parent-style-name="Standard">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13"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14"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5" style:family="paragraph" style:parent-style-name="Text_20_body">
      <style:paragraph-properties fo:margin-top="0in" fo:margin-bottom="0in" fo:line-height="100%"/>
    </style:style>
    <style:style style:name="P16" style:family="paragraph" style:parent-style-name="Standard">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italic" style:text-underline-style="solid" style:text-underline-width="auto" style:text-underline-color="font-color" fo:font-weight="normal" style:text-blinking="false" fo:background-color="transparent" style:font-size-asian="12pt" style:font-style-asian="italic" style:font-size-complex="12pt" style:font-style-complex="italic"/>
    </style:style>
    <style:style style:name="P17" style:family="paragraph" style:parent-style-name="Standard">
      <style:paragraph-properties fo:margin-left="0in" fo:margin-right="0in" fo:margin-top="0in" fo:margin-bottom="0in" fo:line-height="100%" fo:text-align="center" style:justify-single-word="false" fo:orphans="2" fo:widows="2" fo:text-indent="0in" style:auto-text-indent="false"/>
      <style:text-properties fo:font-variant="normal" fo:text-transform="none" fo:color="#000000" style:text-line-through-style="none" style:font-name="Times New Roman" fo:font-size="12pt" fo:letter-spacing="normal" fo:font-style="normal" style:text-underline-style="none" fo:font-weight="normal" style:text-blinking="false" fo:background-color="transparent" style:font-size-asian="12pt" style:font-style-asian="normal" style:font-size-complex="12pt" style:font-style-complex="normal"/>
    </style:style>
    <style:style style:name="P18" style:family="paragraph" style:parent-style-name="Standard">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normal" style:text-underline-style="none" fo:font-weight="normal" style:text-blinking="false" fo:background-color="transparent" style:font-size-asian="12pt" style:font-style-asian="normal" style:font-size-complex="12pt" style:font-style-complex="normal"/>
    </style:style>
    <style:style style:name="P19" style:family="paragraph" style:parent-style-name="Standard">
      <style:paragraph-properties fo:margin-left="0in" fo:margin-right="0in" fo:margin-top="0in" fo:margin-bottom="0in" fo:line-height="15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normal" style:text-underline-style="none" fo:font-weight="normal" style:text-blinking="false" fo:background-color="transparent" style:font-size-asian="12pt" style:font-style-asian="normal" style:font-size-complex="12pt" style:font-style-complex="normal"/>
    </style:style>
    <style:style style:name="P20" style:family="paragraph" style:parent-style-name="Standard">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21"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22"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italic" fo:font-weight="bold" style:font-style-asian="italic" style:font-weight-asian="bold" style:font-style-complex="italic" style:font-weight-complex="bold"/>
    </style:style>
    <style:style style:name="T4" style:family="text">
      <style:text-properties fo:font-style="normal" style:font-style-asian="normal" style:font-style-complex="normal"/>
    </style:style>
    <style:style style:name="T5" style:family="text">
      <style:text-properties fo:font-style="normal" fo:font-weight="bold" style:font-style-asian="normal" style:font-weight-asian="bold" style:font-style-complex="normal" style:font-weight-complex="bold"/>
    </style:style>
    <style:style style:name="T6" style:family="text">
      <style:text-properties fo:font-style="normal" fo:font-weight="normal" style:font-style-asian="normal" style:font-weight-asian="normal" style:font-style-complex="normal" style:font-weight-complex="normal"/>
    </style:style>
    <style:style style:name="T7" style:family="text">
      <style:text-properties fo:font-variant="normal" fo:text-transform="none" fo:color="#000000" style:text-line-through-style="none" style:font-name="Times New Roman"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8" style:family="text">
      <style:text-properties fo:color="#000000" style:font-name="Times New Roman" fo:font-size="12pt" style:font-size-asian="12pt" style:font-size-complex="12pt"/>
    </style:style>
    <style:style style:name="T9" style:family="text">
      <style:text-properties fo:color="#000000" style:font-name="Times New Roman" fo:font-size="12pt" fo:font-style="normal" style:font-size-asian="12pt" style:font-style-asian="normal" style:font-size-complex="12pt" style:font-style-complex="normal"/>
    </style:style>
    <style:style style:name="T10"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11" style:family="text">
      <style:text-properties fo:font-weight="bold" style:font-weight-asian="bold" style:font-weight-complex="bold"/>
    </style:style>
    <style:style style:name="T12" style:family="text">
      <style:text-properties style:text-underline-style="solid" style:text-underline-width="auto" style:text-underline-color="font-color"/>
    </style:style>
    <style:style style:name="fr1"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JAWABAN TUGAS 3</text:p>
      <text:p text:style-name="P3">Rhiza S. Sadjad </text:p>
      <text:p text:style-name="P3">NIM 045276176</text:p>
      <text:p text:style-name="P3"/>
      <text:p text:style-name="P4">Fakultas<text:tab/><text:tab/>: FHISIP/Fakultas Hukum, Ilmu Sosial dan Ilmu Politik</text:p>
      <text:p text:style-name="P1"><text:span text:style-name="T8">Kode/Nama MK<text:tab/>: </text:span><text:bookmark text:name="yui_3_17_2_1_1730345419638_34"/><text:a xlink:type="simple" xlink:href="https://elearning.ut.ac.id/course/view.php?id=298934&amp;section=0" text:style-name="Internet_20_link" text:visited-style-name="Visited_20_Internet_20_Link"><text:span text:style-name="T7">SOSI4401.3</text:span></text:a><text:span text:style-name="T9">/</text:span><text:span text:style-name="T10">Sosiologi Alih Teknologi 3</text:span></text:p>
      <text:p text:style-name="P4">Tugas<text:tab/><text:tab/><text:tab/>: 3</text:p>
      <text:p text:style-name="P14"/>
      <text:p text:style-name="P11"><text:span text:style-name="T1">Artikel</text:span><text:span text:style-name="T2">:</text:span></text:p>
      <text:p text:style-name="P13">Seiring dengan kemajuan teknologi terdapat fenomena baru yang saat ini sedang menjadi polemik yaitu beberapa pekerjaan tertentu akan digantikan oleh artifisial intelligence (AI) atau kecerdasan buatan. Pekerjaan manusia yang akan digantikan oleh AI yaitu pekerjaan dengan sifat mengulang dan tidak memerlukan skill atau kemampuan khusus. Fenomena ini juga terjadi di Indonesia, misalnya sejak adanya sistem digital dalam penggunaan E-Toll atau NFC (<text:span text:style-name="Emphasis">Near field communication</text:span>) gerbang jalan tol sudah tidak menggunakan jasa petugas untuk melakukan pembayaran, begitu pula dengan sistem parking yang saat ini sudah berbasis digital sehingga tidak memerlukan jasa dari petugas parkir untuk melakukan pembayaran, secara perlahan fenomena tersebut menggantikan tenaga manusia dan teknologi digital hadir dengan menawarkan kemudahan akses dan efisiensi biaya. Bahkan akan diprediksi beberapa pekerjaan atau profesi lain yang menggunakan tenaga manusia akan segera digantikan oleh artifisial intelligence (AI)</text:p>
      <text:p text:style-name="P13"/>
      <text:p text:style-name="P15"><text:span text:style-name="T2">Berdasarkan fenomena tersebut lakukan analisis dengan beberapa pertanyaan berikut</text:span>:</text:p>
      <text:p text:style-name="P16"/>
      <text:p text:style-name="P12"><text:span text:style-name="T12">Pertanyaan 1/3</text:span>:</text:p>
      <text:p text:style-name="P13"><text:bookmark text:name="yui_3_17_2_1_1732689452035_54"/><text:bookmark text:name="yui_3_17_2_1_1732689452035_55"/>Jelaskan bahwa untuk memudahkan kehidupan manusia, mengapa fenomena tersebut merupakan bagian dari transfer teknologi atau alih teknologi!</text:p>
      <text:p text:style-name="P12"/>
      <text:p text:style-name="P5"><text:span text:style-name="T1">Jawaban 1/3</text:span><text:span text:style-name="T2">:</text:span></text:p>
      <text:p text:style-name="P7"><text:tab/>Pertama-tama barangkali perlu dijelaskan terlebih dahulu perbedaan antara otomatisasi (<text:span text:style-name="T2">automatization</text:span>) biasa dengan aplikasi kecerdasan buatan (<text:span text:style-name="T11">AI</text:span>), sebagaimana diringkaskan oleh referensi [<text:span text:style-name="T11">2</text:span>] – <text:span text:style-name="T3">ChatGPT</text:span> yang berbasis <text:span text:style-name="T11">AI</text:span> – dalam tabel pada Gambar 1. Dalam sejarah alih teknologi, otomatisasi di dunia industri sudah dimulai sejak awal abad ke-20, yaitu pada era Revolusi Industri 2.0, sedangkan aplikasi <text:span text:style-name="T11">AI</text:span> baru dimulai akhir-akhir ini saja. Pada dasarnya, otomatisasi di industri dilakukan dengan menyerahkan pekerjaan yang mengandalkan panca-indera, ketrampilan tangan dan kekuatan fisik manusia kepada mesin, sedangkan aplikasi <text:span text:style-name="T11">AI</text:span> bisa menggantikan pekerjaan otak yang memerlukan ilmu-pengetahuan dan kecerdasan. Misalnya dalam permainan catur. Untuk menggerakkan bidak catur, bisa dilakukan otomatisasi, sehingga pemain cukup memberi perintah dengan lisan, kemudian bidak itu akan bergerak sendiri secara otomatis sesuai dengan perintah pemain. Dengan aplikasi <text:span text:style-name="T11">AI</text:span>, pemain caturnya yang digantikan oleh robot pemain catur. Contoh yang lain misalnya dalam pekerjaan mengemudi. Otomatisasi pemindahan gigi pada kendaraan <text:span text:style-name="T2">matic</text:span>, misalnya, membebaskan pengemudi dari operasi memindah-mindahkan gigi secara manual. Dengan aplikasi <text:span text:style-name="T11">AI</text:span>, kendaraan yang otonom (<text:span text:style-name="T2">autonomous</text:span>, bukan hanya otomatis) bahkan tidak memerlukan pengemudi sama sekali. Jelaslah contoh-contoh yang dikemukakan dalam artikel di atas, yaitu gerbang <text:span text:style-name="T2">e-toll</text:span>, <text:span text:style-name="T11">NFC</text:span> dan sistem parkir otomatis yang <text:soft-page-break/>sekarang ada di Indonesia, baru berupa hasil alih teknologi yang merupakan otomatisasi biasa, belum berbasis <text:span text:style-name="T11">AI.</text:span> </text:p>
      <text:p text:style-name="P7"><draw:frame draw:style-name="fr1" draw:name="graphics1" text:anchor-type="paragraph" svg:x="2.2016in" svg:y="0.0083in" svg:width="2.3598in" svg:height="4.3508in" draw:z-index="0"><draw:image xlink:href="Pictures/100000000000029D0000028C08740789.jpg" xlink:type="simple" xlink:show="embed" xlink:actuate="onLoad"/></draw:frame></text:p>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7">Gambar 1 </text:p>
      <text:p text:style-name="P17">Tabel Perbedaan antara Otomatisasi dan Aplikasi <text:span text:style-name="T11">AI</text:span></text:p>
      <text:p text:style-name="P18"/>
      <text:p text:style-name="P19"><text:tab/>Sejak awal era industrialisasi, mulai dari <text:span text:style-name="T2">Mekanisasi </text:span>(Revolusi Industri 1.0.), <text:span text:style-name="T2">Otomatisasi </text:span>(Revolusi Industri 2.0.), <text:span text:style-name="T2">Komputerisasi </text:span>(Revolusi Industri 3.0.) sampai ke sekarang ini <text:span text:style-name="T2">Digitalisasi</text:span> (Revolusi Industri 4.0.) yang berbasis <text:span text:style-name="T11">AI</text:span>, proses alih teknologi di dunia industri, baik industri manufaktur mau pun industri jasa, selalu dilemmatis, yaitu antara pilihan peningkatan efisiensi dan akurasi di satu sisi, dengan pilihan berkurangnya lapangan pekerjaan di sisi yang lain. Manusia sebagai pekerja selalu terkendala oleh banyak hal yang manusiawi, seperti misalnya faktor-faktor kebosanan, kelelahan dan penuaan, mengakibatkan berbagai <text:span text:style-name="T2">human error</text:span> yang merugikan, sehingga dunia industri akan selalu berupaya melakukan alih teknologi dengan menggantikan peran manusia dengan mesin. Jadi dilemma yang dihadapi dengan penerapan <text:span text:style-name="T11">AI</text:span> sebenarnya bukan hal yang baru. Yang baru hanyalah jenis-jenis pekerjaan yang digantikan. Misalnya pada pekerjaan menerima pembayaran <text:span text:style-name="T2">e-toll</text:span> seperti yang dicontohkan dalam artikel yang dikutip di atas. Dengan otomatisasi, pekerjaan sebagai operator yang bertugas dalam beberapa <text:span text:style-name="T2">shift <text:s/></text:span>selama 24 jam, digantikan dengan mesin pembaca kartu, sehingga proses pembayaran menjadi lebih cepat, mengatasi kemacetan di gerbang <text:span text:style-name="T2">toll</text:span>. Namun demikian, tetap diperlukan petugas yang mengawasi, dan bisa mengatasi keadaan, ketika terjadi masalah, misalnya saldo yang tidak cukup, atau kartu <text:soft-page-break/>yang tidak terbaca, dan lain-lain. Dengan aplikasi <text:span text:style-name="T11">AI</text:span> yang lebih canggih, petugas pengawas seperti itu tidak lagi diperlukan, karena masalah-masalah yang terjadi akan diatasi oleh <text:span text:style-name="T11">AI </text:span>yang memiliki kemampuan untuk belajar dari pengalaman dan data dari semua masalah yang pernah terjadi. Demikian juga dengan penggunaan <text:span text:style-name="T11">NFC</text:span> di jalan raya. Otomatisasi ini akan mengurangi kebutuhan tenaga polisi lalu-lintas yang harus bertugas dalam hujan dan panas, dalam kepungan asap dan debu, di persimpangan-persimpangan jalan. Tapi untuk mengatur ketertiban ber-lalu-lintas dan membuat rekayasa untuk me-minimalisir kemacetan, tetap diperlukan petugas-petugas pemantau di Pusat Monitor dan Kendali, yang juga harus bertugas 24 jam. Dengan bantuan aplikasi <text:span text:style-name="T11">AI</text:span>, pekerjaan petugas pengawas di Pusat Monitor dan Kendali menjadi semakin dimudahkan, sehingga tidak diperlukan banyak orang lagi. Sistem parkir otomatis, akan membuat petugas parkir juga tidak terlalu diperlukan lagi di setiap lahan parkir. Demikian pula untuk pembayarannya, seperti di gerbang <text:span text:style-name="T2">toll</text:span>, tidak perlu petugas lagi di gerbang parkir. Cukup digantikan oleh mesin pembaca kartu. Masih diperlukan petugas-petugas yang sesekali membantu memarkir kendaraan di <text:span text:style-name="T2">spot-spot</text:span> yang sulit bagi pengemudi. Tapi dengan aplikasi <text:span text:style-name="T11">AI</text:span>, apalagi jika kebanyakan kendaraan sudah dilengkapi dengan sistem <text:span text:style-name="T2">autonomous vehicle</text:span> yang juga berbasis <text:span text:style-name="T11">AI</text:span>, maka pengemudi tinggal memerintahkan secara lisan agar kendaraannya parkir sendiri. Pertanyaan selanjutnya: apakah fenomena alih teknologi ke era digitalisasi yang berbasis <text:span text:style-name="T11">AI</text:span> seperti ini suatu fenomena “dehumanisasi”, atau sebaliknya? </text:p>
      <text:p text:style-name="P16"/>
      <text:p text:style-name="P12"><text:span text:style-name="T12">Pertanyaan 2/3</text:span>:</text:p>
      <text:p text:style-name="P13"><text:bookmark text:name="yui_3_17_2_1_1732689452035_57"/><text:bookmark text:name="yui_3_17_2_1_1732689452035_551"/>Mengapa kemajuan di bidang teknologi memunculkan fenomena dehumanisasi?</text:p>
      <text:p text:style-name="P13"/>
      <text:p text:style-name="P5"><text:span text:style-name="T1">Jawaban 2/3</text:span><text:span text:style-name="T2">:</text:span></text:p>
      <text:p text:style-name="P7"><text:tab/>Pada awalnya istilah “dehumanisasi” dalam konteks alih teknologi di dunia industri mengandung arti menghilangkan atau mengurangi martabat kemanusiaan seseorang atau sekelompok orang, dengan memperlakukan mereka sebagai obyek atau sekedar alat untuk mencapai tujuan. Dikatakan dehumanisasi misalnya jika ketika masih berlaku perbudakan (<text:span text:style-name="T2">slavery</text:span>) para budak dipekerjakan dengan perlakuan kepada mereka seperti perlakuan kepada hewan kuda, sehingga timbul istilah “diperkuda”. Manusia yang diperkuda da;am pekerjaannya akan kehilangan martabatnya sebagai manusia, sehingga disebut dehumanisasi. </text:p>
      <text:p text:style-name="P7"><text:tab/>Dalam konteks yang lain, alih teknologi karena adanya kemajuan dalam bidang teknologi, misalnya pada masa Revolusi Industri 1.0., manusia yang diperkuda secara fisik dipulihkan martabatnya sebagai manusia, sehingga tidak perlu lagi mengandalkan ketrampilan dan kekuatan fisiknya. Pekerjaannya dialihkan ke mesin-mesin dengan mekanisasi. Tapi banyak pekerja yang sebelumnya kehilangan martabatnya sebagai manusia karena diperkuda, malah kehilangan pekerjaannya sama-sekali setelah mekanisasi. Di sini istilah “dehumanisasi” berubah maknanya dari <text:soft-page-break/>semula, yaitu dikatakan terjadi dehumanisasi ketika manusia kehilangan peran dan relevansinya. Tukang becak kayuh, misalnya, mengalami dehumanisasi ketika muncul becak motor, karena kehilangan peran dan relevansinya, setelah sebelumnya kehilangan martabatnya sebagai manusia karena bekerja mengandalkan kekuatan fisiknya seperti kuda. </text:p>
      <text:p text:style-name="P7"><text:tab/>Mempekerjakan karyawan selama 24 jam menjaga gerbang tol dan menerima pembayaran <text:span text:style-name="T2">toll</text:span>, mempekerjakan polisi lalu-lintas mengatur persimpangan jalan dalam panas dan hujan, dalam kepungan asap dan debu, serta mempekerjakan tukang parkir menjaga lahan parkir, bisa dikatakan “dehumanisasi” karena pekerjaan-pekerjaan seperti itu dianggap tidak “manusiawi” dan menurunkan martabat. Tapi dengan kemajuan teknologi, pekerjaan mereka digantikan oleh mesin, sehingga mereka kehilangan peran dan relevansi, yang berarti tidak hanya menurunkan martabat, tapi malah menghilangkannya. Fenomena ini juga disebut “dehumanisasi”. Jadi di era industrialiasi dari era Revolusi Industri 1.0. sampai 4.0. kemajuan teknologi menyebabkan banyak yang terlepas dari dehumanisasi yang satu kemudian terperangkap dalam dehumanisasi yang lain. Tukang becak kayuh terlepas dari dehumanisasi karena pekerjaannya yang seperti pekerjaan seekor kuda, tapi terperangkap dalam dehumanisasi karena kehilangan pekerjaan, yang berarti kehilangan peran dan relevansi, serta kehilangan martabatnya sebagai manusia yang kehilangan kemandirian dalam mencari nafkah hidupnya. </text:p>
      <text:p text:style-name="P7"><text:tab/>Ada masa-masa ketika pekerjaan yang mengandalkan ketrampilan tangan dan kekuatan fisik dianggap pekerjaan yang paling bermartabat di masyarakat. Dengan kemajuan teknologi, pekerjaan-pekerjaan ini banyak digantikan oleh mesin, sehingga terjadi pergeseran nilai. Terjadi dehumanisasi karena manusia yang trampil dan kuat kehilangan peran dan relevansi, bahkan kehilangan martabatnya karena kehilangan pekerjaannya. Pekerjaan yang dianggap paling bermartabat kemudian berganti dengan pekerjaan yang mengandalkan penguasaan ilmu-pengetahuan dan kecerdasan, bukan lagi pekerjaan yang mengandalkan ketrampilan tangan dan kekuatan fisik. Jika dalam waktu tidak terlalu lama lagi nanti muncul <text:span text:style-name="T11">AI</text:span> yang menguasai ilmu-pengetahuan dan memiliki kecerdasan yang lebih tinggi dari manusia [<text:span text:style-name="T11">5</text:span>], sehingga terjadi dehumanisasi karena manusia kehilangan peran dan relevansinya, kehilangan pekerjaannya, dan bahkan kehilangan martabatnya sebagai manusia, apa yang harus dilakukan?</text:p>
      <text:p text:style-name="P7"/>
      <text:p text:style-name="P12"><text:span text:style-name="T12">Pertanyaan 3/3</text:span>:</text:p>
      <text:p text:style-name="P13"><text:bookmark text:name="yui_3_17_2_1_1732689452035_56"/><text:bookmark text:name="yui_3_17_2_1_1732689452035_552"/>Apa yang harus dilakukan bilamana terjadi dehumanisasi ?</text:p>
      <text:p text:style-name="P13"/>
      <text:p text:style-name="P5"><text:span text:style-name="T1">Jawaban 3/3</text:span><text:span text:style-name="T2">:</text:span></text:p>
      <text:p text:style-name="P7"><text:tab/>Menurut seorang penulis, yaitu <text:s/><text:span text:style-name="T11">David Graeber</text:span>, lebih dari 50% pekerjaan ummat manusia di muka bumi pada saat ini untuk mencari nafkah hidupnya, adalah pekerjaan “<text:span text:style-name="T2">bullshit</text:span>” (omong-kosong) yang memang sengaja di-ada-ada-kan sekedar untuk mengurangi jumlah pengangguran dan <text:soft-page-break/>memberikan martabat (penghargaan) kepada manusia atas ilmu-pengetahuan yang dikuasainya dan kecerdasannya [<text:span text:style-name="T11">3</text:span>]. Seandainya pekerjaan itu tidak ada pun, tidak ada pengaruhnya kepada proses apa pun, bahkan bisa menambah keuntungan ekonomis pada pemilik modal, karena akan mengurangi belanja pegawai. Jadi ketika kelak dalam waktu yang tidak terlalu lama, akan hadir <text:span text:style-name="T11">AI </text:span>yang dengan kemajuan teknologi lebih ber-ilmu-pengetahuan dan lebih cerdas dari manusia - sebagaimana mesin-mesin industri lebih presisi, lebih kuat, lebih cepat dan lebih akurat daripada panca-indera, ketrampilan tangan dan kekuatan fisik manusia – maka lebih dari 50% pekerjaan “omong-kosong” akan semakin tidak relevan. Banyak manusia akan kehilangan pekerjaannya karena tidak bisa lagi mempertahankan keunggulan manusiawinya sebagai makhluk yang paling cerdas dan paling ber-ilmu-pengetahuan, yang berarti akan terjadi dehumanisasi, karena manusia kembali kehilangan martabatnya seperti ketika alih teknologi berupa mekanisasi dan otomatisasasi terjadi di dunia industri. </text:p>
      <text:p text:style-name="P7"><text:tab/>Seorang sejarahwan berkebangsaan Israel bernama <text:span text:style-name="T11">Yuval Noah Harari</text:span> menulis dalam bukunya [<text:span text:style-name="T11">4</text:span>] bahwa sesungguhnya ada satu lagi keunggulan yang dimiliki oleh manusia, selain ketrampilan tangan, kekuatan fisik dan kecerdasannya, yaitu kesadaran (<text:span text:style-name="T2">consciousness</text:span>). Sampai sekarang ilmu-pengetahuan dan teknologi belum memahami tentang kesadaran ini apalagi membuat tiruannya sebagaimana ilmu-pengetahuan memahami kecerdasan (<text:span text:style-name="T2">intelligence</text:span>) dan teknologi membuat tiruannya, yaitu <text:span text:style-name="T11">AI</text:span>. Jadi sejauh ini, belum ada teknologi yang bisa di-alih-kan yang memiliki suatu bentuk kesadaran buatan (<text:span text:style-name="T2">artificial consciousness</text:span>). Oleh karena itu, manusia akan tetap mampu mempertahankan martabatnya, dan menghindari dehumanisasi, selama manusia <text:s/>masih mampu mempertahankan kesadaran kemanusiaannya.</text:p>
      <text:p text:style-name="P7"><text:tab/>Dunia pendidikan mengenal 3 (tiga) aspek dalam proses pembelajaran, yaitu: (1) aspek <text:span text:style-name="T2">motorik </text:span>yang mengembangkan ketrampilan dan kemampuan fisik seperti yang ditekankan pada lembaga-lembaga pendidikan vokasional, (2) aspek <text:span text:style-name="T2">kognitif</text:span> untuk mengembangkan ilmu-pengetahuan dan kecerdasan seperti ditekankan pada sekolah-sekolah umum dan dunia akademik, serta (3) <text:span text:style-name="T2">afektif</text:span> yang membangun penghayatan dan kesadaran. Pendidikan formal, sekolah dan perguruan tinggi, selama ini lebih menekankan pada aspek <text:span text:style-name="T2">motorik</text:span> dan <text:span text:style-name="T2">kognitif</text:span>, sementara aspek <text:span text:style-name="T2">afektif</text:span> agak kurang diperhatikan, atau bahkan diabaikan. Olehnya itu, dalam rangka menghindari dehumanisasi akibat keunggulan mesin-mesin dan <text:s/><text:span text:style-name="T11">AI</text:span> yang notabene merupakan buatan manusia sendiri, maka dunia pendidikan yang membangun manusia seutuhnya, hendaknya lebih banyak menekankan pentingnya aspek <text:span text:style-name="T2">afektif</text:span> yang membangun penghayatan dan kesadaran diri manusia terhadap tatanan nilai dan norma-norma kemanusiaan. Intinya pendidikan formal di sekolah harus diubah total, dari yang menekankan pada aspek <text:span text:style-name="T2">motorik</text:span> dan <text:span text:style-name="T2">kognitif</text:span> seperti selama ini, beralih ke penekanan pada aspek <text:span text:style-name="T2">afektif</text:span>, untuk membangun karakter yang ber-kesadaran tinggi atas kemanusiaan, serta tatanan nilai dan norma-norma yang terkait dengan kehidupan di muka bumi, <text:soft-page-break/>dari lahir sampai meninggal. Setelah maksimum 9 tahun berada di sekolah untuk mendapatkan pendidikan formal, maka peserta didik sudah harus siap menghadapi tantangan kehidupan selanjutnya di dunia nyata, melalui sistem pembelajaran seumur hidup dengan memanfaatkan semua sumber-sumber pembelajaran yang tersedia, baik yang menekankan aspek <text:span text:style-name="T2">motorik</text:span> mau pun <text:span text:style-name="T2">kognitif</text:span>, sesuai dengan potensi, minat dan bakat masing-masing individu. Dengan ketrampilan tangan, kekuatan fisik, ilmu-pengetahuan, kecerdasan dan – yang paling utama – kesadaran yang tinggi atas norma dan tatanan nilai kemanusiaan, sosok-sosok anak manusia pada masa depan akan siap untuk berperan dan tetap relevan dalam kehidupan, sehingga tidak kehilangan harkat dan martabatnya sebagai manusia, dan terhindar dari fenomena dehumanisasi.</text:p>
      <text:p text:style-name="P7"/>
      <text:p text:style-name="P6">REFERENSI</text:p>
      <text:p text:style-name="P9"><text:span text:style-name="T6">[</text:span><text:span text:style-name="T5">1</text:span><text:span text:style-name="T6">] </text:span><text:span text:style-name="T5">Mahendra Wijaya </text:span><text:span text:style-name="T6">dan </text:span><text:span text:style-name="T5">Siti Zubariyah</text:span><text:span text:style-name="T4">, “</text:span>Sosiologi Alih Teknologi<text:span text:style-name="T4">”, </text:span><text:span text:style-name="T5">Modul 1 – 9</text:span><text:span text:style-name="T4">, </text:span><text:span text:style-name="T5">SOSI4401</text:span><text:span text:style-name="T4">, Edisi 3, [Agustus </text:span><text:span text:style-name="T5">2023</text:span><text:span text:style-name="T4">], Penerbit Universitas Terbuka, Jakarta</text:span></text:p>
      <text:p text:style-name="P8"><text:span text:style-name="T4">[</text:span><text:span text:style-name="T5">2</text:span><text:span text:style-name="T4">] </text:span><text:span text:style-name="T5">ChatGPT</text:span><text:span text:style-name="T4">, Aplikasi Chatting berbasis AI, dalam Sistem Operasi Android, </text:span><text:a xlink:type="simple" xlink:href="https://OpenAI.com/" text:style-name="Internet_20_link" text:visited-style-name="Visited_20_Internet_20_Link"><text:span text:style-name="T4">https://OpenAI.com</text:span></text:a><text:span text:style-name="T4"> , </text:span><text:a xlink:type="simple" xlink:href="https://ChatGPT.com/" text:style-name="Internet_20_link" text:visited-style-name="Visited_20_Internet_20_Link"><text:span text:style-name="T4">https://ChatGPT.com</text:span></text:a><text:span text:style-name="T4"> </text:span></text:p>
      <text:p text:style-name="P8"><text:span text:style-name="T4">[</text:span><text:span text:style-name="T5">3</text:span><text:span text:style-name="T6">]</text:span><text:span text:style-name="T4"> </text:span><text:span text:style-name="T5">David Graeber</text:span><text:span text:style-name="T4">, “</text:span>Bullshit Jobs<text:span text:style-name="T4">”, [</text:span><text:span text:style-name="T5">2018</text:span><text:span text:style-name="T4">], Simon &amp; Schuster, New York, USA.</text:span></text:p>
      <text:p text:style-name="P8"><text:span text:style-name="T4">[</text:span><text:span text:style-name="T5">4</text:span><text:span text:style-name="T4">] </text:span><text:span text:style-name="T5">Yuval Noah Harari</text:span><text:span text:style-name="T4">, “</text:span>Nexus<text:span text:style-name="T4">”, [</text:span><text:span text:style-name="T5">2024]</text:span><text:span text:style-name="T4">, Random House, New York, USA</text:span></text:p>
      <text:p text:style-name="P8"><text:span text:style-name="T4">[</text:span><text:span text:style-name="T5">5</text:span><text:span text:style-name="T4">] </text:span><text:span text:style-name="T5">Ray Kurzweil</text:span><text:span text:style-name="T4">, “</text:span>The Singularity is Nearer<text:span text:style-name="T4">”, [</text:span><text:span text:style-name="T5">2024</text:span><text:span text:style-name="T4">], Penguin Random House, New York, USA.</text:span></text:p>
      <text:p text:style-name="P1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6" style:display-name="Heading 6" style:family="paragraph" style:parent-style-name="Heading" style:next-style-name="Text_20_body" style:default-outline-level="6" style:list-style-name="" style:class="text">
      <style:text-properties style:font-name="Times New Roman" fo:font-size="7pt" fo:font-weight="bold" style:font-name-asian="Arial Unicode MS" style:font-size-asian="7pt" style:font-weight-asian="bold" style:font-name-complex="Arial Unicode MS" style:font-size-complex="7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4-11-28T23:21:51</dc:date>
    <meta:editing-duration>P6DT18H22M31S</meta:editing-duration>
    <meta:editing-cycles>403</meta:editing-cycles>
    <dc:creator>Rhiza Sadjad</dc:creator>
    <meta:document-statistic meta:table-count="0" meta:image-count="1" meta:object-count="0" meta:page-count="6" meta:paragraph-count="35" meta:word-count="1869" meta:character-count="14507"/>
  </office:meta>
</office:document-meta>
</file>