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Lohit Devanagari1" svg:font-family="'Lohit Devanagari'"/>
    <style:font-face style:name="Nunito Sans" svg:font-family="'Nunito Sans', sans-serif"/>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text-align="justify" style:justify-single-word="false"/>
    </style:style>
    <style:style style:name="P2"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italic" style:font-size-asian="12pt" style:font-style-asian="italic" style:font-size-complex="12pt" style:font-style-complex="italic"/>
    </style:style>
    <style:style style:name="P3" style:family="paragraph" style:parent-style-name="Text_20_body" style:list-style-name="L1">
      <style:paragraph-properties fo:margin-top="0in" fo:margin-bottom="0in" fo:line-height="100%" fo:text-align="justify" style:justify-single-word="false"/>
      <style:text-properties fo:color="#000000" style:font-name="Times New Roman" fo:font-size="11pt" fo:font-style="italic" style:font-size-asian="11pt" style:font-style-asian="italic" style:font-size-complex="11pt" style:font-style-complex="italic"/>
    </style:style>
    <style:style style:name="P4" style:family="paragraph" style:parent-style-name="Text_20_body" style:list-style-name="L1">
      <style:paragraph-properties fo:margin-top="0in" fo:margin-bottom="0in" fo:line-height="100%" fo:text-align="justify" style:justify-single-word="false" fo:orphans="2" fo:widows="2"/>
      <style:text-properties fo:font-variant="normal" fo:text-transform="none" fo:color="#000000" style:text-line-through-style="none" style:font-name="Times New Roman" fo:font-size="11pt" fo:letter-spacing="normal" fo:font-style="italic" style:text-underline-style="none" fo:font-weight="normal" style:text-blinking="false" fo:background-color="transparent" style:font-size-asian="11pt" style:font-style-asian="italic" style:font-size-complex="11pt" style:font-style-complex="italic"/>
    </style:style>
    <style:style style:name="P5" style:family="paragraph" style:parent-style-name="Text_20_body" style:list-style-name="L6">
      <style:paragraph-properties fo:margin-top="0in" fo:margin-bottom="0in" fo:line-height="150%" fo:text-align="justify" style:justify-single-word="false" fo:orphans="2" fo:widows="2"/>
      <style:text-properties fo:font-variant="normal" fo:text-transform="none" fo:color="#000000" style:font-name="Times New Roman" fo:font-size="11pt" fo:letter-spacing="normal" fo:font-style="normal" fo:font-weight="normal" style:font-size-asian="11pt" style:font-style-asian="normal" style:font-weight-asian="normal" style:font-size-complex="11pt" style:font-style-complex="normal" style:font-weight-complex="normal"/>
    </style:style>
    <style:style style:name="P6" style:family="paragraph" style:parent-style-name="Text_20_body">
      <style:paragraph-properties fo:margin-left="0in" fo:margin-right="0in" fo:margin-top="0in" fo:margin-bottom="0in" fo:line-height="150%" fo:text-align="justify" style:justify-single-word="false" fo:orphans="2" fo:widows="2" fo:text-indent="0in" style:auto-text-indent="false"/>
      <style:text-properties fo:font-variant="normal" fo:text-transform="none" fo:color="#000000" style:text-line-through-style="none" style:font-name="Times New Roman" fo:font-size="11pt" fo:letter-spacing="normal" fo:font-style="normal" style:text-underline-style="none" fo:font-weight="bold" style:text-blinking="false" fo:background-color="transparent" style:font-size-asian="11pt" style:font-style-asian="normal" style:font-weight-asian="bold" style:font-size-complex="11pt" style:font-style-complex="normal" style:font-weight-complex="bold"/>
    </style:style>
    <style:style style:name="P7"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text-line-through-style="none" style:font-name="Times New Roman" fo:font-size="11pt" fo:letter-spacing="normal" fo:font-style="italic" style:text-underline-style="none" fo:font-weight="normal" style:text-blinking="false" fo:background-color="transparent" style:font-size-asian="11pt" style:font-style-asian="italic" style:font-weight-asian="normal" style:font-size-complex="11pt" style:font-style-complex="italic" style:font-weight-complex="normal"/>
    </style:style>
    <style:style style:name="P8" style:family="paragraph" style:parent-style-name="Text_20_body">
      <style:paragraph-properties fo:margin-left="0in" fo:margin-right="0in" fo:margin-top="0in" fo:margin-bottom="0in" fo:line-height="100%" fo:text-align="center" style:justify-single-word="false" fo:orphans="2" fo:widows="2" fo:text-indent="0in" style:auto-text-indent="false"/>
      <style:text-properties fo:font-variant="normal" fo:text-transform="none" fo:color="#000000" style:text-line-through-style="none" style:font-name="Times New Roman" fo:font-size="12pt" fo:letter-spacing="normal" fo:font-style="normal" style:text-underline-style="none" fo:font-weight="bold" style:text-blinking="false" fo:background-color="transparent" style:font-size-asian="12pt" style:font-style-asian="normal" style:font-weight-asian="bold" style:font-size-complex="12pt" style:font-style-complex="normal" style:font-weight-complex="bold"/>
    </style:style>
    <style:style style:name="P9"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text-line-through-style="none" style:font-name="Times New Roman" fo:font-size="11pt" fo:letter-spacing="normal" fo:font-style="italic" style:text-underline-style="none" fo:font-weight="normal" style:text-blinking="false" fo:background-color="transparent" style:font-size-asian="11pt" style:font-style-asian="italic" style:font-size-complex="11pt" style:font-style-complex="italic"/>
    </style:style>
    <style:style style:name="P10" style:family="paragraph" style:parent-style-name="Text_20_body">
      <style:paragraph-properties fo:margin-left="0in" fo:margin-right="0in" fo:margin-top="0in" fo:margin-bottom="0in" fo:line-height="150%" fo:text-align="justify" style:justify-single-word="false" fo:orphans="2" fo:widows="2" fo:text-indent="0in" style:auto-text-indent="false"/>
      <style:text-properties fo:font-variant="normal" fo:text-transform="none" fo:color="#000000" style:font-name="Times New Roman" fo:font-size="11pt" fo:letter-spacing="normal" fo:font-style="normal" fo:font-weight="normal" style:font-size-asian="11pt" style:font-style-asian="normal" style:font-weight-asian="normal" style:font-size-complex="11pt" style:font-style-complex="normal" style:font-weight-complex="normal"/>
    </style:style>
    <style:style style:name="P11" style:family="paragraph" style:parent-style-name="Text_20_body">
      <style:paragraph-properties fo:margin-left="0in" fo:margin-right="0in" fo:margin-top="0in" fo:margin-bottom="0in" fo:line-height="150%" fo:text-align="justify" style:justify-single-word="false" fo:orphans="2" fo:widows="2" fo:text-indent="0in" style:auto-text-indent="false"/>
      <style:text-properties fo:font-variant="normal" fo:text-transform="none" fo:color="#000000" style:font-name="Times New Roman" fo:font-size="11pt" fo:letter-spacing="normal" fo:font-style="normal" fo:font-weight="bold" style:font-size-asian="11pt" style:font-style-asian="normal" style:font-weight-asian="bold" style:font-size-complex="11pt" style:font-style-complex="normal" style:font-weight-complex="bold"/>
    </style:style>
    <style:style style:name="P12" style:family="paragraph" style:parent-style-name="Text_20_body" style:list-style-name="L5">
      <style:paragraph-properties fo:margin-left="0in" fo:margin-right="0in" fo:margin-top="0in" fo:margin-bottom="0in" fo:line-height="150%" fo:text-align="justify" style:justify-single-word="false" fo:orphans="2" fo:widows="2" fo:text-indent="0in" style:auto-text-indent="false"/>
      <style:text-properties fo:color="#000000" style:font-name="Times New Roman" fo:font-size="11pt" fo:font-style="normal" style:font-size-asian="11pt" style:font-style-asian="normal" style:font-size-complex="11pt" style:font-style-complex="normal"/>
    </style:style>
    <style:style style:name="P13" style:family="paragraph" style:parent-style-name="Text_20_body">
      <style:paragraph-properties fo:margin-left="0in" fo:margin-right="0in" fo:margin-top="0in" fo:margin-bottom="0in" fo:line-height="100%" fo:text-align="justify" style:justify-single-word="false" fo:orphans="2" fo:widows="2" fo:text-indent="0in" style:auto-text-indent="false"/>
    </style:style>
    <style:style style:name="P14"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15"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16"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17" style:family="paragraph" style:parent-style-name="Standard">
      <style:paragraph-properties fo:line-height="150%" fo:text-align="justify" style:justify-single-word="false"/>
      <style:text-properties fo:color="#000000" style:font-name="Times New Roman" fo:font-size="11pt" style:font-size-asian="11pt" style:font-size-complex="11pt"/>
    </style:style>
    <style:style style:name="P18" style:family="paragraph" style:parent-style-name="Standard">
      <style:paragraph-properties fo:line-height="150%" fo:text-align="justify" style:justify-single-word="false"/>
      <style:text-properties fo:color="#000000" style:font-name="Times New Roman" fo:font-size="11pt" fo:font-style="normal" fo:font-weight="bold" style:font-size-asian="11pt" style:font-style-asian="normal" style:font-weight-asian="bold" style:font-size-complex="11pt" style:font-style-complex="normal" style:font-weight-complex="bold"/>
    </style:style>
    <style:style style:name="P19" style:family="paragraph" style:parent-style-name="Standard">
      <style:paragraph-properties fo:line-height="100%" fo:text-align="justify" style:justify-single-word="false"/>
      <style:text-properties fo:color="#000000" style:font-name="Times New Roman" fo:font-size="11pt" fo:font-style="normal" style:font-size-asian="11pt" style:font-style-asian="normal" style:font-size-complex="11pt" style:font-style-complex="normal"/>
    </style:style>
    <style:style style:name="P20" style:family="paragraph" style:parent-style-name="Standard" style:list-style-name="L3">
      <style:paragraph-properties fo:line-height="100%" fo:text-align="justify" style:justify-single-word="false"/>
      <style:text-properties fo:color="#000000" style:font-name="Times New Roman" fo:font-size="11pt" fo:font-style="normal" style:font-size-asian="11pt" style:font-style-asian="normal" style:font-size-complex="11pt" style:font-style-complex="normal"/>
    </style:style>
    <style:style style:name="P21"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1pt" fo:font-style="italic" style:font-size-asian="11pt" style:font-style-asian="italic" style:font-size-complex="11pt" style:font-style-complex="italic"/>
    </style:style>
    <style:style style:name="P22"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1pt" fo:font-style="normal" style:font-size-asian="11pt" style:font-style-asian="normal" style:font-size-complex="11pt" style:font-style-complex="normal"/>
    </style:style>
    <style:style style:name="P23"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1pt" fo:font-style="italic" style:font-size-asian="11pt" style:font-style-asian="italic" style:font-size-complex="11pt" style:font-style-complex="italic"/>
    </style:style>
    <style:style style:name="P24" style:family="paragraph" style:parent-style-name="Standard">
      <style:paragraph-properties fo:margin-left="0in" fo:margin-right="0in" fo:margin-top="0in" fo:margin-bottom="0in" fo:line-height="150%" fo:text-align="justify" style:justify-single-word="false" fo:orphans="2" fo:widows="2" fo:text-indent="0in" style:auto-text-indent="false"/>
      <style:text-properties fo:font-variant="normal" fo:text-transform="none" fo:color="#000000" style:font-name="Times New Roman" fo:font-size="11pt" fo:letter-spacing="normal" fo:font-style="normal" fo:font-weight="normal" style:font-size-asian="11pt" style:font-style-asian="normal" style:font-weight-asian="normal" style:font-size-complex="11pt" style:font-style-complex="normal" style:font-weight-complex="normal"/>
    </style:style>
    <style:style style:name="P25" style:family="paragraph" style:parent-style-name="Standard">
      <style:paragraph-properties fo:margin-left="0in" fo:margin-right="0in" fo:margin-top="0in" fo:margin-bottom="0.0972in" fo:text-align="justify" style:justify-single-word="false" fo:orphans="2" fo:widows="2" fo:text-indent="0in" style:auto-text-indent="false"/>
      <style:text-properties fo:font-variant="normal" fo:text-transform="none" fo:color="#000000" style:font-name="Times New Roman" fo:font-size="11pt" fo:letter-spacing="normal" fo:font-style="normal" fo:font-weight="normal" style:font-size-asian="11pt" style:font-size-complex="11pt"/>
    </style:style>
    <style:style style:name="P26"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1pt" fo:letter-spacing="normal" fo:font-style="normal" style:text-underline-style="none" fo:font-weight="normal" style:font-size-asian="11pt" style:font-style-asian="normal" style:font-size-complex="11pt" style:font-style-complex="normal"/>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normal" style:font-style-asian="normal" style:font-style-complex="normal"/>
    </style:style>
    <style:style style:name="T4" style:family="text">
      <style:text-properties fo:font-style="normal" fo:font-weight="bold" style:font-style-asian="normal" style:font-weight-asian="bold" style:font-style-complex="normal" style:font-weight-complex="bold"/>
    </style:style>
    <style:style style:name="T5" style:family="text">
      <style:text-properties fo:font-style="normal" fo:font-weight="normal" style:font-style-asian="normal" style:font-weight-asian="normal" style:font-style-complex="normal" style:font-weight-complex="normal"/>
    </style:style>
    <style:style style:name="T6" style:family="text">
      <style:text-properties fo:font-variant="normal" fo:text-transform="none" fo:color="#000000" style:text-line-through-style="none" style:font-name="Times New Roman" fo:font-size="12pt" fo:letter-spacing="normal" fo:font-style="normal" style:text-underline-style="none" fo:font-weight="bold" style:text-blinking="false" fo:background-color="transparent" style:font-size-asian="12pt" style:font-style-asian="normal" style:font-weight-asian="bold" style:font-size-complex="12pt" style:font-style-complex="normal" style:font-weight-complex="bold"/>
    </style:style>
    <style:style style:name="T7" style:family="text">
      <style:text-properties fo:font-variant="normal" fo:text-transform="none" fo:color="#000000" style:text-line-through-style="none" style:font-name="Times New Roman" fo:font-size="12pt" fo:letter-spacing="normal" fo:font-style="normal" style:text-underline-style="solid" style:text-underline-width="auto" style:text-underline-color="font-color" fo:font-weight="bold" style:text-blinking="false" fo:background-color="transparent" style:font-size-asian="12pt" style:font-style-asian="normal" style:font-weight-asian="bold" style:font-size-complex="12pt" style:font-style-complex="normal" style:font-weight-complex="bold"/>
    </style:style>
    <style:style style:name="T8" style:family="text">
      <style:text-properties fo:font-variant="normal" fo:text-transform="none" fo:color="#000000" style:text-line-through-style="none" style:font-name="Times New Roman" fo:font-size="11pt" fo:letter-spacing="normal" fo:font-style="italic" style:text-underline-style="none" fo:font-weight="normal" style:text-blinking="false" fo:background-color="transparent" style:font-size-asian="11pt" style:font-style-asian="italic" style:font-size-complex="11pt" style:font-style-complex="italic"/>
    </style:style>
    <style:style style:name="T9" style:family="text">
      <style:text-properties fo:font-variant="normal" fo:text-transform="none" fo:letter-spacing="normal" fo:font-weight="bold" style:font-weight-asian="bold" style:font-weight-complex="bold"/>
    </style:style>
    <style:style style:name="T10" style:family="text">
      <style:text-properties fo:font-variant="normal" fo:text-transform="none" fo:letter-spacing="normal" fo:font-weight="normal" style:font-weight-asian="normal" style:font-weight-complex="normal"/>
    </style:style>
    <style:style style:name="T11" style:family="text">
      <style:text-properties fo:color="#000000" style:font-name="Times New Roman" fo:font-size="12pt" style:font-size-asian="12pt" style:font-size-complex="12pt"/>
    </style:style>
    <style:style style:name="T12" style:family="text">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T13" style:family="text">
      <style:text-properties style:text-underline-style="solid" style:text-underline-width="auto" style:text-underline-color="font-color"/>
    </style:style>
    <style:style style:name="T14" style:family="text">
      <style:text-properties style:text-position="super 58%" fo:font-style="normal" style:font-style-asian="normal" style:font-style-complex="normal"/>
    </style:style>
    <style:style style:name="T15" style:family="text">
      <style:text-properties fo:font-weight="bold" style:font-weight-asian="bold" style:font-weight-complex="bold"/>
    </style:style>
    <style:style style:name="T16" style:family="text">
      <style:text-properties fo:font-weight="normal" style:font-weight-asian="normal" style:font-weight-complex="normal"/>
    </style:style>
    <style:style style:name="T17" style:family="text">
      <style:text-properties style:font-name="Times New Roman"/>
    </style:style>
    <style:style style:name="T18" style:family="text">
      <style:text-properties style:font-name="Times New Roman" fo:font-size="11pt" fo:font-style="normal" style:font-size-asian="11pt" style:font-style-asian="normal" style:font-size-complex="11pt" style:font-style-complex="normal"/>
    </style:style>
    <style:style style:name="T19" style:family="text">
      <style:text-properties style:font-name="Times New Roman" fo:font-size="11pt" fo:font-style="normal" fo:font-weight="bold" style:font-size-asian="11pt" style:font-style-asian="normal" style:font-weight-asian="bold" style:font-size-complex="11pt" style:font-style-complex="normal" style:font-weight-complex="bold"/>
    </style:style>
    <style:style style:name="T20" style:family="text">
      <style:text-properties style:font-name="Times New Roman" fo:font-style="italic" style:font-style-asian="italic" style:font-style-complex="italic"/>
    </style:style>
    <style:style style:name="T21" style:family="text">
      <style:text-properties style:font-name="Times New Roman" fo:font-weight="bold" style:font-weight-asian="bold" style:font-weight-complex="bold"/>
    </style:style>
    <text:list-style style:name="L1">
      <text:list-level-style-number text:level="1" style:num-suffix=")" style:num-format="a">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2">
      <text:list-level-style-number text:level="1" style:num-prefix="(" style:num-suffix=")" style:num-format="a">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3">
      <text:list-level-style-number text:level="1" style:num-prefix="(" style:num-suffix=")" style:num-format="a">
        <style:list-level-properties text:list-level-position-and-space-mode="label-alignment">
          <style:list-level-label-alignment text:label-followed-by="listtab" text:list-tab-stop-position="0.4909in" fo:text-indent="-0.25in" fo:margin-left="0.4909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409in" fo:text-indent="-0.25in" fo:margin-left="0.7409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0.9909in" fo:text-indent="-0.25in" fo:margin-left="0.9909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409in" fo:text-indent="-0.25in" fo:margin-left="1.2409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4909in" fo:text-indent="-0.25in" fo:margin-left="1.4909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409in" fo:text-indent="-0.25in" fo:margin-left="1.7409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1.9909in" fo:text-indent="-0.25in" fo:margin-left="1.9909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409in" fo:text-indent="-0.25in" fo:margin-left="2.2409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4909in" fo:text-indent="-0.25in" fo:margin-left="2.4909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409in" fo:text-indent="-0.25in" fo:margin-left="2.7409in"/>
        </style:list-level-properties>
      </text:list-level-style-number>
    </text:list-style>
    <text:list-style style:name="L4">
      <text:list-level-style-bullet text:level="1" text:style-name="Bullet_20_Symbols"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5">
      <text:list-level-style-number text:level="1" text:style-name="Numbering_20_Symbols" style:num-suffix="." style:num-format="1" text:start-value="2">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6">
      <text:list-level-style-number text:level="1" style:num-prefix="(" style:num-suffix=")" style:num-format="a">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JAWABAN TUGAS 3</text:p>
      <text:p text:style-name="P15">Rhiza S. Sadjad </text:p>
      <text:p text:style-name="P15">NIM 045276176</text:p>
      <text:p text:style-name="P15"/>
      <text:p text:style-name="P16">Fakultas<text:tab/><text:tab/>: FHISIP/Fakultas Hukum, Ilmu Sosial dan Ilmu Politik</text:p>
      <text:p text:style-name="P1"><text:span text:style-name="T11">Kode/Nama MK<text:tab/>: </text:span><text:a xlink:type="simple" xlink:href="https://elearning.ut.ac.id/course/view.php?id=298934&amp;section=0" text:style-name="Internet_20_link" text:visited-style-name="Visited_20_Internet_20_Link"><text:span text:style-name="T6">SOSI4402</text:span></text:a><text:a xlink:type="simple" xlink:href="https://elearning.ut.ac.id/course/view.php?id=298934&amp;section=0" text:style-name="Internet_20_link" text:visited-style-name="Visited_20_Internet_20_Link"><text:span text:style-name="T7">.</text:span></text:a><text:span text:style-name="T6">11/</text:span><text:span text:style-name="T12">Sosiologi Komunikasi 11 </text:span></text:p>
      <text:p text:style-name="P16">Tugas<text:tab/><text:tab/><text:tab/>: 3</text:p>
      <text:p text:style-name="P26"/>
      <text:p text:style-name="P25"><text:span text:style-name="T1">Pertanyaan</text:span><text:span text:style-name="T2">:</text:span></text:p>
      <text:p text:style-name="P13"><text:span text:style-name="T8">Setelah mempelajari Media Sosial dan masyarakat informasi , rekan mahasiswa, buatlah makalah singkat dengan tema; Peranan Media Sosial Dalam Mendukung Perubahan Sosial Pada Kalangan Remaja.</text:span></text:p>
      <text:p text:style-name="P9"/>
      <text:p text:style-name="P9"><text:span text:style-name="T13">Ketentuan</text:span>:</text:p>
      <text:p text:style-name="P9"/>
      <text:list xml:id="list1022250694059137551" text:style-name="L1">
        <text:list-item>
          <text:p text:style-name="P4">Sistematika makalah terdiri bab 1 : pendahuluan, latar belakang dan masalah yang dibahas, bab 2 : analisa permasalahan berdasarkan teori acuan, bab 3 : saran dan kesimpulan dilengkapi dengan daftar pustaka.</text:p>
        </text:list-item>
        <text:list-item>
          <text:p text:style-name="P3">Makalah terdiri dari 3-5 halaman dengan format huruf Times New Roman 11</text:p>
        </text:list-item>
        <text:list-item>
          <text:p text:style-name="P3">Tidak copy paste dan disubmit sesuai dengan tenggat waktu yang telah ditentukan.</text:p>
        </text:list-item>
      </text:list>
      <text:p text:style-name="P9"/>
      <text:p text:style-name="P17"><text:span text:style-name="T1">Jawaban</text:span><text:span text:style-name="T2">:</text:span></text:p>
      <text:p text:style-name="P8"><text:span text:style-name="T17">Peranan Media Sosial dan Pengaruhnya pada Perubahan Sosial di Kalangan Remaja</text:span></text:p>
      <text:p text:style-name="P7"/>
      <text:p text:style-name="P6">1. Pendahuluan</text:p>
      <text:p text:style-name="P24"><text:tab/>Kalangan remaja pada masa kini, yang populer dengan sebutan <text:span text:style-name="T15">Gen Z</text:span>, adalah generasi yang dalam keseharian tampaknya hampir tidak tersentuh oleh media massa <text:span text:style-name="T2">mainstream</text:span>, karena mereka jarang atau bahkan tidak pernah terlihat membaca surat-kabar dan media cetak lainnya, jarang sekali menonton siaran televisi, apalagi mendengarkan siaran radio, selain paket siaran hiburan (<text:span text:style-name="T2">entertainment</text:span>). Berbeda sekali dengan generasi-generasi sebelumnya, sebelum ada berbagai <text:span text:style-name="T2">platform</text:span> media sosial yang bisa di-akses dengan menggunakan gawai. Walau pun tampaknya tidak tersentuh oleh media konvensional <text:span text:style-name="T2">mainstream</text:span>, melalui media sosial yang di-akses dengan gawai mereka, <text:span text:style-name="T15">Gen Z</text:span> tetap terpapar oleh versi <text:span text:style-name="T2">on-line</text:span> dari semua media tersebut, dengan intensitas yang sangat minimalis dengan menyimak potongan-potongan berita yang sudah di-edit dan disesuaikan format-nya, agar menarik perhatian. Tentu saja kualitas potongan-potongan berita ini juga sangat rendah dibandingkan dengan yang aslinya. </text:p>
      <text:p text:style-name="P24"><text:tab/>Dampak media (massa) terhadap perubahan sosial di masyarakat sudah banyak diteliti oleh pakar sosiologi dan ilmu komunikasi sejak kemunculan media cetak suratkabar pada abad ke 18 sampai ke berkembangnya siaran televisi sebagai media elektronik mulai pertengahan abad ke 20. Berkembangnya media sosial sebagai media baru sejalan dengan berkembangnya Internet menjelang akhir abad ke 20. Pengkajian mengenai dampak media sosial terhadap perubahan soaial, khususnya di kalangan remaja dan generasi muda, masih terus dilakukan oleh berbagai kalangan ilmuwan dan lembaga-lembaga penelitian [referensi <text:span text:style-name="T15">4(a)</text:span>-<text:span text:style-name="T15">4(i)</text:span>]. Makalah ini mencoba menelaah secara singkat bagaimana pengaruh perkembangan media sosial tersebut terhadap perubahan sosial di kalangan remaja, yang selanjutnya akan disebut sebagai <text:span text:style-name="T15">Gen Z</text:span>.</text:p>
      <text:p text:style-name="P24"><text:soft-page-break/><text:span text:style-name="T17"><text:tab/>Kerangka teoretis yang digunakan dalam analisis, selain </text:span><text:span text:style-name="T20">teori</text:span><text:span text:style-name="T17"> </text:span><text:span text:style-name="T20">difusi inova</text:span><text:span text:style-name="T17">si dan t</text:span><text:span text:style-name="T20">eori media baru</text:span><text:span text:style-name="T17"> dari </text:span><text:span text:style-name="T21">Rogers</text:span><text:span text:style-name="T17"> (referensi [</text:span><text:span text:style-name="T21">2</text:span><text:span text:style-name="T17">] dan [</text:span><text:span text:style-name="T21">3</text:span><text:span text:style-name="T17">]), juga </text:span><text:span text:style-name="T20">teori medan</text:span><text:span text:style-name="T17"> (</text:span><text:span text:style-name="T20">field theory</text:span><text:span text:style-name="T17">) dari </text:span><text:span text:style-name="T21">Pierre F. Bourdieu</text:span><text:span text:style-name="T17"> [</text:span><text:span text:style-name="T21">1930-2002</text:span><text:span text:style-name="T17">] dan teori masyarakat jejaring (</text:span><text:span text:style-name="T20">network society theory</text:span><text:span text:style-name="T17">) dari </text:span><text:span text:style-name="T21">Manuel Castells</text:span><text:span text:style-name="T17"> [</text:span><text:span text:style-name="T21">1942-........</text:span><text:span text:style-name="T17">].</text:span></text:p>
      <text:p text:style-name="P10"/>
      <text:list xml:id="list897225200675034597" text:style-name="L5">
        <text:list-header>
          <text:p text:style-name="P12"><text:span text:style-name="T9">2. Analisis dan Pembahasan</text:span></text:p>
        </text:list-header>
      </text:list>
      <text:p text:style-name="P10"><text:tab/>Sejak kritikus sastra dan ilmuwan komunikasi kelahiran Kanada <text:span text:style-name="T15">Marshall McLuha</text:span>n [<text:span text:style-name="T15">1911-1980</text:span>] memperkenalkan istilah “<text:span text:style-name="T2">the global village</text:span>” (kampung dunia) dalam bukunya “<text:span text:style-name="T2">Understanding Media: The Extensions of Man</text:span>” [<text:span text:style-name="T15">1964</text:span>], dampak media massa – waktu itu baru siaran radio dan televisi – terhadap perubahan sosial yang men-dunia, atau globalisasi, semakin menarik perhatian para peneliti ilmu-ilmu sosial. Di antaranya sosiolog dan pakar ilmu komunikasi terkemuka Amerika Serikat <text:span text:style-name="T15">Everett M. Rogers</text:span> [<text:span text:style-name="T15">1931-2004</text:span>] yang mengembangkan <text:span text:style-name="T2">teori difusi inovasi</text:span> [<text:span text:style-name="T15">3</text:span>] yang menjelaskan bagaimana perkembangan teknologi di-adopsi dan diterapkan dalam membangun suatu bentuk masyarakat baru yang disebutnya sebagai <text:span text:style-name="T2">masyarakat informasi</text:span>, era peradaban ketiga di muka bumi setelah era <text:span text:style-name="T2">masyarakat pertanian</text:span> dan era <text:span text:style-name="T2">masyarakat industri</text:span> [<text:span text:style-name="T15">2</text:span>].</text:p>
      <text:p text:style-name="P10"><text:tab/>Ketika <text:span text:style-name="T15">Rogers</text:span> menulis tentang <text:span text:style-name="T2">masyarakat informasi</text:span> pada tahun <text:span text:style-name="T15">1986</text:span>, baru berkembang terbatas di kalangan dunia akademik, suatu media baru, yaitu Internet, yang menurutnya akan berdampak sangat signifikan terhadap berbagai perubahan sosial dalam skala global, lebih dari perkembangan media massa yang berkembang sebelumnya, yaitu siaran radio dan televisi. Secara teoretis, <text:span text:style-name="T15">Rogers</text:span> menjelaskan bahwa dampak yang signifikan dari berkembangnya media baru ini adalah karena karakteristiknya yang berbeda dari media cetak dan media elektronik sebelumnya, yaitu sifatnya yang <text:span text:style-name="T2">interaktif</text:span>, dimana khalayak (<text:span text:style-name="T2">audience</text:span>) dapat ber-partisipasi aktif sebagai sumber (<text:span text:style-name="T2">source</text:span>), tidak hanya sebagai tujuan (<text:span text:style-name="T2">destination</text:span>) dari penyebaran informasi. <text:span text:style-name="T2">Teori media baru</text:span> dari <text:span text:style-name="T15">Rogers</text:span> inilah yang kemudian menelurkan istilah baru, yaitu <text:span text:style-name="T2">media sosial</text:span>, untuk berbagai platform berbasis Internet yang berkembang pada saat ini, seperti <text:span text:style-name="T2">Facebook,</text:span> <text:span text:style-name="T2">TikTok</text:span>, <text:span text:style-name="T2">Twitter</text:span> (sekarang <text:span text:style-name="T15">X</text:span>), <text:span text:style-name="T2">YouTube</text:span>, <text:span text:style-name="T2">WhatsApp</text:span>, dan lain sebagainya, termasuk media cetak dan media elektronik yang dapat di-akses secara daring (<text:span text:style-name="T2">on-line</text:span>) . Jadi dalam ilmu komunikasi yang berkembang saat ini, media massa mengenal media cetak seperti surat-kabar dan majalah dalam versi <text:span text:style-name="T2">hard-copy </text:span>yang sudah hampir punah, media elektronik seperti siaran radio dan televisi, dan media sosial dalam berbagai <text:span text:style-name="T2">platform</text:span> aplikasi digital. Media cetak dan media elektronik, yang biasa juga disebut sebagai media <text:span text:style-name="T2">mainstream</text:span> yang konvensional, tersedia juga secara daring di media sosial. </text:p>
      <text:p text:style-name="P10"><text:tab/>Dampak terbesar dari kehadiran media massa, baik media konvensional mau pun media baru, adalah pengaruhnya kepada globalisasi. Hal ini dianalisis oleh <text:span text:style-name="T15">Bourdieu </text:span>dan <text:span text:style-name="T15">Castells</text:span> dengan masing-masing teorinya, yaitu <text:span text:style-name="T2">teori medan</text:span> dan <text:span text:style-name="T2">teori masyarakat jejaring</text:span>. Kedua teori ini saling melengkapi dalam menjelaskan secara komprehensif bagaimana media sosial (dan media massa konvensional sebelumnya) memberikan dampak sosial-bidaya pada berbagai perubahan sosial yang bersifat global. <text:span text:style-name="T2">Teori medan</text:span> menjelaskan bagaimana dinamika kekuasaan dan peranan modal di dalam medan global dari media massa, khususnya media sosial, sedangkan <text:span text:style-name="T2">teori masyarakat jejaring</text:span> memberikan perspektif yang lebih luas bagaimana media sosial mempercepat terjadinya globalisasi dan perubahan struktur masyarakat dunia.</text:p>
      <text:p text:style-name="P10"><text:soft-page-break/><text:tab/><text:span text:style-name="T15">Gen Z</text:span> adalah elemen masyarakat yang paling terdampak oleh globalisasi, karena pada sebagian besar negara-negara di dunia saat ini, populasinya merupakan mayoritas, dan juga merupakan generasi yang paling intens bersentuhan dengan media sosial dibandingkan dengan generasi-generasi sebelumnya, walau pun <text:span text:style-name="T15">Gen Z</text:span> masih bersentuhan dengan media konvensional yang masih bisa di-akses secara daring melalui media-sosial, tapi sudah sangat terbatas. </text:p>
      <text:p text:style-name="P10"><text:tab/>Media sosial sangat mempengaruhi perubahan sosial di kalangan <text:span text:style-name="T15">Gen Z</text:span> karena media sosial yang tersedia dalam gawai mereka, langsung menyentuh perubahan perilaku mereka, partsipasi dalam masyarakat, bahkan keyakinan dan sistem kepercayaan mereka. Media sosial menjadi landasan inter-konektivitas, ekspresi diri, aktivisme dan proses pembelajaran bagi <text:span text:style-name="T15">Gen Z</text:span>, yang seringkali berperan penting untuk membangun tatanan nilai dan norma interaksi sosial bagi generasi ini. <text:s text:c="2"/></text:p>
      <text:p text:style-name="P10"><text:tab/>Bagi <text:span text:style-name="T15">Gen Z</text:span>, media sosial menjadi sarana untuk mendapatkan informasi dan sumber pembelajaran yang bermanfaat untuk pendidikan mereka, sebagai alternatif dari sumber pembelajaran formal yang mereka peroleh di sekolah. Media sosial memperluas wawasan sehingga <text:span text:style-name="T15">Gen Z </text:span>memiliki perspektif global, selain perspektif lokal dan regional. <text:span text:style-name="T2">Platform</text:span> media sosial seperti <text:span text:style-name="T2">YouTube</text:span> dan <text:span text:style-name="T2">TikTok</text:span> menjadi sumber pembelajaran dan tutorial bagi siswa sekolah dan mahasiswa perguruan tinggi dari <text:span text:style-name="T15">Gen Z</text:span>.</text:p>
      <text:p text:style-name="P10"><text:tab/>Dalam membangun berbagai hubungan dan interaksi sosial seperti persahabatan, pertemanan dan komunitas, <text:span text:style-name="T15">Gen Z</text:span> menggunakan media sosial untuk bersama-sama mendengarkan dan menyimak konten yang dibuat oleh para presenter, motivator dan <text:span text:style-name="T2">influencer</text:span> kesayangan mereka. Termasuk juga untuk bersama-sama bermain dalam <text:span text:style-name="T2">game on-line</text:span>, yang jika tak terkendali akan menjurus ke perjudian <text:span text:style-name="T2">on-line</text:span> sebagaimana terbukti akhir-akhir ini. </text:p>
      <text:p text:style-name="P10"><text:tab/>Pada umumnya <text:span text:style-name="T15">Gen Z </text:span>tidak terlalu peduli dengan politik. Tapi dengan media sosial yang mengemas per-politik-an menjadi lebih menarik bagi <text:s/><text:span text:style-name="T15">Gen Z</text:span>, ternyata dapat juga mengundang ke-ikut-serta-an <text:s/><text:span text:style-name="T15">Gen Z</text:span> dalam berbagai kegiatan politik, seperti kampanye, kepartaian, dan PEMILU, khususnya Pilpres. Menurut informasi terakhir, ke-ikut-serta-an <text:span text:style-name="T15">Gen Z</text:span> dalam Pilkada serentak 2024 yang baru lalu, sangat kurang dibandingkan dengan ke-ikut-serta-an mereka dalam Pilpres. Belum ada penjelasan mengapa terjadi fenomena ini. </text:p>
      <text:p text:style-name="P10"><text:tab/>Media sosial juga berperan sebagai sarana pendidikan politik dan demokrasi bagi <text:span text:style-name="T15">Gen Z</text:span>. Melalui media sosial, <text:span text:style-name="T15">Gen Z <text:s/></text:span>dapat ber-interaksi langsung dengan para tokoh politisi yang kemudian me-mobilisasi mereka dalam berbagai <text:span text:style-name="T2">event</text:span> politik. Dengan media sosial juga <text:span text:style-name="T15">Gen Z</text:span> dapat membangun semangat kebangsaan yang terjalin dalam nilai-nilai kemanusiaan. Dalam hal ini media sosial juga membentuk indentitas diri dari <text:span text:style-name="T15">Gen Z</text:span> yang ditunjukkan dalam berbagai ekspresi diri. Bagi <text:span text:style-name="T15">Gen Z</text:span>, media sosial adalah katalis untuk membangkitkan idealisme dan aktivisme yang mendorong munculnya berbagai gerakan sosial untuk memperjuangkan sesuatu. Gerakan-gerakan seperti “<text:span text:style-name="T2">212</text:span>' dan “<text:span text:style-name="T2">Free Palestine</text:span>” di Indonesia, juga “<text:span text:style-name="T2">MeToo</text:span>” dan “<text:span text:style-name="T2">Black Lives Matter</text:span>” di Amerika Serika, sepenuhnya mempengaruhi <text:span text:style-name="T15">Gen </text:span>Z dan bergaung ke seluruh dunia, melalui berbagai <text:span text:style-name="T2">platform</text:span> media sosial. </text:p>
      <text:p text:style-name="P10"><text:tab/>Media sosial bagi <text:span text:style-name="T15">Gen Z</text:span> juga mempercepat penyebaran berbagai <text:span text:style-name="T2">trend</text:span> budaya, termasuk musik, seni tari, f<text:span text:style-name="T2">ashion</text:span>, dan gagasan-gagasan kebudayaan, dari satu negara atau daerah, ke seluruh dunia. Dalam masalah budaya, <text:span text:style-name="T15">Gen Z</text:span> tidak lagi mengenal batas-batas negara, karena media sosial memecahkan berbagai <text:soft-page-break/>kendala yang menjadi pembatas seperti kendala perbedaan bahasa. Contoh yang paling nyata adalah budaya populer dari Korea Selatan yang disebut <text:span text:style-name="T2">K-Pop</text:span>, yang sudah menjadi komoditi ekspor utama bagi Korea Selatan, yang volume-nya mengalahkan nilai komoditas teknologinya dalam bidang otomotif dan elektronik. <text:span text:style-name="T2">Meme</text:span>, konten yang <text:span text:style-name="T2">viral</text:span>, berbagai artis dan <text:span text:style-name="T2">influencer</text:span> global, menjadi <text:span text:style-name="T2">icon-icon</text:span> yang digemari oleh <text:span text:style-name="T15">Gen Z</text:span> lintas wilayah dan negara di dunia. </text:p>
      <text:p text:style-name="P10"><text:tab/>Selain pengaruh positif terhadap <text:span text:style-name="T15">Gen Z</text:span>, media sosial juga bisa memberi pengaruh negatif. Misalnya terjadi berbagai mis-informasi dan dis-informasi, karena media sosial juga bisa disalah-gunakan untuk menyebarkan berita bohong (<text:span text:style-name="T2">hoax</text:span>), berbagai modus penipuan dan kejahatan <text:span text:style-name="T2">on-line</text:span> seperti perjudian, perdagangan orang, dan lain-lain. Bahaya terbesar bagi <text:span text:style-name="T15">Gen Z</text:span> adalah bahaya kecanduan, mengingat usia <text:span text:style-name="T15">Gen Z</text:span> yang masih remaja, sehingga belum matang secara kejiwaan. Kecanduan pada pemakaian gawai untuk ber-media-sosial, mengakibatkan cukup signifikan banyaknya anak-anak <text:span text:style-name="T15">Gen Z</text:span> yang menjadi individu-individu yang anti-sosial, yang cukup sulit untuk ditangani secara psikologis. Pengaruh negatif lainnya tidak hanya berdampak pada <text:span text:style-name="T15">Gen Z</text:span> saja, tapi juga pada masyarakat pada umumnya, yaitu apa yang dikenal sebagai “<text:span text:style-name="T2">echo chamber effect</text:span>”. Media sosial bisa di-salah-guna-kan oleh berbagai konspirasi untuk menanam algorthma sedemikian rupa sehingga para pengguna media sosial hanya akan cenderung untuk berpandangan sepihak saja, tidak pernah melihat pandangan pihak lain. Akibatnya terjadi <text:span text:style-name="T2">bias</text:span> pandangan, sulit terjadi keseimbangan opini karena tidak mendengar dari dua perspektif yang berbeda. Masyarakat akan ter-polarisasi dengan tajam, seperti yang kita saksikan dalam Pilpres 2014 dan 2019 yang lalu, dan Pilpres <text:span text:style-name="T2">Donald Trump vs Hillary Clinton</text:span> di Amerika Serikat pada tahun 2016. </text:p>
      <text:p text:style-name="P10"/>
      <text:p text:style-name="P11">3, Penutup</text:p>
      <text:list xml:id="list7031772109559968503" text:style-name="L6">
        <text:list-item>
          <text:p text:style-name="P5"><text:span text:style-name="T2">Kesimpulan</text:span>. Dampak media sosial sangat berpengaruh pada perubahan sosial yang dialami oleh <text:span text:style-name="T15">Gen Z</text:span> karena media sosial tersebut tersedia dengan mudah di-akses melalui gawai yang digunakan oleh hampir setiap orang. Fenomena ini dapat dijelaskan dengan <text:span text:style-name="T2">teori diffusi inovasi </text:span>dan <text:span text:style-name="T2">teori media baru</text:span> dari <text:span text:style-name="T15">Rogers</text:span>. Media sosial berdampak pada perubahan sosial secara merata di seluruh dunia, termasuk kepada <text:span text:style-name="T15">Gen Z</text:span>, akibat dari efek globalisasi sebagaimana diterangkan oleh <text:s/><text:span text:style-name="T15">Bourdieu </text:span>dan <text:span text:style-name="T15">Castells</text:span> dengan masing-masing teorinya, yaitu <text:span text:style-name="T2">teori medan</text:span> dan <text:span text:style-name="T2">teori masyarakat jejaring</text:span>. Mrdia sosial bisa berdampak positif mau pun negatif terhadap kehidupan sosial <text:s/><text:span text:style-name="T15">Gen Z</text:span>.</text:p>
        </text:list-item>
        <text:list-item>
          <text:p text:style-name="P5"><text:span text:style-name="T2">Saran</text:span>. Untuk me-minimalisir dampak negatif dari penggunaan media sosial di kalangan <text:s/><text:span text:style-name="T15">Gen Z</text:span>, perlu dipikirkan berbagai upaya rekayasa sosial dengan menggunakan media sosial juga. Salah satu upaya yang bisa diterapkan adalah dengan meng-intensif-kan penggunaan sistem kecerdasan buatan (<text:span text:style-name="T2">Artificial Intelligence, </text:span><text:span text:style-name="T15">AI</text:span>) dalam pengendalian penggunaan media sosial di kalangan <text:s/><text:span text:style-name="T15">Gen Z</text:span>, misalnya dengan membangun sistem <text:span text:style-name="T15">AI</text:span> untuk mendampingi <text:s/><text:span text:style-name="T15">Gen Z</text:span> sebagai asisten digital, mentor atau tutor pribadi dalam menjelajahi berbagai <text:span text:style-name="T2">platform</text:span> media sosial menggunakan gawainya. Sistem <text:span text:style-name="T15">AI</text:span> pendamping ini berada dalam satu jejaring dengan jejaring guru di sekolah dan orangtua, sehingga dapat dilakukan pengawasan dan pengendalian secara terus-menerus pada setiap individu <text:s/><text:span text:style-name="T15">Gen Z</text:span>, tentunya tanpa mengorbankan hak-hak <text:span text:style-name="T2">privacy</text:span> pribadinya masing-masing. </text:p>
        </text:list-item>
      </text:list>
      <text:p text:style-name="P18"><text:span text:style-name="T16"/></text:p>
      <text:p text:style-name="P18"><text:soft-page-break/>DAFTAR PUSTAKA</text:p>
      <text:p text:style-name="P23"><text:span text:style-name="T5">[</text:span><text:span text:style-name="T4">1</text:span><text:span text:style-name="T5">] </text:span><text:span text:style-name="T4">Mustain Mashud</text:span><text:span text:style-name="T3">, “</text:span>Sosiologi Komunikasii<text:span text:style-name="T3">”, </text:span><text:span text:style-name="T4">Modul 1 – 9</text:span><text:span text:style-name="T3">, </text:span><text:span text:style-name="T4">SOSI4402</text:span><text:span text:style-name="T3">, Edisi 4, [Mei </text:span><text:span text:style-name="T4">2024</text:span><text:span text:style-name="T3">], Penerbit Universitas Terbuka, Jakarta</text:span></text:p>
      <text:p text:style-name="P21"><text:span text:style-name="T3">[</text:span><text:span text:style-name="T4">2</text:span><text:span text:style-name="T3">] <text:s/></text:span><text:span text:style-name="T4">Everett M. Rogers,</text:span><text:span text:style-name="T3"> [</text:span><text:span text:style-name="T4">1986</text:span><text:span text:style-name="T3">], “</text:span><text:span text:style-name="T10">Communication Technology: The New Media in Society</text:span><text:span text:style-name="T3">”, Free Press, New York, USA</text:span></text:p>
      <text:p text:style-name="P21"><text:span text:style-name="T4">[3] Everett M. Rogers,</text:span><text:span text:style-name="T3"> [</text:span><text:span text:style-name="T4">2003</text:span><text:span text:style-name="T3">], “</text:span>Diffusions of Innovations<text:span text:style-name="T3">”, 5</text:span><text:span text:style-name="T14">th</text:span><text:span text:style-name="T3"> Edition, Free Press, New York, USA, epub version.</text:span></text:p>
      <text:p text:style-name="P2"><text:span text:style-name="T18">[</text:span><text:span text:style-name="T19">4</text:span><text:span text:style-name="T18">] </text:span><text:span text:style-name="T19">ChatGPT</text:span><text:span text:style-name="T18">, Aplikasi Chatting berbasis AI, dalam Sistem Operasi Android, </text:span><text:a xlink:type="simple" xlink:href="https://OpenAI.com/" text:style-name="Internet_20_link" text:visited-style-name="Visited_20_Internet_20_Link"><text:span text:style-name="T18">https://OpenAI.com</text:span></text:a><text:span text:style-name="T18"> , </text:span><text:a xlink:type="simple" xlink:href="https://ChatGPT.com/" text:style-name="Internet_20_link" text:visited-style-name="Visited_20_Internet_20_Link"><text:span text:style-name="T18">https://ChatGPT.com</text:span></text:a><text:span text:style-name="T18"> yang merekomendasikan referensi untuk topik ini:</text:span></text:p>
      <text:p text:style-name="P22"/>
      <text:list xml:id="list7246625506851098377" text:style-name="L3">
        <text:list-item>
          <text:p text:style-name="P20"><text:span text:style-name="T15">Danah Boyd</text:span>, [<text:span text:style-name="T15">2014</text:span>], "<text:span text:style-name="T2">It's Complicated: The Social Lives of Networked Teens</text:span>"</text:p>
        </text:list-item>
        <text:list-item>
          <text:p text:style-name="P20"><text:span text:style-name="T15">Emerson T. Brooking </text:span><text:span text:style-name="T16">and</text:span><text:span text:style-name="T15"> P. W. Singer</text:span>, [<text:span text:style-name="T15">2018</text:span>], "T<text:span text:style-name="T2">heDigital War: How Social Media is Changing the Conflict in the 21st Century</text:span>" </text:p>
        </text:list-item>
        <text:list-item>
          <text:p text:style-name="P20"><text:span text:style-name="T15">Siva Vaidhyanathan</text:span>, [<text:span text:style-name="T15">2018</text:span>], "<text:span text:style-name="T2">Antisocial Media: How Facebook Disconnects Us and Undermines Democracy</text:span>"</text:p>
        </text:list-item>
        <text:list-item>
          <text:p text:style-name="P20"><text:span text:style-name="T15">José van Dijck</text:span>, [<text:span text:style-name="T15">2013</text:span>], “<text:span text:style-name="T2">The Culture of Connectivity: A Critical History of Social Media</text:span>" </text:p>
        </text:list-item>
        <text:list-item>
          <text:p text:style-name="P20"><text:span text:style-name="T15">Thomas Johansson </text:span><text:span text:style-name="T16">and</text:span><text:span text:style-name="T15"> Marcus Herz</text:span>, [<text:span text:style-name="T15">2021</text:span>], "<text:span text:style-name="T2">Youth and Social Media: Power, Practices, and Possibilities</text:span>" </text:p>
        </text:list-item>
        <text:list-item>
          <text:p text:style-name="P20">"<text:span text:style-name="T2">The Influence of Social Media on Teenagers: The Role of Peer Pressure, FOMO, and Self-Esteem</text:span>", published in <text:span text:style-name="T2">Journal of Adolescence</text:span> (various articles focus on these themes).</text:p>
        </text:list-item>
        <text:list-item>
          <text:p text:style-name="P20"><text:span text:style-name="T15">Hahrie Han </text:span><text:span text:style-name="T16">and</text:span><text:span text:style-name="T15"> Kenneth T. Andrews</text:span>, [<text:span text:style-name="T15">2016</text:span>], "<text:span text:style-name="T2">Social Media and Youth Activism: Emerging Trends and Future Research Directions</text:span>", published in <text:span text:style-name="T2">Current Sociology Review</text:span> </text:p>
        </text:list-item>
        <text:list-item>
          <text:p text:style-name="P20"><text:span text:style-name="T15">Jean Twenge</text:span>, [<text:span text:style-name="T15">2020</text:span>], "<text:span text:style-name="T2">Impact of Social Media on Adolescent Mental Health: Evidence, Challenges, and Opportunities</text:span>", published in <text:span text:style-name="T2">Nature Human Behaviour</text:span> </text:p>
        </text:list-item>
        <text:list-item>
          <text:p text:style-name="P20">"<text:span text:style-name="T2">Digital Natives: How Social Media Shapes Young People’s Political Participation</text:span>", published in <text:span text:style-name="T2">Journal of Youth Studies</text:span>.</text:p>
        </text:list-item>
        <text:list-item>
          <text:p text:style-name="P20">"<text:span text:style-name="T2">Teens, Social Media &amp; Technology</text:span>", [<text:span text:style-name="T15">2022</text:span>], <text:span text:style-name="T2">Reports</text:span>, Pew Research Center</text:p>
        </text:list-item>
        <text:list-item>
          <text:p text:style-name="P20">"<text:span text:style-name="T2">Children in a Digital World</text:span>" [<text:span text:style-name="T15">2017</text:span>], UNICEF Report.</text:p>
        </text:list-item>
      </text:list>
      <text:p text:style-name="P19"/>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Lohit Devanagari1" svg:font-family="'Lohit Devanagari'"/>
    <style:font-face style:name="Nunito Sans" svg:font-family="'Nunito Sans', sans-serif"/>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Heading_20_5" style:display-name="Heading 5" style:family="paragraph" style:parent-style-name="Heading" style:next-style-name="Text_20_body" style:default-outline-level="5" style:list-style-name="" style:class="text">
      <style:text-properties style:font-name="Times New Roman" fo:font-size="10pt" fo:font-weight="bold" style:font-name-asian="Arial Unicode MS" style:font-size-asian="10pt" style:font-weight-asian="bold" style:font-name-complex="Arial Unicode MS" style:font-size-complex="10pt" style:font-weight-complex="bold"/>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4-12-01T23:13:55</dc:date>
    <meta:editing-duration>P10DT14H18M10S</meta:editing-duration>
    <meta:editing-cycles>465</meta:editing-cycles>
    <dc:creator>Rhiza Sadjad</dc:creator>
    <meta:document-statistic meta:table-count="0" meta:image-count="0" meta:object-count="0" meta:page-count="5" meta:paragraph-count="49" meta:word-count="1991" meta:character-count="14633"/>
  </office:meta>
</office:document-meta>
</file>