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Inter" svg:font-family="Inter, Arial, sans-serif"/>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text-align="justify" style:justify-single-word="false"/>
      <style:text-properties fo:color="#000000"/>
    </style:style>
    <style:style style:name="P6"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7" style:family="paragraph" style:parent-style-name="Text_20_body">
      <style:paragraph-properties fo:margin-top="0in" fo:margin-bottom="0.1in" fo:line-height="100%" fo:text-align="justify" style:justify-single-word="false"/>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8" style:family="paragraph" style:parent-style-name="Text_20_body">
      <style:paragraph-properties fo:margin-left="0in" fo:margin-right="0in" fo:margin-top="0in" fo:margin-bottom="0.1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9" style:family="paragraph" style:parent-style-name="Text_20_body">
      <style:paragraph-properties fo:margin-left="0in" fo:margin-right="0in" fo:margin-top="0in" fo:margin-bottom="0.1in" fo:line-height="100%" fo:text-align="justify" style:justify-single-word="false" fo:orphans="2" fo:widows="2" fo:text-indent="0in" style:auto-text-indent="false"/>
    </style:style>
    <style:style style:name="P10"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1"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3"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4" style:family="paragraph" style:parent-style-name="Standard">
      <style:paragraph-properties fo:margin-top="0in" fo:margin-bottom="0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paragraph-properties fo:margin-left="0.2091in" fo:margin-right="0in" fo:line-height="100%" fo:text-align="justify" style:justify-single-word="false" fo:text-indent="-0.2181in" style:auto-text-indent="false"/>
      <style:text-properties style:font-name="Times New Roman" fo:font-size="12pt" style:font-size-asian="12pt" style:font-size-complex="12pt"/>
    </style:style>
    <style:style style:name="P16"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7"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8" style:family="paragraph" style:parent-style-name="Standard">
      <style:paragraph-properties fo:margin-left="0.2091in" fo:margin-right="0in" fo:line-height="100%" fo:text-align="justify" style:justify-single-word="false" fo:text-indent="-0.2181in" style:auto-text-indent="false"/>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bold" style:text-blinking="false" style:font-size-asian="12pt" style:font-style-asian="normal" style:font-weight-asian="bold" style:font-size-complex="12pt" style:font-style-complex="normal" style:font-weight-complex="bold"/>
    </style:style>
    <style:style style:name="T8" style:family="text">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9" style:family="text">
      <style:text-properties fo:font-variant="normal" fo:text-transform="none" fo:color="#000000" style:text-line-through-style="none" style:font-name="Times New Roman" fo:font-size="12pt" fo:letter-spacing="normal" fo:font-style="italic" style:text-underline-style="none" fo:font-weight="normal" style:text-blinking="false" style:font-size-asian="12pt" style:font-style-asian="italic" style:font-weight-asian="normal" style:font-size-complex="12pt" style:font-style-complex="italic" style:font-weight-complex="normal"/>
    </style:style>
    <style:style style:name="T10" style:family="text">
      <style:text-properties fo:font-variant="normal" fo:text-transform="none"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11" style:family="text">
      <style:text-properties fo:font-variant="normal" fo:text-transform="none" fo:color="#535353" style:font-name="Times New Roman" fo:font-size="12pt" fo:letter-spacing="normal" fo:font-style="normal" fo:font-weight="bold" style:font-size-asian="12pt" style:font-style-asian="normal" style:font-size-complex="12pt" style:font-style-complex="normal"/>
    </style:style>
    <style:style style:name="T12" style:family="text">
      <style:text-properties fo:font-variant="normal" fo:text-transform="none" fo:color="#535353" style:font-name="Times New Roman" fo:font-size="12pt" fo:letter-spacing="normal" fo:font-style="normal" fo:font-weight="bold" style:font-size-asian="12pt" style:font-style-asian="normal" style:font-weight-asian="normal" style:font-size-complex="12pt" style:font-style-complex="normal" style:font-weight-complex="normal"/>
    </style:style>
    <style:style style:name="T13" style:family="text">
      <style:text-properties fo:font-variant="normal" fo:text-transform="none" fo:color="#535353"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4" style:family="text">
      <style:text-properties fo:font-variant="normal" fo:text-transform="none" fo:color="#535353"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5" style:family="text">
      <style:text-properties fo:font-weight="bold" style:font-weight-asian="bold" style:font-weight-complex="bold"/>
    </style:style>
    <style:style style:name="T16" style:family="text">
      <style:text-properties fo:color="#000000" fo:font-weight="normal" style:font-weight-asian="normal" style:font-weight-complex="normal"/>
    </style:style>
    <style:style style:name="T17" style:family="text">
      <style:text-properties fo:color="#000000" fo:font-style="normal" fo:font-weight="bold" style:font-style-asian="normal" style:font-weight-asian="bold" style:font-style-complex="normal" style:font-weight-complex="bold"/>
    </style:style>
    <style:style style:name="T18" style:family="text">
      <style:text-properties fo:color="#000000" fo:font-style="normal" style:font-style-asian="normal" style:font-style-complex="normal"/>
    </style:style>
    <style:style style:name="T19" style:family="text">
      <style:text-properties fo:color="#000000" style:font-name="Times New Roman" fo:font-size="12pt" fo:font-style="normal" style:font-size-asian="12pt" style:font-style-asian="normal" style:font-size-complex="12pt" style:font-style-complex="normal"/>
    </style:style>
    <style:style style:name="T20"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21" style:family="text">
      <style:text-properties fo:color="#000000" style:font-name="Times New Roman" fo:font-size="12pt" fo:font-style="italic" style:font-size-asian="12pt" style:font-style-asian="italic" style:font-size-complex="12pt" style:font-style-complex="italic"/>
    </style:style>
    <style:style style:name="T22"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23"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24" style:family="text">
      <style:text-properties fo:color="#000000" style:font-name="Times New Roman" fo:font-size="12pt" fo:font-weight="normal" style:font-size-asian="12pt" style:font-weight-asian="normal" style:font-size-complex="12pt" style:font-weight-complex="normal"/>
    </style:style>
    <style:style style:name="T25" style:family="text">
      <style:text-properties style:font-name="Times New Roman" fo:font-size="12pt" style:font-size-asian="12pt" style:font-size-complex="12pt"/>
    </style:style>
    <style:style style:name="T26"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1</text:p>
      <text:p text:style-name="P2">Rhiza S. Sadjad </text:p>
      <text:p text:style-name="P2">NIM 045276176</text:p>
      <text:p text:style-name="P2"/>
      <text:p text:style-name="P3">Fakultas<text:tab/><text:tab/>: FHISIP/Fakultas Hukum, Ilmu Sosial dan Ilmu Politik</text:p>
      <text:p text:style-name="P5"><text:span text:style-name="T25">Kode/Nama MK<text:tab/>: </text:span><text:bookmark text:name="yui_3_17_2_1_1761320867074_35"/><text:span text:style-name="T10">FSSO4203.7</text:span><text:span text:style-name="T26">/Sosiologi Keluarga 7</text:span></text:p>
      <text:p text:style-name="P3">Tugas<text:tab/><text:tab/><text:tab/>: <text:span text:style-name="T15">1</text:span></text:p>
      <text:p text:style-name="P12"/>
      <text:p text:style-name="P10"><text:span text:style-name="T1">Pertanyaan 1/4</text:span><text:span text:style-name="T2">:</text:span></text:p>
      <text:p text:style-name="P8"><text:bookmark text:name="yui_3_17_2_1_1761320867074_43"/><text:bookmark text:name="yui_3_17_2_1_1761320867074_42"/><text:span text:style-name="Strong_20_Emphasis"><text:span text:style-name="T16">Pada kasus Sukabumi ini, program pemerintah seperti pemeriksaan dan pengobatan cacing di Posyandu sangat tergantung pada peran keluarga. Bagaimana perspektif sosiologi keluarga menjelaskan interaksi antara program pemerintah (obat cacing massal, Posyandu, PHBS) dengan peran keluarga dalam mencegah tragedi serupa? Gunakan satu paradigma sosiologi yang relevan dari materi sesi 1 untuk mendukung argumen Anda.</text:span></text:span></text:p>
      <text:p text:style-name="P13"><text:span text:style-name="T1">Jawaban 1/4</text:span><text:span text:style-name="T2">:</text:span></text:p>
      <text:p text:style-name="P6"><text:tab/>Sebenarnya kasus Sukabumi ini lebih sesuai dibahas dalam Sosiologi Kesehatan (<text:span text:style-name="T2">Sociology of Health</text:span>), terutama kaitannya dengan berbagai kebijakan dan program pemerintah dalam bidang kesehatan masyarakat atau <text:span text:style-name="T2">public health</text:span>. Tetapi karena dalam hal ini perhatian difokuskan pada peran keluarga, maka perspektif sosiologi yang digunakan adalah perspektif sosiologi tentang keluarga. Dari (<text:span text:style-name="T15">Ref.</text:span> [<text:span text:style-name="T15">1</text:span>], <text:span text:style-name="T2">hal. 1.13 – 1.34</text:span>) ada 3 (tiga) paradigma sosiologi – menurut sosiologist Amerika <text:span text:style-name="T15">George Ritzer</text:span> [<text:span text:style-name="T15">1940 - ........</text:span>] – yang dapat digunakan <text:s/>dalam Sosiologi Keluarga <text:s/>yaitu: <text:span text:style-name="T2">paradigma fakta sosial </text:span>(<text:span text:style-name="T2">Durkheimian</text:span>)<text:span text:style-name="T2">,</text:span> <text:span text:style-name="T2">paradigma definisi sosial</text:span> (<text:span text:style-name="T2">Weberian)</text:span> dan <text:span text:style-name="T2">paradigma perilaku sosial </text:span>(<text:span text:style-name="T2">Behaviorian</text:span>) (<text:span text:style-name="T15">Ref.</text:span> [<text:span text:style-name="T15">2</text:span>]). Dari ketiga paradigma tersebut, paradigma fakta sosial (<text:span text:style-name="T2">Durkheimian</text:span>) adalah yang paling sesuai untuk diterapkan pada kasus kematian anak akibat penyakit cacingan di Sukabumi ini dalam perspektif sosiologi keluarga. Terutama jika dikaitkan dengan program pemerintah dalam bidang pelayanan kesehatan masyarakat, maka kasus kematian anak di Sukabumi akibat penyakit cacingan adalah fakta sosial, bukanlah sekedar masalah pribadi, melainkan masalah struktural-fungsionalisme. Artinya ada fungsi-fungsi sosial dalam struktur masyarakat yang tidak berjalan sebagaimana mestinya (<text:span text:style-name="T2">dysfunctional</text:span>). Dalam perspektif sosiologi keluarga, peran keluarga - sebagai satu unit terkecil dari sistem sosial yang lebih besar - yang tidak berfungsi dengan baik dalam kasus ini adalah fungsi perlindungan. Keluarga telah gagal melindungi almarhum anak mereka dari serangan penyakit cacingan. Jika ditelusuri lebih lanjut, boleh jadi kegagalan ini diakibatkan oleh ketidak-mampuan keluarga korban dalam memperoleh makanan yang bergizi, atau bahkan karena mereka tinggal di lingkungan yang tidak sehat secara keseluruhannya, serta tidak tersedianya akses pelayanan kesehatan untuk mereka. Lebih lanjut lagi, ketidak-mampuan akses ini disebabkan oleh kemiskinan, dan akar dari masalah kemiskinan (struktural) adalah ke-tidak-adil-an. Hal ini akan dibahas lebih lanjut dalam perspektif konflik pada pertanyaan 2/4 selanjutnya. </text:p>
      <text:p text:style-name="P6"><text:soft-page-break/><text:tab/>Jadi, paradigma fakta sosial adalah yang paling sesuai digunakan dalam kasus ini, karena kematian anak akibat penyakit cacingan adalah suatu fakta sosial akibat keluarga sebagai satu unit terkecil dalam struktur sosial yang lebih besar telah gagal berperan dalam fungsi perlindungan. Kasus ini bukanlah kasus yang berdiri sendiri, melainkan kasus yang terjadi dalam lingkungan sosial yang lebih besar sebagai suatu sistem yang telah gagal menyediakan pelayanan kesehatan yang dibutuhkan oleh keluarga tersebut, yang karena status sosial-nya sebagai keluarga miskin, tidak memperoleh akses yang memadai pada pelayanan kesehatan, sehingga terjadi kegagalan institusional untuk mencegah terjadinya tragedi tersebut. </text:p>
      <text:p text:style-name="P11"><text:span text:style-name="T1">Pertanyaan 2/4</text:span><text:span text:style-name="T2">:</text:span></text:p>
      <text:p text:style-name="P7"><text:bookmark text:name="yui_3_17_2_1_1761320867074_431"/><text:bookmark text:name="yui_3_17_2_1_1761320867074_44"/><text:span text:style-name="Strong_20_Emphasis"><text:span text:style-name="T16">Apa yang sebetulnya disoroti oleh kasus ini jika dilihat dari perspektif konflik, khususnya mengenai distribusi sumber daya dan akses kesehatan?</text:span></text:span></text:p>
      <text:p text:style-name="P14"><text:span text:style-name="T1">Jawaban 2/4</text:span><text:span text:style-name="T2">:</text:span></text:p>
      <text:p text:style-name="P17"><text:tab/>Kasus ini mengenai kematian seorang anak dari keluarga miskin akibat penyakit cacingan yang umumnya terkait erat dengan pola hidup di lingkungan yang tidak sehat dan merupakan kasus kekurangan gizi dan nutrisi yang sangat parah. Dalam hal ini ada 2 (dua) sumber daya yang tidak mampu di-akses oleh keluarga ini, yaitu lingkungan hidup yang sehat dan makanan yang bergizi untuk anak. Menurut pendekatan teori konflik, ada 3 (tiga) sumber daya yang secara kompetitif diperebutkan oleh kelompok antar-kelas masyarakat manusia, yaitu: status sosial, kekuasaan dan kekayaan. Jadi bisa dipahami (<text:span text:style-name="T15">Ref</text:span>. {<text:span text:style-name="T15">3</text:span>}) bahwa <text:s/>keluarga miskin ini tergolong pada kelompok masyarakat yang tidak mampu bersaing dengan kelompok lain dalam memperebutkan ketiga sumber daya tersebut, khususnya sumber daya berupa status sosial dan kekayaan. Sedangkan sumber daya kekuasaan yang tidak berada dalam genggaman mereka, tidak juga berada dalam posisi membela apalagi mendukung kehidupan mereka. Karena itu kehidupan keluarga miskin ini sebenarnya me-refleksi-kan struktur kelas dalam masyarakat yang tidak adil, bukan sekedar permainan “nasib” atau karena pilihan untuk hidup “sederhana”, tapi lebih merupakan gejala yang nampak dari masalah ketidak-adilan sosial yang cukup dalam. Penyakit, kemiskinan, dan berbagai masalah sosial kemasyarakatan lainnya, berakar dari ke-tidak-adil-an yang terstruktur. Struktur sosial yang tidak adil, menyebabkan keluarga ini tidak berdaya untuk bangkit dari keterpurukannya. Mereka tidak punya akses untuk mendapatkan pelayanan kesehatan, tempat tinggal yang layak di lingkungan yang bersih dan makanan bergizi dan bernutrisi, sehingga kehidupan mereka berada di bawah garis kemiskinan yang ekstrim, yang sangat tidak layak. </text:p>
      <text:p text:style-name="P17"><text:tab/>Tentu saja kondisi miskin yang dialami oleh keluarga ini, yang sampai menjadikan anak mereka menjadi korban, bukan sesuatu yang mereka rencanakan atau kehendaki. Tapi struktur sosial-ekonomi yang mereka hadaplah yang telah membuat mereka berada dalam kondisi seperti <text:soft-page-break/>itu. Oleh karena itu, negara, dalam hal ini pemerintah, mempunyai tanggung jawab konstitusional untuk memberi jaminan kehidupan yang layak dan sejahtera bagi setiap warga-negaranya, termasuk – dan terutama – anak-anak serta kaum yang lemah (<text:span text:style-name="T2">dhuafa</text:span>) lainnya. </text:p>
      <text:p text:style-name="P10"><text:span text:style-name="T1">Pertanyaan 3/4</text:span><text:span text:style-name="T2">:</text:span></text:p>
      <text:p text:style-name="P9"><text:bookmark text:name="yui_3_17_2_1_1761320867074_432"/><text:bookmark text:name="yui_3_17_2_1_1761320867074_45"/><text:span text:style-name="Strong_20_Emphasis"><text:span text:style-name="T6">Kasus ini sangat menyentuh keluarga di lapisan sosial-ekonomi rentan. Bagaimana stratifikasi sosial memengaruhi akses keluarga terhadap layanan kesehatan?</text:span></text:span></text:p>
      <text:p text:style-name="P13"><text:span text:style-name="T1">Jawaban 3/4</text:span><text:span text:style-name="T2">:</text:span></text:p>
      <text:p text:style-name="P6"><text:tab/>Pendekatan teori konflik dalam kasus kematian anak akibat penyakit cacingan di atas mengarahkan pada persoalan yang lebih dalam, yaitu terjadinya stratifikasi sosial. Stratifikasi sosial adalah perbedaan struktural dalam kedudukan atau status sosial seseorang atau kelompok dalam masyarakat yang berbasis pada antara lain perbedaan keturunan, kelas sosial-ekonomi, pendapatan, tingkat pendidikan, pekerjaan ras dan gender. Secara lebih luas, perbedaan ini bukan hanya terkait perbedaan antara si kaya versus si miskin (ini hanya salah satunya penyebab), tapi bisa juga berupa perbedaan akses kepada sumber daya (status sosial, kekuasaan dan kekayaan), perbedaan pengaruh, dan perbedaan atas siapa yang diuntungkan atau dirugikan dalam persaingan perebutan sumber daya (<text:span text:style-name="T15">Ref.</text:span> [<text:span text:style-name="T15">4</text:span>]).</text:p>
      <text:p text:style-name="P6"><text:tab/>Kasus kematian anak dari keluarga miskin karena penyakit cacingan merupakan akibat langsung dari stratifikasi sosial, yang karena status sosialnya sebagai keluarga miskin, maka keluarga tersebut tidak mungkin mendapatkan asuransi kesehatan seperti BPJS, sehingga ketika sang anak sakit, keluarga ini tidak mampu membawa anaknya ke fasilitas kesehatan. Sebagai keluarga miskin, mereka juga tinggal di tempat tinggal yang mungkin tidak layak untuk disebut rumah, di lingkungan yang tidak sehat. Keluarga miskin ini, karena dalam stratifikasi sosial tergolong kelas paling rendah, maka tidak ada dari anggota keluarga yang mendapatkan sumber pendapatan yang bersifat tetap untuk menjamin kehidupan sehari-harinya. Berbeda dengan keluarga dari kelas yang lebih atas, yang lebih mudah mengatasi berbagai masalah kesehatan, maka bagi keluarga miskin ini, masalah utama yang harus diselesaikan dari hari ke hari adalah masalah “perut”, apa yang akan dimakan hari ni, dan besok. Masalah kesehatan anak adalah prioritas entah ke berapa, yang penting sang anak terisi perutnya hari ini. Baik keluarga dari kelas atas yang ber-pendapatan lebih tinggi, mau pun keluarga dari kelas bawah yang pendapatannya sangat rendah, sama-sama menyayangi anak-anak mereka, dan mendambakan anak-anak mereka sehat dan tumbuh dengan kehidupan yang layak menjadi dewasa dan menjadi orang yang berguna, melanjutkan kehidupan di muka bumi yang sejahtera ke generasi penerus. Tapi apa daya, stratifikasi sosial memisahkan mereka, keluarga kelas atas mendapatkan akses asuransi kesehatan, pelayanan kesehatan terbaik, pasokan air bersih dan sanitasi yang sehat, lingkungan hidup yang baik serta <text:soft-page-break/>berbagai sarana pendidikan untuk anak-anak mereka, sementara keluarga dari kelas di bawah, tidak mendapatkan akses yang setara untuk hidup dakam kelayakan minimal sebagai manusia. </text:p>
      <text:p text:style-name="P11"><text:span text:style-name="T1">Pertanyaan 4/4</text:span><text:span text:style-name="T2">:</text:span></text:p>
      <text:p text:style-name="P7"><text:bookmark text:name="yui_3_17_2_1_1761320867074_433"/><text:bookmark text:name="yui_3_17_2_1_1761320867074_46"/><text:span text:style-name="Strong_20_Emphasis"><text:span text:style-name="T16">Jelaskan juga bagaimana fungsi keluarga sebagai lembaga sosial dapat diperkuat agar mampu melindungi anak-anak dalam keluarga miskin atau marginal.</text:span></text:span></text:p>
      <text:p text:style-name="P14"><text:span text:style-name="T1">Jawaban 4/4</text:span><text:span text:style-name="T2">:</text:span></text:p>
      <text:p text:style-name="P17"><text:tab/><text:span text:style-name="T15">Karl Marx</text:span> dan para pengikut pendekatan konflik men-teori-kan bahwa stratifikasi sosial berbasis perbedaan kelas harus dihapuskan untuk menuju ke kehidupan dunia yang lebih ber-keadilan dengan revolusi sosial, yaitu ketika kaum kelas bawah merebut semua sumber daya dari kaum kelas atas lalu men-distribusi-kannya kembali secara adil dan merata (<text:span text:style-name="T15">Ref</text:span>. [<text:span text:style-name="T15">5</text:span>]). Akar permasalahan dari terjadinya konflik antar kelas adalah karena adanya persaingan dalam perebutan sumber daya. Jadi jika persaingan itu bisa ditiadakan, maka seharusnya tidak perlu ada konflik. Jika tidak ada konflik, maka tidak perlu ada revolusi. Lantas bagaimana caranya menghilangkan persaingan dalam perebutan sumber daya? Kembali ke perspektif sosiologi keluarga. Seandainya setiap keluarga bisa diperkuat – minimal secara finansial – maka setiap keluarga akan mampu melindungi anak-anak mereka dari tragedi seperti yang dialami keluarga di Sukabumi itu. Kalau mengikuti logika Marxian, maka penguatan finansial dari keluarga miskin dan marginal hanya dimungkinkan dengan revolusi sosial yang diikuti dengan re-distribusi kekayaan. Tidak adakah jalan lain?</text:p>
      <text:p text:style-name="P17"><text:tab/>Saya pribadi termasuk yang meyakini bahwa total kekayaan yang dihasilkan oleh seluruh ummat manusia pada saat ini masih jauh lebih dari cukup untuk memenuhi kebutuhan dasar kehidupan manusia yang sejahtera sampai beberapa ratus tahun yang akan datang, dengan tingkat pertambahan penduduk seperti sekarang. Yang dimaksud kebutuhan dasar itu minimal adalah “<text:span text:style-name="T2">sandang-pangan-papan</text:span>”, <text:s/>pakaian, tempat tinggal dan makanan-minuman. Jadi, jika ada satu keluarga miskin yang sangat kekurangan, pasti ada di tempat lain keluarga kaya yang hidup berkelebihan. Tugas negara adalah mengambil kelebihan harta dari si kaya (dengan mekanisme pajak, misalnya), dan memberikannya kepada si miskin untuk memenuhi kebutuhan dasar hidupnya (dengan subsidi atau bantuan langsung tunai). </text:p>
      <text:p text:style-name="P17"><text:tab/>Ada gagasan untuk menghitung apa yang disebut “<text:span text:style-name="T2">minimum life expense</text:span>s” (MLE) per-keluarga atau pengeluaran minimum untuk hidup yang layak untuk suatu keluarga “standar” (misalnya suami-isteri plus dua anak), di setiap wilayah. Jika di suatu wilayah ada keluarga yang pendapatannya di bawah MLE di wilayah itu, maka kekurangannya harus ditanggung oleh pemerintah di wilayah tersebut, diberikan dalam bentuk tunai, atau <text:span text:style-name="T2">in natura</text:span>. MLE hanya menyangkut kebutuhan dasar, yaitu “<text:span text:style-name="T2">sandang-pangan-papan</text:span>”, sedangkan untuk kebutuhan lainnya, <text:soft-page-break/>seperti pendidikan dan kesehatan, dilaksanakan dengan subsidi silang, yang mampu membantu yang tidak mampu secara ber-keadilan. Dalam hal ini, aparat pemerintah harus bertindak pro-aktif, setiap saat memantau kondisi warganya, mulai dari RT, RW, dan seterusnya, sampai Kepala Daerah, bupati, walikota dan gubernur. Tidak boleh ada keluarga yang terlewatkan, apalagi sampai terjadi sebagaimana tragedi kematian anak akibat penyakit cacingan seperti di Sukabumi di atas </text:p>
      <text:p text:style-name="P17"/>
      <text:p text:style-name="P4">REFERENSI</text:p>
      <text:p text:style-name="P16"><text:span text:style-name="T5">[</text:span><text:span text:style-name="T4">1</text:span><text:span text:style-name="T5">] </text:span><text:span text:style-name="T4">R.B. Soemanto</text:span><text:span text:style-name="T3">, “</text:span>Sosiologi Keluarga<text:span text:style-name="T3">”, </text:span><text:span text:style-name="T4">Modul 1 – 9</text:span><text:span text:style-name="T3">, </text:span><text:span text:style-name="T4">SOSI4413,</text:span><text:span text:style-name="T3"> Edisi 2, [Mei </text:span><text:span text:style-name="T4">2025</text:span><text:span text:style-name="T3">], Penerbit Universitas Terbuka, Jakarta</text:span></text:p>
      <text:p text:style-name="P15"><text:span text:style-name="T18">[</text:span><text:span text:style-name="T17">2</text:span><text:span text:style-name="T18">] “</text:span><text:span text:style-name="T2">Paradigma Utama Sosiologi Menurut </text:span><text:span text:style-name="T4">George Ritzer </text:span><text:span text:style-name="T2">yang Perlu Dipahami</text:span><text:span text:style-name="T3">”,</text:span></text:p>
      <text:p text:style-name="P15"><text:span text:style-name="T3"><text:s/></text:span><text:a xlink:type="simple" xlink:href="https://kumparan.com/sejarah-dan-sosial/paradigma-utama-sosiologi-menurut-george-ritzer-yang-perlu-dipahami-218YZgGbSZX" text:style-name="Internet_20_link" text:visited-style-name="Visited_20_Internet_20_Link">https://kumparan.com/sejarah-dan-sosial/paradigma-utama-sosiologi-menurut-george-ritzer-yang-perlu-dipahami-218YZgGbSZX</text:a><text:span text:style-name="T18">, diakses tgl. 25/10/2025, jam 12:35 WIB.</text:span></text:p>
      <text:p text:style-name="P18"><text:span text:style-name="T19">[</text:span><text:span text:style-name="T20">3</text:span><text:span text:style-name="T19">] </text:span><text:bookmark text:name="nameLine"/><text:span text:style-name="T11">Andrea Haekyung Haselbeck (ed.), et.al., </text:span><text:span text:style-name="T13">“</text:span><text:span text:style-name="T14">Understanding the Nexus of Conflict, Disaster, and Infectious Disease in Vulnerable Populations</text:span><text:span text:style-name="T13">”</text:span><text:span text:style-name="T12">, </text:span><text:span text:style-name="T13">h</text:span><text:a xlink:type="simple" xlink:href="https://www.frontiersin.org/research-topics/66026/understanding-the-nexus-of-conflict-disaster-and-infectious-disease-in-vulnerable-populations" text:style-name="Internet_20_link" text:visited-style-name="Visited_20_Internet_20_Link">ttps://www.frontiersin.org/research-topics/66026/understanding-the-nexus-of-conflict-disaster-and-infectious-disease-in-vulnerable-populations</text:a><text:span text:style-name="T19">, di-akses tgl. 25/10/2025, jam 12:52 WIB</text:span></text:p>
      <text:p text:style-name="P18"><text:span text:style-name="T19">[</text:span><text:span text:style-name="T20">4</text:span><text:span text:style-name="T19">] </text:span><text:span text:style-name="T20">Monika Mutiara Sofyan</text:span><text:span text:style-name="T19">, “</text:span><text:span text:style-name="T21">Stratifikasi Sosial dan Ketimpangan Pemicu Kemiskinan</text:span><text:span text:style-name="T19">”, </text:span><text:a xlink:type="simple" xlink:href="https://www.kompasiana.com/monikasofyan2132/676b0d0eed6415132f104a72/stratifikasi-sosial-dan-ketimpangan-pemicu-kemiskinan?lgn_method=google&amp;google_btn=onetap" text:style-name="Internet_20_link" text:visited-style-name="Visited_20_Internet_20_Link">https://www.kompasiana.com/monikasofyan2132/676b0d0eed6415132f104a72/stratifikasi-sosial-dan-ketimpangan-pemicu-kemiskinan?lgn_method=google&amp;google_btn=onetap</text:a><text:span text:style-name="T19">, di-akses tgl. 25/10/2025, jam 15:48 WIB</text:span></text:p>
      <text:p text:style-name="P18"><text:span text:style-name="T23">[</text:span><text:span text:style-name="T20">5]</text:span><text:span text:style-name="T23"> </text:span><text:span text:style-name="T7">Fahri Abdillah,</text:span><text:span text:style-name="T8"> “</text:span><text:span text:style-name="T9">Teori Konflik </text:span><text:span text:style-name="T7">Karl Marx </text:span><text:span text:style-name="T9">dalam Permasalahan Sosial</text:span><text:span text:style-name="T8">”,</text:span></text:p>
      <text:p text:style-name="P18"><text:span text:style-name="T8"><text:s/></text:span><text:a xlink:type="simple" xlink:href="https://www.ruangguru.com/blog/memahami-teori-konflik-karl-marx-dalam-permasalahan-sosial" text:style-name="Internet_20_link" text:visited-style-name="Visited_20_Internet_20_Link">https://www.ruangguru.com/blog/memahami-teori-konflik-karl-marx-dalam-permasalahan-sosial</text:a><text:span text:style-name="T8">, di-akses tgl. 25/10/2025, jam 15:59 WI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Inter" svg:font-family="Inter, Arial, sans-serif"/>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0-25T17:35:32</dc:date>
    <meta:editing-duration>P3DT12H55M22S</meta:editing-duration>
    <meta:editing-cycles>403</meta:editing-cycles>
    <dc:creator>Rhiza Sadjad</dc:creator>
    <meta:document-statistic meta:table-count="0" meta:image-count="0" meta:object-count="0" meta:page-count="5" meta:paragraph-count="35" meta:word-count="1674" meta:character-count="12890"/>
  </office:meta>
</office:document-meta>
</file>