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6" style:family="paragraph" style:parent-style-name="Standard">
      <style:paragraph-properties fo:margin-top="0in" fo:margin-bottom="0.1in"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7" style:family="paragraph" style:parent-style-name="Standard">
      <style:paragraph-properties fo:margin-top="0in" fo:margin-bottom="0.1in" fo:line-height="150%" fo:text-align="justify" style:justify-single-word="false"/>
      <style:text-properties fo:color="#000000" style:font-name="Times New Roman" fo:font-size="12pt" style:font-size-asian="12pt" style:font-size-complex="12pt"/>
    </style:style>
    <style:style style:name="P8" style:family="paragraph" style:parent-style-name="Standard">
      <style:paragraph-properties fo:margin-top="0in" fo:margin-bottom="0.1in" fo:line-height="100%" fo:text-align="justify" style:justify-single-word="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9"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0" style:family="paragraph" style:parent-style-name="Standard">
      <style:paragraph-properties fo:margin-top="0in" fo:margin-bottom="0in"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1"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12" style:family="paragraph" style:parent-style-name="Standard">
      <style:paragraph-properties fo:margin-top="0in" fo:margin-bottom="0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3"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4"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5" style:family="paragraph" style:parent-style-name="Text_20_body">
      <style:paragraph-properties fo:margin-left="0in" fo:margin-right="0in" fo:margin-top="0in" fo:margin-bottom="0.1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6"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7"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style:style>
    <style:style style:name="P18" style:family="paragraph" style:parent-style-name="Standard">
      <style:paragraph-properties fo:margin-left="0.2091in" fo:margin-right="0in" fo:line-height="100%" fo:text-align="start" style:justify-single-word="false" fo:text-indent="-0.2181in" style:auto-text-indent="false"/>
      <style:text-properties fo:color="#000000" style:font-name="Times New Roman"/>
    </style:style>
    <style:style style:name="P19"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normal" style:font-size-asian="12pt" style:font-style-asian="normal" style:font-size-complex="12pt" style:font-style-complex="normal"/>
    </style:style>
    <style:style style:name="P20" style:family="paragraph" style:parent-style-name="Standard">
      <style:paragraph-properties fo:margin-left="0.2091in" fo:margin-right="0in" fo:line-height="100%" fo:text-align="justify" style:justify-single-word="false" fo:text-indent="-0.2181in" style:auto-text-indent="false"/>
      <style:text-properties fo:font-variant="normal" fo:text-transform="none" fo:color="#000000" style:font-name="Times New Roman" fo:font-size="12pt" fo:letter-spacing="normal" fo:font-style="normal" fo:font-weight="normal" style:font-size-asian="12pt" style:font-style-asian="normal" style:font-size-complex="12pt" style:font-style-complex="normal"/>
    </style:style>
    <style:style style:name="P21"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22" style:family="paragraph" style:parent-style-name="Standard" style:list-style-name="L1">
      <style:paragraph-properties fo:margin-top="0in" fo:margin-bottom="0in" fo:line-height="150%" fo:text-align="justify" style:justify-single-word="false"/>
      <style:text-properties fo:color="#000000"/>
    </style:style>
    <style:style style:name="P23" style:family="paragraph" style:parent-style-name="Standard" style:list-style-name="L1">
      <style:paragraph-properties fo:margin-top="0in" fo:margin-bottom="0.1in" fo:line-height="150%" fo:text-align="justify" style:justify-single-word="false"/>
      <style:text-properties fo:color="#000000"/>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font-variant="normal" fo:text-transform="none" fo:font-size="12pt" fo:letter-spacing="normal" fo:font-style="normal" fo:font-weight="normal" style:font-size-asian="12pt" style:font-style-asian="normal" style:font-size-complex="12pt" style:font-style-complex="normal"/>
    </style:style>
    <style:style style:name="T8" style:family="text">
      <style:text-properties fo:font-variant="normal" fo:text-transform="none" fo:font-size="12pt" fo:letter-spacing="normal" fo:font-style="normal" fo:font-weight="normal" style:font-size-asian="12pt" style:font-style-asian="normal" style:font-weight-asian="normal" style:font-size-complex="12pt" style:font-style-complex="normal" style:font-weight-complex="normal"/>
    </style:style>
    <style:style style:name="T9" style:family="text">
      <style:text-properties fo:font-variant="normal" fo:text-transform="none" fo:font-size="12pt" fo:letter-spacing="normal" fo:font-style="normal" fo:font-weight="bold" style:font-size-asian="12pt" style:font-style-asian="normal" style:font-weight-asian="bold" style:font-size-complex="12pt" style:font-style-complex="normal" style:font-weight-complex="bold"/>
    </style:style>
    <style:style style:name="T10" style:family="text">
      <style:text-properties fo:font-variant="normal" fo:text-transform="none" fo:font-size="12pt" fo:letter-spacing="normal" fo:font-style="italic" fo:font-weight="normal" style:font-size-asian="12pt" style:font-style-asian="italic" style:font-weight-asian="normal" style:font-size-complex="12pt" style:font-style-complex="italic" style:font-weight-complex="normal"/>
    </style:style>
    <style:style style:name="T11" style:family="text">
      <style:text-properties fo:font-variant="normal" fo:text-transform="none" fo:font-size="12pt" fo:letter-spacing="normal" fo:font-style="italic" fo:font-weight="normal" style:font-size-asian="12pt" style:font-style-asian="italic" style:font-size-complex="12pt" style:font-style-complex="italic"/>
    </style:style>
    <style:style style:name="T12" style:family="text">
      <style:text-properties fo:font-weight="bold" style:font-weight-asian="bold" style:font-weight-complex="bold"/>
    </style:style>
    <style:style style:name="T13" style:family="text">
      <style:text-properties fo:color="#000000" style:font-name="Times New Roman" fo:font-size="12pt" style:font-size-asian="12pt" style:font-size-complex="12pt"/>
    </style:style>
    <style:style style:name="T14" style:family="text">
      <style:text-properties fo:color="#000000" style:font-name="Times New Roman" fo:font-size="12pt" fo:font-weight="bold" style:font-size-asian="12pt" style:font-weight-asian="bold" style:font-size-complex="12pt" style:font-weight-complex="bold"/>
    </style:style>
    <style:style style:name="T15" style:family="text">
      <style:text-properties fo:color="#000000" style:font-name="Times New Roman" fo:font-size="12pt" fo:font-style="normal" style:font-size-asian="12pt" style:font-style-asian="normal" style:font-size-complex="12pt" style:font-style-complex="normal"/>
    </style:style>
    <style:style style:name="T16"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7" style:family="text">
      <style:text-properties style:font-name="Times New Roman" fo:font-size="12pt" fo:font-style="normal" style:font-size-asian="12pt" style:font-style-asian="normal" style:font-size-complex="12pt" style:font-style-complex="normal"/>
    </style:style>
    <style:style style:name="T18" style:family="text">
      <style:text-properties style:font-name="Times New Roman" fo:font-size="12pt" fo:font-style="normal" fo:font-weight="bold" style:font-size-asian="12pt" style:font-style-asian="normal" style:font-weight-asian="bold" style:font-size-complex="12pt" style:font-style-complex="normal" style:font-weight-complex="bold"/>
    </style:style>
    <style:style style:name="T19" style:family="text">
      <style:text-properties style:font-name="Times New Roman" fo:font-size="12pt" fo:font-style="normal" style:text-underline-style="solid" style:text-underline-width="auto" style:text-underline-color="font-color" style:font-size-asian="12pt" style:font-style-asian="normal" style:font-size-complex="12pt" style:font-style-complex="normal"/>
    </style:style>
    <style:style style:name="T20" style:family="text">
      <style:text-properties style:font-name="Times New Roman" fo:font-size="12pt" fo:font-style="italic" style:text-underline-style="solid" style:text-underline-width="auto" style:text-underline-color="font-color" style:font-size-asian="12pt" style:font-style-asian="italic" style:font-size-complex="12pt" style:font-style-complex="italic"/>
    </style:style>
    <style:style style:name="T21" style:family="text">
      <style:text-properties style:font-name="Times New Roman" fo:font-size="12pt" fo:font-style="italic" style:font-size-asian="12pt" style:font-style-asian="italic" style:font-size-complex="12pt" style:font-style-complex="italic"/>
    </style:style>
    <style:style style:name="T22" style:family="text">
      <style:text-properties fo:font-size="12pt" fo:font-style="normal" style:font-size-asian="12pt" style:font-style-asian="normal" style:font-size-complex="12pt" style:font-style-complex="normal"/>
    </style:style>
    <style:style style:name="T23" style:family="text">
      <style:text-properties fo:font-size="12pt" fo:font-style="normal" fo:font-weight="bold" style:font-size-asian="12pt" style:font-style-asian="normal" style:font-weight-asian="bold" style:font-size-complex="12pt" style:font-style-complex="normal" style:font-weight-complex="bold"/>
    </style:style>
    <text:list-style style:name="L1">
      <text:list-level-style-number text:level="1" style:num-prefix="("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3</text:p>
      <text:p text:style-name="P3">Rhiza S. Sadjad </text:p>
      <text:p text:style-name="P3">NIM 045276176</text:p>
      <text:p text:style-name="P3"/>
      <text:p text:style-name="P4">Fakultas<text:tab/><text:tab/>: FHISIP/Fakultas Hukum, Ilmu Sosial dan Ilmu Politik</text:p>
      <text:p text:style-name="P1"><text:span text:style-name="T13">Kode/Nama MK<text:tab/>: </text:span><text:span text:style-name="T14">FSSO4403</text:span><text:a xlink:type="simple" xlink:href="https://elearning.ut.ac.id/course/view.php?id=298934&amp;section=0" text:style-name="Internet_20_link" text:visited-style-name="Visited_20_Internet_20_Link"><text:span text:style-name="T13">.</text:span></text:a><text:span text:style-name="T6">14</text:span><text:span text:style-name="T15">/</text:span><text:span text:style-name="T16">Sosiologi Korupsi 14</text:span></text:p>
      <text:p text:style-name="P4">Tugas<text:tab/><text:tab/><text:tab/>: <text:span text:style-name="T12">3</text:span></text:p>
      <text:p text:style-name="P16"/>
      <text:p text:style-name="P13"><text:span text:style-name="T1">Pertanyaan 1/3</text:span><text:span text:style-name="T2">:</text:span></text:p>
      <text:p text:style-name="P15">Pertukaran sosial adalah teori ilmu sosial yang didasarkan pada gagasan bahwa hubungan antara dua orang diciptakan melalui analisis biaya-manfaat. Umumnya menggambarkannya sebagai rasio untung/rugi. Jika anda sudah memahami isi dari modul 6, anda tentu mengetahui bahwa terdapat beberapa karakteristik yang ada dalam pertukaran sosial tersebut. Jelaskan karakteristik tersebut dengan tepat!</text:p>
      <text:p text:style-name="P7"><text:span text:style-name="T1">Jawaban 1/3</text:span><text:span text:style-name="T2">:</text:span></text:p>
      <text:p text:style-name="P6"><text:tab/>Sebagai sebuah contoh kasus nyata (tanpa menyebut nama, karena sudah menjadi rahasia umum, dan biasa terjadi di mana-mana) misalnya seorang pemilik perusahaan kontraktor ingin memenangkan lelang suatu proyek infrastruktur di sebuah kabupaten. Maka dilakukanlah “pertukaran sosial” dengan pejabat publik yang paling berwenang untuk melaksanakan proyek tersebut. Masing-masing menghitung-hitung “<text:span text:style-name="T2">cost-benefit</text:span>” dari pertukaran sosial tersebut, karena kebetulan pejabat publik yang bersangkutan itu juga (mantan) pengusaha, jadi paham betul perhitungan untung-rugi. Kontraktor menawarkan uang “komitmen” (“<text:span text:style-name="T2">jatah preman</text:span>”, istilah dari kasus suap Gubernur Riau AW baru-baru ini, <text:span text:style-name="T12">Ref.</text:span> [<text:span text:style-name="T12">4</text:span>]), dukungan suara pada pemilihan untuk periode kedua, dan pembagian keuntungan setelah proyek selesai. Sedangkan dari pihak pejabat publik, menawarkan kepada kontraktor, janji akan kepastian memenangkan lelang, kemudian ketika proyek dikerjakan akan melonggarkan pengawasan, dan hubungan dekat pada masa yang akan datang. Jadi, kedua belah pihak akan sama-sama “untung” (<text:span text:style-name="T2">win-win solution</text:span>), atau mendapatkan “<text:span text:style-name="T2">benefit</text:span>”, dan sama-sama menanggung risikonya, atau harus membayar “<text:span text:style-name="T2">cost</text:span>”-nya, kontraktor harus mengurangi bagian keuntungannya untuk membayar suap, sedangkan pejabat publik menanggung risiko reputasi-nya jatuh – bahkan kena sanksi pidana dan sanksi sosial – jika ketahuan atau terkena Operasi Tangkap Tangan (OTT) oleh aparat penegak hukum. </text:p>
      <text:p text:style-name="P6"><text:tab/>Contoh di atas menunjukkan bagaimana teori pertukaran sosial (<text:span text:style-name="T12">Ref. </text:span>[<text:span text:style-name="T12">2</text:span>]) dapat digunakan untuk menjelaskan terjadinya kasus korupsi, khususnya kasus-kasus suap dan gratifikasi yang berbasis kroni-isme, <text:span text:style-name="T2">patron-client,</text:span> favoritisme, kolusi, nepotisme, dan yang semacamnya. Ketika kedua-belah pihak – pejabat publik dan pengusaha – bersepakat bahwa keuntungan (bagi masing-masing pihak) lebih besar dari pada kerugian atau risikonya, <text:span text:style-name="T2">benefit </text:span>lebih besar dari <text:span text:style-name="T2">cost</text:span>, maka akan tercapai <text:span text:style-name="T2">deal</text:span>, sehingga terjadilah tindak pidana korupsi. Karena hubungan “timbal-balik” yang terjadi dalam suatu fenomena pertukaran sosial yang mendapatkan perlindungan dari <text:span text:style-name="T2">elite</text:span> politik, <text:soft-page-break/>terjadi pendiaman oleh masyarakat, dan didukung oleh loyalitas kolektif (untuk menghindari ancaman atau untuk mendapatkan hadiah), maka suatu pertukaran sosial akan menjadi norma yang disepakati bersama, dan jika merupakan tindak pidana korupsi, maka pertukaran sosial tersebut menjadi hal yang “biasa”, bukan lagi perilaku kriminal individual. Tidak heran jika kemudian korupsi menjadi TSM (terstruktur, sistemik dan masif). </text:p>
      <text:p text:style-name="P6"><text:tab/>Umumnya ketika terjadi pertukaran sosial, semua yang terlibat akan diuntungkan, sehingga yang dirugikan adalah yang tidak terlibat. Dalam bahasa Jawa: “<text:span text:style-name="T2">Sak beja-beja-ne wong kang edhan, isih luwih beja wong kang keduman</text:span>”. (Maaf, sulit diterjemahkan secara maknawi ke dalam Bahasa Indonesia). </text:p>
      <text:p text:style-name="P6"><text:tab/>Jadi, dapat disimpulkan dari contoh di atas, bahwa menurut teori pertukaran sosial, ada sedikitnya 4 (empat) unsur karakteristik yang penting, yaitu: </text:p>
      <text:list xml:id="list157219674951635311" text:style-name="L1">
        <text:list-item>
          <text:p text:style-name="P22"><text:span text:style-name="T19">perhitungan “</text:span><text:span text:style-name="T20">cost-benefit</text:span><text:span text:style-name="T19">”</text:span><text:span text:style-name="T17">, <text:s/>masing-masing pihak yang terlibat dalam pertukaran sosial itu sama-sama menghitung manfaat yang dapat diperoleh, <text:s/>dan baaya atau risiko yang harus ditanggung, jika </text:span><text:span text:style-name="T21">benefit</text:span><text:span text:style-name="T17"> &gt; </text:span><text:span text:style-name="T21">cost </text:span><text:span text:style-name="T17">bagi kedua belah pihak, <text:s/>maka akan </text:span><text:span text:style-name="T21">dea</text:span><text:span text:style-name="T17">l, </text:span></text:p>
        </text:list-item>
        <text:list-item>
          <text:p text:style-name="P22"><text:span text:style-name="T19">perhitungan rasional,</text:span><text:span text:style-name="T17"> artinya harus sama-sama masuk akal (</text:span><text:span text:style-name="T18">Ref. </text:span><text:span text:style-name="T17">[</text:span><text:span text:style-name="T18">1</text:span><text:span text:style-name="T17">], </text:span><text:span text:style-name="T21">hal. 6.18 – 6.23</text:span><text:span text:style-name="T17">} bagi kedua belah pihak yang melakukan pertukaran sosial tersebut, </text:span></text:p>
        </text:list-item>
        <text:list-item>
          <text:p text:style-name="P22"><text:span text:style-name="T17">terjadi </text:span><text:span text:style-name="T19">hubungan resiprokal (timbal-balik)</text:span><text:span text:style-name="T17">, artinya kedua-belah pihak saling mengharapkan imbalan dari pertukaran sosial tersebut sesuai kontribusi masing-masing pihak, </text:span></text:p>
        </text:list-item>
        <text:list-item>
          <text:p text:style-name="P23"><text:span text:style-name="T17">memenuhi </text:span><text:span text:style-name="T19">rasa keadilan atau “</text:span><text:span text:style-name="T20">fairness</text:span><text:span text:style-name="T19">”</text:span><text:span text:style-name="T17">, imbalan yang diperoleh masing-masing pihak yang melakukan pertukaran sosial dirasakan setara dan seimbang dengan kontribusi yang diberikan masing-masing. </text:span></text:p>
        </text:list-item>
      </text:list>
      <text:p text:style-name="P6"><text:tab/>Tentu saja secara teoretis, pertukaran sosial terjadi dalam berbagai hubungan dan interaksi sosial yang terjadi di masyarakat – bukan hanya dalam fenomena korupsi – baik yang bersifat positif, seperti transaksi ekonomi, perdagangan dan jual-beli mau pun yang bersifat negatif, seperti <text:s/>hubungan transaksional dalam proses politik, seperti PILEG, PILPRES dan PILKADA, yang dianggap sebagai salah satu akar permasalahan utama dari korupsi. </text:p>
      <text:p text:style-name="P10"/>
      <text:p text:style-name="P14"><text:span text:style-name="T1">Pertanyaan 2/3</text:span><text:span text:style-name="T2">:</text:span></text:p>
      <text:p text:style-name="P8">Korupsi di Indoesia belakangan ini bahkan tahun-tahun sebelumnya paska reformasi seakan terus ada hingga saat ini. Tercatat sekitar 26 tahun reformasi berlalu banyak sekali kasus-kasus korupsi di negeri ini yang kian nyata. Kasus korupsi telah mengakibatkan banyaknya kerugian negara indonesia. Fenomena ini kemudian berkaitan erat dengan ide besar bernama Menganalisis politik daerah dan good governance, dimana akhirnya ide yang dianggap bagus ini sulit direalisasikan untuk bisa terwujud karena berbagai macam hal. Coba anda kaitkan fenomena tersebut  dengan konsep sosiologi korupsi!</text:p>
      <text:p text:style-name="P12"><text:soft-page-break/><text:span text:style-name="T1">Jawaban 2/3</text:span><text:span text:style-name="T2">:</text:span></text:p>
      <text:p text:style-name="P9"><text:tab/>Konsep “<text:span text:style-name="T2">good governance</text:span>” adalah konsep penyelenggaraan pemerintahan yang baik, yang ditopang oleh 8 (delapan) pilar utama yang semuanya harus berdiri tegak bersama-sama dan saling mendukung (<text:span text:style-name="T12">Ref. </text:span>[<text:span text:style-name="T12">3</text:span>]). Jika ada salah satu saja dari 8 pilar ini tidak berdiri tegak, maka pemerintahan akan berjalan “<text:span text:style-name="T2">pincang</text:span>”, tersendat-sendat dan tidak bertenaga, <text:s/>ibarat mesin mobil yang busi-nya ada yang sudah mati. Ke-delapan pilar itu adalah: (1) Transparansi, (2) Akuntabilitas, (3) Hukum yang Tegak (<text:span text:style-name="T2">Rule of Law</text:span>), (4) Partisipasi Publik, (5) Cepat Tanggap, (6) Kebijakan yang efektif dan efisien, (7) Kesetaraan dan Inklusivitas, dan (8) yang paling relevan dalam pembahasan ini: Tingkat Korupsi yang Minimal. Jadi jika <text:span text:style-name="T2">good governance</text:span> menjadi terkendala untuk diwujudkan, penyebab utamanya adalah karena pilar ke-8 selama ini tidak bisa ditegakkan sehingga mempengaruhi 7 pilar lainnya. Menurut hemat saya, pilar ke-8 tidak bisa tegak khususnya dalam birokrasi pemerintahan, karena terjadi 2 (dua) kesalahan mendasar dalam upaya pemberantasan korupsi. </text:p>
      <text:p text:style-name="P9"><text:tab/>Kesalahan mendasar yang pertama sehingga upaya pemberantasan korupsi tidak berhasil dengan memuaskan adalah karena upaya tersebut boleh dikatakan <text:span text:style-name="T12">salah sasaran</text:span>. Seharusnya yang diberantas adalah korupsi, bukan koruptornya. Jika korupsi yang diberantas, maka tidak akan ada lagi koruptor. Tapi jika koruptornya yang diberantas, ditangkap satu orang koruptor, muncul seribu yang lain seakan-akan tidak ada habisnya. Korupsi merugikan negara secara material, tapi karena salah sasaran, negara semakin rugi karena banyaknya orang baik-baik dan kompeten tidak bisa diberdayakan, karena dimasukkan dalam penjara (<text:span text:style-name="T12">Ref.</text:span> [<text:span text:style-name="T12">5</text:span>]). Salah sasaran ini merupakan dampak langsung dari kesalahan mendasar yang kedua. </text:p>
      <text:p text:style-name="P9"><text:tab/>Kesalahan mendasar yang kedua adalah pendekatan yang terlalu mengandalkan <text:span text:style-name="T12">penegakan hukum</text:span>, yaitu pilar ke 3 dari <text:span text:style-name="T2">good governance</text:span>. Di negara yang pilar ke 8-nya masih lemah seperti di negeri ini, menegakkan pilar ke-3 melalui penegakan hukum seperti menegakkan benang basah, hampir mustahil. Masih terlalu banyak aparat penegak hukum, polisi (sedang di-reformasi saat ini), jaksa, hakim, pengacara, bahkan oknum-oknum Komisi Pemberantasan Korupsi (KPK), yang integritas-nya diragukan. Pendekatan dengan hanya mengandalkan penegakan hukum mengambil asumsi bahwa dengan hukuman kepada para koruptor, maka akan mengakibatkan “<text:span text:style-name="T2">efek jera</text:span>” bagi yang lain, yang berpotensi akan melakukan korupsi. Kenyataannya, efek jera ini seperti yang tidak pernah ada, belum sepekan Gubernur Riau di-OTT oleh KPK, Bupati Ponorogo pun mengikuti jejaknya, seolah-olah tidak mendengar berita tentang OTT Gubernur Riau. Mereka semua padahal alumni program <text:span text:style-name="T2">retreat </text:span>di Magelang yang diadakan oleh Presiden Prabowo ketika memulai pemerintahannya. </text:p>
      <text:p text:style-name="P9"><text:soft-page-break/><text:tab/>Sebagaimana didiskusikan pada jawaban Pertanyaan 1/3 sebelumnya, tindak pidana korupsi terutama di kalangan birokrasi pemerintahan di Indonesia, sudah sampai ke tahap terstruktur, sistemik dan masif (TSM). Pemberantasan korupsi hanya dengan satu pendekatan saja, yaitu penegakan hukum, tidak akan cukup efektif. Korupsi harus diberantas dengan cara yang komprehensif, secara TSM pula, yaitu dengan menegakkan SEMUA ke 8 pilar g<text:span text:style-name="T2">ood govenance</text:span>. Pendekatan yang komprehensif tersebut harus dilakukan dengan menyeluruh berbasis ilmu-pengetahuan dan teknologi (<text:span text:style-name="T2">iptek</text:span>) serta iman dan taqwa (<text:span text:style-name="T2">imtaq</text:span>). </text:p>
      <text:p text:style-name="P9"><text:tab/>Ada yang bertanya-tanya, mengapa di negara-negara yang “sekuler” seperti negara-negara Scandinavia, dan negara-negara maju di Asia, seperti Jepang dan Singapura, misalnya, kasus korupsinya minimal sekali. Apakah karena mereka takut dengan hukuman yang berat, seperti di Korea Selatan dan China? Mungkin ya, mungkin juga tidak. Tapi yang jelas, sistem pemerintahan yang baik, <text:span text:style-name="T2">good governance</text:span>, menyebabkan setiap pejabat publik akan berpikir keras, menghitung-hitung <text:span text:style-name="T2">cost-benefit</text:span>-nya untuk melakukan korupsi, dibandingkan dengan tidak melakukannya. Orang hanya akan melakukan korupsi karena memang berniat jahat (ada <text:span text:style-name="T2">mens rea</text:span>-nya) atau karena keserakahan. Orang seperti itu tentu ada saja di setiap masyarakat, tapi menjadi terpendam karena sistem yang baik menyulitkannya untuk berbuat korup. Sebaliknya, sistem yang tidak baik – seperti di negeri kita saat ini – malah menyebabkan orang baik-baik yang masuk ke sistem, terjerumus jadi koruptor. Seperti kata Prof. <text:span text:style-name="T12">Mahfudz MD</text:span>: “<text:span text:style-name="T2">malaikat pun jika masuk ke sistem kita, akan berubah menjadi iblis</text:span>”. Dalam sebuah wawancara di media televisi, mantan Ketua KPK <text:span text:style-name="T12">Abraham Samad</text:span> pun mengatakan hal yang sama. Jika satu dua orang pejabat publik ditangkap dan dihukum karena korupsi, mungkin kita masih bisa menyalahkan integritas oknum-oknum itu. Tapi jika sudah puluhan gubernur dan ratusan bupati dan walikota yang terjerat kasus korupsi, kata <text:span text:style-name="T12">Abraham Samad</text:span>, maka kita harus mempertanyakan sistem-nya. Dari perspektif sosiologi, teori “<text:span text:style-name="T2">field-habitus</text:span>' dari filsuf Perancis <text:span text:style-name="T12">Pierre Bourdieu </text:span>[<text:span text:style-name="T12">1930 – 2002</text:span>] mungkin dapat diterapkan, karena korupsi di Indonesia tidak bisa lagi dijelaskan secara sederhana hanya disebabkan oleh rendahnya integritas pribadi para pejabat secara individual atau berkelompok sebagai sesuatu yang biasa dilakukan (<text:span text:style-name="T2">habitus</text:span>), melainkan juga karena sudah terstruktur, artinya sudah tersemat (<text:span text:style-name="T2">embedded</text:span>) di dalam medan (<text:span text:style-name="T2">field</text:span>) di mana struktur itu berada. Dengan teori ini bisa dijelaskan mengapa “orang baik-baik” pun bisa terlibat kasus korupsi, dan mengapa penegakan hukum saja tidak mempan untuk membrantas korupsi. Diperlukan suatu transformasi sosial, sebagaimana diuraikan pada jawaban Pertanyaan 3/3. </text:p>
      <text:p text:style-name="P9"><text:tab/>Sebagai illustrasi, dapat dikemukakan di sini sebuah contoh kecil, bagaimana sistem bisa menjaga dan mencegah perilaku korup. Ada sebuah masjid di Daerah Istimewa Jogyakarta yang pengurusnya tidak mungkin bisa meng-korupsi dana kas masjid. Bukan (hanya) karena pengurusnya <text:soft-page-break/>jujur dan ber-integritas, tapi lebih karena kas masjid itu selalu hampir kosong, saldo-nya setiap pekan mendekati nol. Bukan karena masjid kekurangan penyumbang <text:span text:style-name="T2">infaq </text:span>dan <text:span text:style-name="T2">shodaqoh</text:span>, justru sebaliknya, sumbangan yang diterima mengalir berlimpah-ruah. Tapi sumbangan yang begitu banyak itu - meng-indikasi-kan penegakan pilar partisipasi publik (pilar keempat dari <text:span text:style-name="T2">good-governance</text:span>) - selalu habis disalurkan kepada yang berhak, melalui penggunaan dana yang transparan dan akuntabel (pilar pertama dan kedua dari <text:span text:style-name="T2">good-governance</text:span>). </text:p>
      <text:p text:style-name="P13"><text:span text:style-name="T1">Pertanyaan 3/3</text:span><text:span text:style-name="T2">:</text:span></text:p>
      <text:p text:style-name="P15">Seperti telah dipaparkan pada modul 8, terdapat faktor-faktor yang bisa dilakukan untuk mewujudkan transformasi masyarakat bebas korupsi. Namun dalam pelaksanaannya banyak hambatan yang dihadapi oleh pemerintah dalam mengaplikasi ide besar ini. Analisislah berbagai faktor penghambat dari dalam terkait pelaksanaan ide transformasi tersebut!</text:p>
      <text:p text:style-name="P11"><text:span text:style-name="T1">Jawaban 3/3</text:span><text:span text:style-name="T2">:</text:span></text:p>
      <text:p text:style-name="P6"><text:tab/>Sebagaimana diuraikan dalam jawaban Pertanyaan 2/3 sebelumnya, mengandalkan penegakan hukum saja untuk membrantas korupsi menuju ke masyarakat bebas korupsi (<text:span text:style-name="T2">corruption-free society</text:span>) adalah suatu hal yang mustahil. Diperlukan pendekatan yang lebih komprehensif, terstruktur, sistemik dan masif (TSM) sebagaimana korupsi itu sendiri. Pendekatan yang lebih menyeluruh ini dijelaskan dalam (<text:span text:style-name="T12">Ref.</text:span> [<text:span text:style-name="T12">1</text:span>], <text:span text:style-name="T2">hal. 8.5 – 8.36</text:span>) sebagai suatu transformasi sosial. Transformasi sosial secara menyeluruh diperlukan karena korupsi adalah fenomena sosial yang bersifat <text:span text:style-name="T2">multi-level</text:span>. Pada <text:span text:style-name="T2">level mikro</text:span>, <text:span text:style-name="T12">individual</text:span>, pemberantasan korupsi untuk transformasi menuju masyarakat bebas korupsi terhambat oleh faktor-faktor personal, seperti nafsu keserakahan, nilai-nilai materialistis dan integritas moral yang rendah. Selanjutnya pada <text:span text:style-name="T2">level menengah</text:span>, <text:span text:style-name="T12">institusional</text:span>, <text:s/>transformasi sosial terhambat oleh budaya birokrasi yang masih feodalistis (warisan dari jaman kolonial) dan ter-sentralisasi di pemerintah pusat. Kemudian pada <text:span text:style-name="T2">level</text:span> yang lebih <text:span text:style-name="T2">tinggi</text:span>, <text:span text:style-name="T12">struktural</text:span>, transformasi sosial terhambat oleh stratifikasi sosial yang tidak setara, dan penegakan hukum yang masih lemah, tajam ke bawah, tapi tumpul ke atas. Karena korupsi telah menjadi fenomena <text:span text:style-name="T2">multi-level</text:span>, maka transformasi sosial menuju masyarakat bebas korupsi pun mengalami hambatan <text:span text:style-name="T2">multi-level</text:span>: <text:span text:style-name="T12">struktural</text:span>, i<text:span text:style-name="T12">nstitusional</text:span> dan <text:span text:style-name="T12">individual</text:span>. Selama ini kasus-kasus korupsi baru ditangani secara intensif pada level individual saja, belum menyentuh secara masif dan sistemik pada level institusional, apalagi struktural. </text:p>
      <text:p text:style-name="P6"><text:tab/>Transformasi sosial yang komprehensif dalam rangka menuju ke terwujudnya masyarakat bebas korupsi seyogyanya menggunakan pendekatan multi-disiplin – tidak hanya dengan pendekatan dari segi penegakan hukum saja – yaitu pendekatan yang berbasis ilmu-pengetahuan dan teknologi (iptek), serta iman dan taqwa (imtaq). Basis ilmu-pengetahuan yang paling diperlukan untuk mengatasi hambatan-hambatan institusional dan struktural misalnya ilmu manajemen, ysng didukung sepenuhnya oleh teknologi digital, misalnya dengan pemanfaatan teknologi kecerdasan <text:soft-page-break/>buatan (<text:span text:style-name="T2">Artificial Intelligence</text:span>, AI) dalam sistem birokrasi. Sedangkan hambatan yang bersifat individual bisa diatasi misalnya dengan peningkatan iman dan taqwa, serta kesadaran akan pentingnya berbuat kebaikan dalam seluruh segi-segi kehidupan. </text:p>
      <text:p text:style-name="P6"><text:tab/>Selain hambatan-hambatan yang diuraikan di atas, masih banyak hambatan lain, misalnya situasi geo-politik global (perang dagang Amerika Serikat vs China, konflik Rusia vs Ukraina), benturan-benturan antar kepentingan politik dan bisnis, di dalam mau pun luar negeri, berbagai kendala demografis, misalnya tingkat pendidikan rata-rata masyarakat yang masih rendah, penyebaran penduduk yang tidak merata, dan lain sebagainya. Olehnya itu untuk terwujudnya suatu transformasi sosial menuju ke masyarakat yang bebas korupsi, diperlukan pendekatan yang komprehensif, holistik dan perencanaan jangka-panjang yang dilaksanakan secara ajeg, konsisten dan taat azas, serta berkesinambungan. </text:p>
      <text:p text:style-name="P5">REFERENSI</text:p>
      <text:p text:style-name="P21"><text:span text:style-name="T5">[</text:span><text:span text:style-name="T4">1</text:span><text:span text:style-name="T5">] </text:span><text:span text:style-name="T4">Tuti Budirahayu <text:s/>et.al. </text:span><text:span text:style-name="T3">, “</text:span>Sosiologi Korupsi<text:span text:style-name="T3">”, </text:span><text:span text:style-name="T4">Modul 1 – 9</text:span><text:span text:style-name="T3">, </text:span><text:span text:style-name="T4">SOSI440</text:span><text:span text:style-name="T3">7</text:span><text:span text:style-name="T4">,</text:span><text:span text:style-name="T3"> Edisi 4, [Mei </text:span><text:span text:style-name="T4">2025</text:span><text:span text:style-name="T3">], Penerbit Universitas Terbuka, Jakarta</text:span></text:p>
      <text:p text:style-name="P17"><text:span text:style-name="T22">[</text:span><text:span text:style-name="T23">2</text:span><text:span text:style-name="T22">]</text:span><text:span text:style-name="T23"> </text:span><text:span text:style-name="T9">Anindya Widita</text:span><text:span text:style-name="T7">, [</text:span><text:span text:style-name="T9">2018</text:span><text:span text:style-name="T7">], “</text:span><text:span text:style-name="T11">Social Exchange Theory (Teori Pertukaran Sosial) – The Introduction”,</text:span><text:span text:style-name="T7"> </text:span><text:a xlink:type="simple" xlink:href="https://binus.ac.id/malang/public-relations/2022/12/14/social-exchange-theory-teori-pertukaran-sosial-the-introduction/" text:style-name="Internet_20_link" text:visited-style-name="Visited_20_Internet_20_Link"><text:span text:style-name="T7">https://binus.ac.id/malang/public-relations/2022/12/14/social-exchange-theory-teori-pertukaran-sosial-the-introduction/</text:span></text:a><text:span text:style-name="T7">, di-akses tgl. 20/11/2025, jam 13:25 WIB.</text:span></text:p>
      <text:p text:style-name="P17"><text:span text:style-name="T7">[</text:span><text:span text:style-name="T9">3</text:span><text:span text:style-name="T7">] </text:span><text:span text:style-name="T9">Admin Prokomsetda</text:span><text:span text:style-name="T7">, [</text:span><text:span text:style-name="T9">2017</text:span><text:span text:style-name="T7">], “</text:span><text:span text:style-name="T11">Pengertian, Prinsip dan Penerapan Good Governance di Indonesia”,</text:span><text:span text:style-name="T7"> </text:span><text:a xlink:type="simple" xlink:href="https://prokomsetda.bulelengkab.go.id/informasi/detail/artikel/pengertian-prinsip-dan-penerapan-good-governance-di-indonesia-99" text:style-name="Internet_20_link" text:visited-style-name="Visited_20_Internet_20_Link"><text:span text:style-name="T7">https://prokomsetda.bulelengkab.go.id/informasi/detail/artikel/pengertian-prinsip-dan-penerapan-good-governance-di-indonesia-99</text:span></text:a><text:span text:style-name="T7">, di-akses tgl. 20/11/2025, jam 13:31 WIB.</text:span></text:p>
      <text:p text:style-name="P17"><text:span text:style-name="T7">[</text:span><text:span text:style-name="T9">4</text:span><text:span text:style-name="T7">] ”</text:span><text:span text:style-name="T10">Kode di Balik 'Jatah Preman' Rp 7 Miliar Gubernur Riau</text:span><text:span text:style-name="T8">”, </text:span><text:a xlink:type="simple" xlink:href="https://news.detik.com/berita/d-8196557/kode-di-balik-jatah-preman-rp-7-miliar-gubernur-riau" text:style-name="Internet_20_link" text:visited-style-name="Visited_20_Internet_20_Link"><text:span text:style-name="T7">https:/news.detik.com/berita/d-8196557/kode-di-balik-jatah-preman-rp-7-miliar-gubernur-riau</text:span></text:a><text:span text:style-name="T7">, di-akses tgl. 07/11/2025, jam 10:05 WIB</text:span></text:p>
      <text:p text:style-name="P17"><text:span text:style-name="T7">[</text:span><text:span text:style-name="T9">5</text:span><text:span text:style-name="T7">] </text:span><text:span text:style-name="T9">Ira Puspadewi</text:span><text:span text:style-name="T7">, [</text:span><text:span text:style-name="T9">2025</text:span><text:span text:style-name="T7">], “</text:span><text:span text:style-name="T11">Aku Pulang Karena Dipanggil Negara, Tapi Kini Negara Menahanku</text:span><text:span text:style-name="T7">”, </text:span><text:a xlink:type="simple" xlink:href="https://www.instagram.com/p/DRIxfrHEuLg/?igsh=MWg3MG9kNmQwcGRycw%3D%3D" text:style-name="Internet_20_link" text:visited-style-name="Visited_20_Internet_20_Link"><text:span text:style-name="T7">https://www.instagram.com/p/DRIxfrHEuLg/?igsh=MWg3MG9kNmQwcGRycw%3D%3D</text:span></text:a><text:span text:style-name="T7">, di-akses tgl. 20/11/2025, jam 23:25 WIB, </text:span></text:p>
      <text:p text:style-name="P18"><text:span text:style-name="T7"><text:s text:c="5"/>dan </text:span><text:a xlink:type="simple" xlink:href="https://web.facebook.com/100064500378237/posts/1336456215181045/?rdid=KH7QXXFaSUq6gbZc" text:style-name="Internet_20_link" text:visited-style-name="Visited_20_Internet_20_Link"><text:span text:style-name="T7">https://web.facebook.com/100064500378237/posts/1336456215181045/?rdid=KH7QXXFaSUq6gbZc</text:span></text:a><text:span text:style-name="T7"># di-akses tgl. 20/11/2025, jam 23:22 WIB</text:span></text:p>
      <text:p text:style-name="P20"/>
      <text:p text:style-name="P1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Arial Unicode MS" style:font-size-asian="18pt" style:font-weight-asian="bold" style:font-name-complex="Arial Unicode MS" style:font-size-complex="18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Arial Unicode MS" style:font-size-asian="14pt" style:font-weight-asian="bold" style:font-name-complex="Arial Unicode MS" style:font-size-complex="1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22T11:37:42</dc:date>
    <meta:editing-duration>P3DT23H59M12S</meta:editing-duration>
    <meta:editing-cycles>469</meta:editing-cycles>
    <dc:creator>Rhiza Sadjad</dc:creator>
    <meta:document-statistic meta:table-count="0" meta:image-count="0" meta:object-count="0" meta:page-count="6" meta:paragraph-count="40" meta:word-count="2086" meta:character-count="16299"/>
  </office:meta>
</office:document-meta>
</file>