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image/png" manifest:full-path="Thumbnails/thumbnail.png"/>
  <manifest:file-entry manifest:media-type="application/binary" manifest:full-path="layout-cache"/>
  <manifest:file-entry manifest:media-type="image/jpeg" manifest:full-path="Pictures/1000000000000483000003EAC85B4CB5.jpg"/>
  <manifest:file-entry manifest:media-type="text/xml" manifest:full-path="content.xml"/>
  <manifest:file-entry manifest:media-type="" manifest:full-path="Configurations2/accelerator/current.xml"/>
  <manifest:file-entry manifest:media-type="application/vnd.sun.xml.ui.configuration" manifest:full-path="Configurations2/"/>
  <manifest:file-entry manifest:media-type="application/rdf+xml" manifest:full-path="manifest.rdf"/>
  <manifest:file-entry manifest:media-type="text/xml" manifest:full-path="styles.xml"/>
  <manifest:file-entry manifest:media-type="text/xml" manifest:full-path="settings.xml"/>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xmlns:loext="urn:org:documentfoundation:names:experimental:office:xmlns:loext:1.0">
  <office:scripts/>
  <office:font-face-decls>
    <style:font-face style:name="Lohit Devanagari1" svg:font-family="'Lohit Devanagari'"/>
    <style:font-face style:name="OpenSymbol" svg:font-family="OpenSymbol"/>
    <style:font-face style:name="Liberation Serif" svg:font-family="'Liberation Serif'" style:font-family-generic="roman" style:font-pitch="variable"/>
    <style:font-face style:name="Times New Roman" svg:font-family="'Times New Roman'" style:font-family-generic="roman" style:font-pitch="variable"/>
    <style:font-face style:name="Liberation Sans" svg:font-family="'Liberation Sans'" style:font-family-generic="swiss" style:font-pitch="variable"/>
    <style:font-face style:name="Arial Unicode MS" svg:font-family="'Arial Unicode MS'" style:font-family-generic="system" style:font-pitch="variable"/>
    <style:font-face style:name="Lohit Devanagari" svg:font-family="'Lohit Devanagari'" style:font-family-generic="system" style:font-pitch="variable"/>
    <style:font-face style:name="Noto Sans CJK SC" svg:font-family="'Noto Sans CJK SC'" style:font-family-generic="system" style:font-pitch="variable"/>
    <style:font-face style:name="Noto Serif CJK SC" svg:font-family="'Noto Serif CJK SC'" style:font-family-generic="system" style:font-pitch="variable"/>
  </office:font-face-decls>
  <office:automatic-styles>
    <style:style style:name="P1" style:family="paragraph" style:parent-style-name="Standard">
      <style:paragraph-properties fo:text-align="justify" style:justify-single-word="false"/>
    </style:style>
    <style:style style:name="P2" style:family="paragraph" style:parent-style-name="Standard">
      <style:paragraph-properties fo:text-align="center" style:justify-single-word="false"/>
      <style:text-properties fo:color="#000000" style:font-name="Times New Roman" fo:font-size="12pt" style:text-underline-style="solid" style:text-underline-width="auto" style:text-underline-color="font-color" fo:font-weight="bold" style:font-size-asian="12pt" style:font-weight-asian="bold" style:font-size-complex="12pt" style:font-weight-complex="bold"/>
    </style:style>
    <style:style style:name="P3" style:family="paragraph" style:parent-style-name="Standard">
      <style:paragraph-properties fo:text-align="center" style:justify-single-word="false"/>
      <style:text-properties fo:color="#000000" style:font-name="Times New Roman" fo:font-size="12pt" style:font-size-asian="12pt" style:font-size-complex="12pt"/>
    </style:style>
    <style:style style:name="P4" style:family="paragraph" style:parent-style-name="Standard">
      <style:paragraph-properties fo:text-align="justify" style:justify-single-word="false"/>
      <style:text-properties fo:color="#000000" style:font-name="Times New Roman" fo:font-size="12pt" style:font-size-asian="12pt" style:font-size-complex="12pt"/>
    </style:style>
    <style:style style:name="P5" style:family="paragraph" style:parent-style-name="Standard">
      <style:paragraph-properties fo:line-height="150%" fo:text-align="justify" style:justify-single-word="false"/>
      <style:text-properties fo:color="#000000" style:font-name="Times New Roman" fo:font-size="12pt" style:font-size-asian="12pt" style:font-size-complex="12pt"/>
    </style:style>
    <style:style style:name="P6" style:family="paragraph" style:parent-style-name="Standard">
      <style:paragraph-properties fo:line-height="150%" fo:text-align="justify" style:justify-single-word="false"/>
      <style:text-properties fo:color="#000000" style:font-name="Times New Roman" fo:font-size="12pt" fo:font-style="normal" fo:font-weight="normal" style:font-size-asian="12pt" style:font-style-asian="normal" style:font-weight-asian="normal" style:font-size-complex="12pt" style:font-style-complex="normal" style:font-weight-complex="normal"/>
    </style:style>
    <style:style style:name="P7" style:family="paragraph" style:parent-style-name="Standard">
      <style:paragraph-properties fo:line-height="100%" fo:text-align="center" style:justify-single-word="false"/>
      <style:text-properties fo:color="#000000" style:font-name="Times New Roman" fo:font-size="12pt" fo:font-style="normal" fo:font-weight="normal" style:font-size-asian="12pt" style:font-style-asian="normal" style:font-weight-asian="normal" style:font-size-complex="12pt" style:font-style-complex="normal" style:font-weight-complex="normal"/>
    </style:style>
    <style:style style:name="P8" style:family="paragraph" style:parent-style-name="Standard">
      <style:paragraph-properties fo:line-height="150%" fo:text-align="justify" style:justify-single-word="false"/>
      <style:text-properties fo:color="#000000" style:font-name="Times New Roman" fo:font-size="12pt" fo:font-style="normal" fo:font-weight="bold" style:font-size-asian="12pt" style:font-style-asian="normal" style:font-weight-asian="bold" style:font-size-complex="12pt" style:font-style-complex="normal" style:font-weight-complex="bold"/>
    </style:style>
    <style:style style:name="P9" style:family="paragraph" style:parent-style-name="Standard">
      <style:paragraph-properties fo:text-align="center" style:justify-single-word="false"/>
      <style:text-properties fo:color="#000000" style:font-name="Times New Roman" fo:font-weight="bold" style:font-weight-asian="bold" style:font-weight-complex="bold"/>
    </style:style>
    <style:style style:name="P10" style:family="paragraph" style:parent-style-name="Standard">
      <style:paragraph-properties fo:text-align="center" style:justify-single-word="false"/>
      <style:text-properties fo:color="#000000" style:font-name="Times New Roman"/>
    </style:style>
    <style:style style:name="P11" style:family="paragraph" style:parent-style-name="Standard">
      <style:paragraph-properties fo:line-height="150%" fo:text-align="justify" style:justify-single-word="false"/>
      <style:text-properties fo:color="#000000" style:font-name="Times New Roman" fo:font-size="14pt" fo:font-style="normal" fo:font-weight="bold" style:font-size-asian="14pt" style:font-style-asian="normal" style:font-weight-asian="bold" style:font-size-complex="14pt" style:font-style-complex="normal" style:font-weight-complex="bold"/>
    </style:style>
    <style:style style:name="P12" style:family="paragraph" style:parent-style-name="Standard">
      <style:paragraph-properties fo:margin-left="0.2091in" fo:margin-right="0in" fo:line-height="100%" fo:text-align="justify" style:justify-single-word="false" fo:text-indent="-0.2181in" style:auto-text-indent="false"/>
      <style:text-properties fo:color="#000000" style:font-name="Times New Roman" fo:font-size="12pt" fo:font-style="italic" style:font-size-asian="12pt" style:font-style-asian="italic" style:font-size-complex="12pt" style:font-style-complex="italic"/>
    </style:style>
    <style:style style:name="P13" style:family="paragraph" style:parent-style-name="Standard">
      <style:paragraph-properties fo:margin-left="0.2091in" fo:margin-right="0in" fo:line-height="100%" fo:text-align="justify" style:justify-single-word="false" fo:text-indent="-0.2181in" style:auto-text-indent="false"/>
    </style:style>
    <style:style style:name="P14" style:family="paragraph" style:parent-style-name="Standard" style:master-page-name="">
      <style:paragraph-properties fo:margin-left="0.2091in" fo:margin-right="0in" fo:line-height="100%" fo:text-align="justify" style:justify-single-word="false" fo:text-indent="-0.2181in" style:auto-text-indent="false" style:page-number="auto"/>
      <style:text-properties fo:color="#000000" style:font-name="Times New Roman" fo:font-size="12pt" fo:font-style="italic" style:font-size-asian="12pt" style:font-style-asian="italic" style:font-size-complex="12pt" style:font-style-complex="italic"/>
    </style:style>
    <style:style style:name="P15" style:family="paragraph" style:parent-style-name="Text_20_body">
      <style:paragraph-properties fo:margin-left="0in" fo:margin-right="0in" fo:margin-top="0in" fo:margin-bottom="0in" fo:line-height="100%" fo:text-align="justify" style:justify-single-word="false" fo:orphans="2" fo:widows="2" fo:text-indent="0in" style:auto-text-indent="false"/>
      <style:text-properties fo:font-variant="normal" fo:text-transform="none" fo:color="#000000" style:font-name="Times New Roman" fo:font-size="12pt" fo:letter-spacing="normal" fo:font-style="italic" fo:font-weight="normal" style:font-size-asian="12pt" style:font-style-asian="italic" style:font-size-complex="12pt" style:font-style-complex="italic"/>
    </style:style>
    <style:style style:name="P16" style:family="paragraph" style:parent-style-name="Text_20_body">
      <style:paragraph-properties fo:margin-left="0in" fo:margin-right="0in" fo:margin-top="0in" fo:margin-bottom="0in" fo:line-height="100%" fo:text-align="justify" style:justify-single-word="false" fo:orphans="2" fo:widows="2" fo:text-indent="0in" style:auto-text-indent="false"/>
      <style:text-properties fo:font-variant="normal" fo:text-transform="none" fo:color="#000000" style:text-line-through-style="none" style:font-name="Times New Roman" fo:font-size="12pt" fo:letter-spacing="normal" fo:font-style="italic" style:text-underline-style="none" fo:font-weight="normal" style:text-blinking="false" fo:background-color="transparent" style:font-size-asian="12pt" style:font-style-asian="italic" style:font-size-complex="12pt" style:font-style-complex="italic"/>
    </style:style>
    <style:style style:name="P17" style:family="paragraph" style:parent-style-name="Standard">
      <style:paragraph-properties fo:margin-left="0in" fo:margin-right="0in" fo:margin-top="0in" fo:margin-bottom="0.0972in" fo:text-align="justify" style:justify-single-word="false" fo:orphans="2" fo:widows="2" fo:text-indent="0in" style:auto-text-indent="false"/>
      <style:text-properties fo:font-variant="normal" fo:text-transform="none" fo:color="#000000" style:font-name="Times New Roman" fo:font-size="12pt" fo:letter-spacing="normal" fo:font-style="normal" fo:font-weight="normal" style:font-size-asian="12pt" style:font-size-complex="12pt"/>
    </style:style>
    <style:style style:name="P18" style:family="paragraph" style:parent-style-name="Standard" style:master-page-name="">
      <style:paragraph-properties fo:margin-left="0.2362in" fo:margin-right="0in" fo:text-align="justify" style:justify-single-word="false" fo:text-indent="0in" style:auto-text-indent="false" style:page-number="auto" fo:background-color="transparent">
        <style:background-image/>
      </style:paragraph-properties>
      <style:text-properties fo:font-variant="normal" fo:text-transform="none" fo:color="#000000" style:font-name="Times New Roman" fo:font-size="12pt" fo:letter-spacing="normal" fo:font-style="normal" style:text-underline-style="none" fo:font-weight="normal" style:font-size-asian="12pt" style:font-style-asian="normal" style:font-size-complex="12pt" style:font-style-complex="normal"/>
    </style:style>
    <style:style style:name="P19" style:family="paragraph" style:parent-style-name="Standard">
      <style:paragraph-properties fo:line-height="150%" fo:text-align="center" style:justify-single-word="false" fo:break-before="page"/>
      <style:text-properties fo:color="#000000" style:font-name="Times New Roman" fo:font-size="14pt" fo:font-style="normal" fo:font-weight="bold" style:font-size-asian="14pt" style:font-style-asian="normal" style:font-weight-asian="bold" style:font-size-complex="14pt" style:font-style-complex="normal" style:font-weight-complex="bold"/>
    </style:style>
    <style:style style:name="P20" style:family="paragraph" style:parent-style-name="Standard">
      <style:paragraph-properties fo:margin-top="0in" fo:margin-bottom="0.1in" fo:line-height="150%" fo:text-align="justify" style:justify-single-word="false"/>
      <style:text-properties fo:color="#000000" style:font-name="Times New Roman" fo:font-size="12pt" fo:font-style="normal" fo:font-weight="normal" style:font-size-asian="12pt" style:font-style-asian="normal" style:font-weight-asian="normal" style:font-size-complex="12pt" style:font-style-complex="normal" style:font-weight-complex="normal"/>
    </style:style>
    <style:style style:name="P21" style:family="paragraph" style:parent-style-name="Standard">
      <style:paragraph-properties fo:line-height="150%" fo:text-align="justify" style:justify-single-word="false"/>
      <style:text-properties fo:color="#000000" style:font-name="Times New Roman" fo:font-size="12pt" fo:font-style="normal" fo:font-weight="normal" style:font-size-asian="12pt" style:font-style-asian="normal" style:font-weight-asian="normal" style:font-size-complex="12pt" style:font-style-complex="normal" style:font-weight-complex="normal"/>
    </style:style>
    <style:style style:name="P22" style:family="paragraph" style:parent-style-name="Standard">
      <style:paragraph-properties fo:line-height="150%" fo:text-align="center" style:justify-single-word="false"/>
      <style:text-properties fo:color="#000000" style:font-name="Times New Roman" fo:font-size="12pt" fo:font-style="normal" fo:font-weight="bold" style:font-size-asian="12pt" style:font-style-asian="normal" style:font-weight-asian="bold" style:font-size-complex="12pt" style:font-style-complex="normal" style:font-weight-complex="bold"/>
    </style:style>
    <style:style style:name="P23" style:family="paragraph" style:parent-style-name="Standard">
      <style:paragraph-properties fo:margin-left="0.2091in" fo:margin-right="0in" fo:line-height="100%" fo:text-align="justify" style:justify-single-word="false" fo:text-indent="-0.2181in" style:auto-text-indent="false"/>
    </style:style>
    <style:style style:name="P24" style:family="paragraph" style:parent-style-name="Standard">
      <style:paragraph-properties fo:margin-left="0.2091in" fo:margin-right="0in" fo:line-height="100%" fo:text-align="justify" style:justify-single-word="false" fo:text-indent="-0.2181in" style:auto-text-indent="false"/>
      <style:text-properties fo:color="#000000"/>
    </style:style>
    <style:style style:name="T1" style:family="text">
      <style:text-properties fo:font-style="italic" style:text-underline-style="solid" style:text-underline-width="auto" style:text-underline-color="font-color" style:font-style-asian="italic" style:font-style-complex="italic"/>
    </style:style>
    <style:style style:name="T2" style:family="text">
      <style:text-properties fo:font-style="italic" style:font-style-asian="italic" style:font-style-complex="italic"/>
    </style:style>
    <style:style style:name="T3" style:family="text">
      <style:text-properties fo:font-style="italic" fo:font-weight="normal" style:font-style-asian="italic" style:font-weight-asian="normal" style:font-style-complex="italic" style:font-weight-complex="normal"/>
    </style:style>
    <style:style style:name="T4" style:family="text">
      <style:text-properties fo:font-style="normal" style:font-style-asian="normal" style:font-style-complex="normal"/>
    </style:style>
    <style:style style:name="T5" style:family="text">
      <style:text-properties fo:font-style="normal" fo:font-weight="bold" style:font-style-asian="normal" style:font-weight-asian="bold" style:font-style-complex="normal" style:font-weight-complex="bold"/>
    </style:style>
    <style:style style:name="T6" style:family="text">
      <style:text-properties fo:font-style="normal" fo:font-weight="normal" style:font-style-asian="normal" style:font-weight-asian="normal" style:font-style-complex="normal" style:font-weight-complex="normal"/>
    </style:style>
    <style:style style:name="T7" style:family="text">
      <style:text-properties fo:font-variant="normal" fo:text-transform="none" fo:color="#000000" style:text-line-through-style="none" style:font-name="Times New Roman" fo:font-size="12pt" fo:letter-spacing="normal" fo:font-style="normal" style:text-underline-style="none" fo:font-weight="bold" style:text-blinking="false" fo:background-color="transparent" style:font-size-asian="12pt" style:font-style-asian="normal" style:font-weight-asian="bold" style:font-size-complex="12pt" style:font-style-complex="normal" style:font-weight-complex="bold"/>
    </style:style>
    <style:style style:name="T8" style:family="text">
      <style:text-properties fo:font-variant="normal" fo:text-transform="none" fo:color="#000000" style:font-name="Times New Roman" fo:font-size="12pt" fo:letter-spacing="normal" fo:font-style="normal" fo:font-weight="bold" style:font-size-asian="12pt" style:font-style-asian="normal" style:font-weight-asian="bold" style:font-size-complex="12pt" style:font-style-complex="normal" style:font-weight-complex="bold"/>
    </style:style>
    <style:style style:name="T9" style:family="text">
      <style:text-properties fo:font-variant="normal" fo:text-transform="none" fo:color="#000000" style:font-name="Times New Roman" fo:font-size="12pt" fo:letter-spacing="normal" fo:font-style="normal" fo:font-weight="normal" style:font-size-asian="12pt" style:font-style-asian="normal" style:font-weight-asian="normal" style:font-size-complex="12pt" style:font-style-complex="normal" style:font-weight-complex="normal"/>
    </style:style>
    <style:style style:name="T10" style:family="text">
      <style:text-properties fo:font-variant="normal" fo:text-transform="none" fo:color="#000000" style:font-name="Times New Roman" fo:font-size="12pt" fo:letter-spacing="normal" fo:font-style="italic" fo:font-weight="normal" style:font-size-asian="12pt" style:font-style-asian="italic" style:font-weight-asian="normal" style:font-size-complex="12pt" style:font-style-complex="italic" style:font-weight-complex="normal"/>
    </style:style>
    <style:style style:name="T11" style:family="text">
      <style:text-properties fo:font-variant="normal" fo:text-transform="none" style:text-line-through-style="none" style:font-name="Times New Roman" fo:font-size="12pt" fo:letter-spacing="normal" fo:font-style="normal" style:text-underline-style="none" fo:font-weight="bold" style:text-blinking="false" fo:background-color="transparent" style:font-size-asian="12pt" style:font-style-asian="normal" style:font-weight-asian="bold" style:font-size-complex="12pt" style:font-style-complex="normal" style:font-weight-complex="bold"/>
    </style:style>
    <style:style style:name="T12" style:family="text">
      <style:text-properties fo:font-variant="normal" fo:text-transform="none" style:font-name="Times New Roman" fo:font-size="12pt" fo:letter-spacing="normal" fo:font-style="italic" fo:font-weight="normal" style:font-size-asian="12pt" style:font-style-asian="italic" style:font-weight-asian="normal" style:font-size-complex="12pt" style:font-style-complex="italic" style:font-weight-complex="normal"/>
    </style:style>
    <style:style style:name="T13" style:family="text">
      <style:text-properties fo:font-variant="normal" fo:text-transform="none" style:font-name="Times New Roman" fo:font-size="12pt" fo:letter-spacing="normal" fo:font-style="normal" fo:font-weight="bold" style:font-size-asian="12pt" style:font-style-asian="normal" style:font-weight-asian="bold" style:font-size-complex="12pt" style:font-style-complex="normal" style:font-weight-complex="bold"/>
    </style:style>
    <style:style style:name="T14" style:family="text">
      <style:text-properties fo:font-variant="normal" fo:text-transform="none" style:font-name="Times New Roman" fo:font-size="12pt" fo:letter-spacing="normal" fo:font-style="normal" fo:font-weight="normal" style:font-size-asian="12pt" style:font-style-asian="normal" style:font-weight-asian="normal" style:font-size-complex="12pt" style:font-style-complex="normal" style:font-weight-complex="normal"/>
    </style:style>
    <style:style style:name="T15" style:family="text">
      <style:text-properties fo:font-weight="bold"/>
    </style:style>
    <style:style style:name="T16" style:family="text">
      <style:text-properties fo:font-weight="bold" style:font-weight-asian="bold" style:font-weight-complex="bold"/>
    </style:style>
    <style:style style:name="T17" style:family="text">
      <style:text-properties fo:color="#000000"/>
    </style:style>
    <style:style style:name="T18" style:family="text">
      <style:text-properties fo:color="#000000" style:font-name="Times New Roman"/>
    </style:style>
    <style:style style:name="T19" style:family="text">
      <style:text-properties fo:color="#000000" style:font-name="Times New Roman" fo:font-size="12pt" style:font-size-asian="12pt" style:font-size-complex="12pt"/>
    </style:style>
    <style:style style:name="T20" style:family="text">
      <style:text-properties fo:color="#000000" style:font-name="Times New Roman" fo:font-size="12pt" fo:font-weight="bold" style:font-size-asian="12pt" style:font-weight-asian="bold" style:font-size-complex="12pt" style:font-weight-complex="bold"/>
    </style:style>
    <style:style style:name="T21" style:family="text">
      <style:text-properties fo:color="#000000" style:font-name="Times New Roman" fo:font-size="12pt" fo:font-style="normal" style:font-size-asian="12pt" style:font-style-asian="normal" style:font-size-complex="12pt" style:font-style-complex="normal"/>
    </style:style>
    <style:style style:name="T22" style:family="text">
      <style:text-properties fo:color="#000000" style:font-name="Times New Roman" fo:font-size="12pt" fo:font-style="normal" fo:font-weight="bold" style:font-size-asian="12pt" style:font-style-asian="normal" style:font-weight-asian="bold" style:font-size-complex="12pt" style:font-style-complex="normal" style:font-weight-complex="bold"/>
    </style:style>
    <style:style style:name="T23" style:family="text">
      <style:text-properties fo:color="#000000" style:font-name="Times New Roman" fo:font-size="12pt" fo:font-style="normal" fo:font-weight="normal" style:font-size-asian="12pt" style:font-style-asian="normal" style:font-weight-asian="normal" style:font-size-complex="12pt" style:font-style-complex="normal" style:font-weight-complex="normal"/>
    </style:style>
    <style:style style:name="T24" style:family="text">
      <style:text-properties fo:color="#000000" style:font-name="Times New Roman" fo:font-size="12pt" fo:font-style="italic" fo:font-weight="normal" style:font-size-asian="12pt" style:font-style-asian="italic" style:font-weight-asian="normal" style:font-size-complex="12pt" style:font-style-complex="italic" style:font-weight-complex="normal"/>
    </style:style>
    <style:style style:name="T25" style:family="text">
      <style:text-properties fo:color="#000000" fo:font-style="italic" fo:font-weight="normal" style:font-style-asian="italic" style:font-weight-asian="normal" style:font-style-complex="italic" style:font-weight-complex="normal"/>
    </style:style>
    <style:style style:name="T26" style:family="text">
      <style:text-properties fo:color="#000000" fo:font-style="normal" fo:font-weight="normal" style:font-style-asian="normal" style:font-weight-asian="normal" style:font-style-complex="normal" style:font-weight-complex="normal"/>
    </style:style>
    <style:style style:name="T27" style:family="text">
      <style:text-properties fo:font-weight="normal" style:font-weight-asian="normal" style:font-weight-complex="normal"/>
    </style:style>
    <style:style style:name="T28" style:family="text">
      <style:text-properties style:font-name="Times New Roman"/>
    </style:style>
    <style:style style:name="T29" style:family="text">
      <style:text-properties style:font-name="Times New Roman" fo:font-style="normal" fo:font-weight="normal" style:font-style-asian="normal" style:font-weight-asian="normal" style:font-style-complex="normal" style:font-weight-complex="normal"/>
    </style:style>
    <style:style style:name="T30" style:family="text">
      <style:text-properties style:font-name="Times New Roman" fo:font-style="normal" fo:font-weight="bold" style:font-style-asian="normal" style:font-weight-asian="bold" style:font-style-complex="normal" style:font-weight-complex="bold"/>
    </style:style>
    <style:style style:name="T31" style:family="text">
      <style:text-properties style:font-name="Times New Roman" fo:font-weight="normal" style:font-weight-asian="normal" style:font-weight-complex="normal"/>
    </style:style>
    <style:style style:name="T32" style:family="text">
      <style:text-properties style:font-name="Times New Roman" fo:font-size="12pt" style:font-size-asian="12pt" style:font-size-complex="12pt"/>
    </style:style>
    <style:style style:name="T33" style:family="text">
      <style:text-properties style:font-name="Times New Roman" fo:font-size="12pt" fo:font-weight="bold" style:font-size-asian="12pt" style:font-weight-asian="bold" style:font-size-complex="12pt" style:font-weight-complex="bold"/>
    </style:style>
    <style:style style:name="T34" style:family="text">
      <style:text-properties style:font-name="Times New Roman" fo:font-size="12pt" fo:font-style="normal" style:font-size-asian="12pt" style:font-style-asian="normal" style:font-size-complex="12pt" style:font-style-complex="normal"/>
    </style:style>
    <style:style style:name="T35" style:family="text">
      <style:text-properties style:font-name="Times New Roman" fo:font-size="12pt" fo:font-style="normal" fo:font-weight="bold" style:font-size-asian="12pt" style:font-style-asian="normal" style:font-weight-asian="bold" style:font-size-complex="12pt" style:font-style-complex="normal" style:font-weight-complex="bold"/>
    </style:style>
    <style:style style:name="T36" style:family="text">
      <style:text-properties style:font-name="Times New Roman" fo:font-size="12pt" fo:font-style="normal" fo:font-weight="normal" style:font-size-asian="12pt" style:font-style-asian="normal" style:font-weight-asian="normal" style:font-size-complex="12pt" style:font-style-complex="normal" style:font-weight-complex="normal"/>
    </style:style>
    <style:style style:name="T37" style:family="text">
      <style:text-properties style:font-name="Times New Roman" fo:font-size="12pt" fo:font-style="italic" fo:font-weight="normal" style:font-size-asian="12pt" style:font-style-asian="italic" style:font-weight-asian="normal" style:font-size-complex="12pt" style:font-style-complex="italic" style:font-weight-complex="normal"/>
    </style:style>
    <style:style style:name="T38" style:family="text">
      <style:text-properties fo:font-size="12pt" style:font-size-asian="12pt" style:font-size-complex="12pt"/>
    </style:style>
    <style:style style:name="fr1" style:family="graphic" style:parent-style-name="Graphics">
      <style:graphic-properties style:vertical-pos="top" style:vertical-rel="paragraph" style:horizontal-pos="center" style:horizontal-rel="paragraph" style:mirror="none" fo:clip="rect(0in, 0in, 0in, 0in)" draw:luminance="0%" draw:contrast="0%" draw:red="0%" draw:green="0%" draw:blue="0%" draw:gamma="100%" draw:color-inversion="false" draw:image-opacity="100%" draw:color-mode="standard" style:flow-with-text="false"/>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2">JAWABAN TUGAS 3</text:p>
      <text:p text:style-name="P3">Rhiza S. Sadjad </text:p>
      <text:p text:style-name="P3">NIM 045276176</text:p>
      <text:p text:style-name="P3"/>
      <text:p text:style-name="P4">Fakultas<text:tab/><text:tab/>: FHISIP/Fakultas Hukum, Ilmu Sosial dan Ilmu Politik</text:p>
      <text:p text:style-name="P1"><text:span text:style-name="T19">Kode/Nama MK<text:tab/>: </text:span><text:bookmark text:name="yui_3_17_2_1_1730345419638_34"/><text:span text:style-name="T20">IPEM4427</text:span><text:a xlink:type="simple" xlink:href="https://elearning.ut.ac.id/course/view.php?id=298934&amp;section=0" text:style-name="Internet_20_link" text:visited-style-name="Visited_20_Internet_20_Link"><text:span text:style-name="T18">.</text:span></text:a><text:span text:style-name="T7">14</text:span><text:span text:style-name="T21">/</text:span><text:span text:style-name="T22">Sosiologi Pemerintahan 14</text:span></text:p>
      <text:p text:style-name="P4">Tugas<text:tab/><text:tab/><text:tab/>: <text:span text:style-name="T16">3</text:span></text:p>
      <text:p text:style-name="P18"/>
      <text:p text:style-name="P17"><text:span text:style-name="T1">Pertanyaan</text:span><text:span text:style-name="T2">:</text:span></text:p>
      <text:p text:style-name="P15">Buatlah tulisan singkat (essay) mengenai “Gaya Kepemimpinan  di Daerah tempat saudara tinggal”. Dalam tulisan tersebut harus memuat  <text:span text:style-name="T15">analisis kritis terhadap gaya kepemimpinan yang   digunakan Bupati/Walikota dalam kesehariannya memimpin daerahnya</text:span>. (Apakah pemimpin tersebut sudah bergaya sebagai pemimpin yang diharapkan oleh Saudara?) </text:p>
      <text:p text:style-name="P16"/>
      <text:p text:style-name="P5"><text:span text:style-name="T1">Jawaban</text:span><text:span text:style-name="T2">:</text:span></text:p>
      <text:p text:style-name="P8"><text:tab/><text:span text:style-name="T27">Kami tinggal di Kota Bogor, Jawa Barat. Walikota Bogor saat ini adalah Bapak </text:span>Dedie A. Rachim<text:span text:style-name="T27">, yang sebelumnya menjabat sebagai Wakil Walikota Bogor. Yang menarik, pada saat ini pula, Bapak </text:span>Dedi Mulyadi<text:span text:style-name="T27">, Gubernur Jawa Barat yang akrab disapa </text:span><text:span text:style-name="T3">Kang Dedi Mulyadi</text:span><text:span text:style-name="T27"> atau </text:span>KDM<text:span text:style-name="T27">, juga sementara berkantor di Kota Bogor. Olehnya itu, terkait dengan gaya kepemimpinan Walikota Bogor, kami mencoba menyusun tulisan yang berjudul: </text:span></text:p>
      <text:p text:style-name="P22">Gaya Kepemimpinan Dedie A. Rachim dalam Bayang-Bayang KDM</text:p>
      <text:p text:style-name="P6">sebagaimana terlampir. </text:p>
      <text:p text:style-name="P11"/>
      <text:p text:style-name="P19">Gaya Kepemimpinan Dedie A. Rachim dalam Bayang-Bayang KDM</text:p>
      <text:p text:style-name="P9"/>
      <text:p text:style-name="P9">Rhiza S. Sadjad</text:p>
      <text:p text:style-name="P10">Mahasiswa Program Studi S1 Sosiologi Universitas Terbuka</text:p>
      <text:p text:style-name="P10"/>
      <text:p text:style-name="P20"><text:tab/>Walikota Bogor sekarang, yaitu <text:span text:style-name="T16">Dedie A. Rachim</text:span>, terpilih untuk masa jabatan periode 2024-2029. Sebelumnya beliau menjabat sebagai Wakil Walikota mendampingi Walikota Bogor yang cukup “legendaris”, yaitu <text:span text:style-name="T16">Bima Arya Sugiarto</text:span>, yang sekarang menjabat sebagai Wakil Menteri Dalam Negeri dalam Kabinet Merah Putih pimpinan Presiden Prabowo Subianto. Salah satu karya “legendaris” Walikota <text:span text:style-name="T16">Bima Arya Sugiarto </text:span>adalah pengaturan lalu-lintas satu arah di jalan lingkar Kebun Raya Bogor untuk meminimalisasi kemacetan lalu-lintas di pusat kota. </text:p>
      <text:p text:style-name="P20"><text:tab/>Barangkali sudah menjadi “takdir” bagi <text:s/><text:span text:style-name="T16">Dedie A. Rachim</text:span> dalam karier politiknya, selalu berada dalam bayang-bayang tokoh yang lebih populer dari dirinya. Setelah berada dalam bayang-bayang <text:span text:style-name="T16">Bima Arya Sugiarto </text:span>sebagai “cadangan” dalam periode sebelumnya, maka ketika <text:span text:style-name="T16">Dedie A. Rachim </text:span>kemudian terpilih jadi Walikota Bogor, Gubernur Jawa Barat, <text:span text:style-name="T16">Dedi Mulyadi</text:span>, atau <text:span text:style-name="T16">KDM</text:span> (<text:span text:style-name="T2">Kang Dedi Mulyadi</text:span>) memutuskan untuk mengawali periode pemerintahannya dengan berkantor di Kota Bogor (lihat Gambar <text:span text:style-name="T16">1</text:span>) mulai akhir April 2025. Alasannya, Kota Bogor adalah kota “<text:span text:style-name="T2">karuhun</text:span>” yang merupakan asal-mula peradaban Sunda (<text:span text:style-name="T16">Ref.</text:span> [<text:span text:style-name="T16">4</text:span>]).. </text:p>
      <text:p text:style-name="P20"><draw:frame draw:style-name="fr1" draw:name="graphics1" text:anchor-type="paragraph" svg:width="3.5528in" svg:height="2.4945in" draw:z-index="0"><draw:image xlink:href="Pictures/1000000000000483000003EAC85B4CB5.jpg" xlink:type="simple" xlink:show="embed" xlink:actuate="onLoad"/></draw:frame></text:p>
      <text:p text:style-name="P6"/>
      <text:p text:style-name="P6"/>
      <text:p text:style-name="P6"/>
      <text:p text:style-name="P6"/>
      <text:p text:style-name="P6"/>
      <text:p text:style-name="P6"/>
      <text:p text:style-name="P6"/>
      <text:p text:style-name="P6"/>
      <text:p text:style-name="P7">Gambar <text:span text:style-name="T16">1</text:span></text:p>
      <text:p text:style-name="P7">Kantor Gubernur Jawa Barat di Kota Bogor (<text:span text:style-name="T16">Ref.</text:span> [3])</text:p>
      <text:p text:style-name="P6"/>
      <text:p text:style-name="P20"><text:tab/><text:span text:style-name="T16">KDM</text:span> adalah salah seorang pejabat yang trampil dan cekatan memanfaatkan media sosial untuk meningkatkan popularitas. Beliau memiliki tim khusus untuk membuat konten. <text:span text:style-name="T2">Rating</text:span> popularitas <text:span text:style-name="T16">KDM</text:span> di media sosial begitu tinggi, sehingga jika disebutkan nama “<text:span text:style-name="T2">Kang Dedi</text:span>” saja, bahkan sebagian orang Bogor menyangka yang dimaksud adalah <text:span text:style-name="T16">KDM</text:span>, bukan walikota-nya sendiri. Baru akhir-akhir ini saja popularitas <text:span text:style-name="T16">KDM</text:span> di media sosial agak ditenggelamkan oleh Menteri Keuangan yang baru, yaitu <text:span text:style-name="T16">Purbaya Yudhi Sadewa</text:span>, yang notebene alumnus dari SMA <text:soft-page-break/>(<text:span text:style-name="T2">SMA Regina Pacis Bogor</text:span>) dan Perguruan Tinggi (<text:span text:style-name="T2">Institut Teknologi Bandung, ITB</text:span>) yang sama dengan Menteri Kesehatan <text:span text:style-name="T16">Budi Gunawan Sadikin</text:span>, dan Walikota Bogor <text:s/><text:span text:style-name="T16">Dedie A. Rachim</text:span>.</text:p>
      <text:p text:style-name="P6"><text:tab/>Jadi, setelah lepas dari bayang-bayang popularitas <text:s/><text:span text:style-name="T16">Bima Arya Sugiarto</text:span>, <text:s/><text:span text:style-name="T16">Dedie A. Rachim</text:span> pun sekarang “terjebak” di bawah bayang-bayang popularitas <text:span text:style-name="T16">KDM</text:span>. Untungnya <text:s/><text:span text:style-name="T16">Dedie A. Rachim </text:span>memiliki gaya kepemimpinan yang <text:span text:style-name="T2">low-profile</text:span> dan rendah hati (Ref. [<text:span text:style-name="T16">6</text:span>]). Dengan demikian, sekali pun berada di bawah bayang-bayang tokoh-tokoh yang lebih populer, <text:s/><text:span text:style-name="T16">Dedie A. Rachim </text:span>tetap tegar (dan “beriman”, sesuai tagar Kota Bogor) menghadapi kenyataan ini. Kota Bogor memang lebih memerlukan pemimpin dengan gaya kepemimpinan transformatif seperti <text:span text:style-name="T16">Dedie A. Rachim </text:span>daripada gaya kepemimpinan adaptif seperti <text:span text:style-name="T16">KDM</text:span>. Kepemimpinan adaptif menyelesaikan masalah-masalah jangka pendek, sebagaimana yang ditunjukkan <text:span text:style-name="T16">KDM</text:span> dalam konten-konten-nya di media sosial. Umumnya <text:span text:style-name="T16">KDM</text:span> menyelesaikan masalah seketika itu juga dengan “bagi-bagi uang”, setidak-tidaknya demikian yang diperlihatkan dalam video-video-nya yang tersebar luas di media sosial. Atau dalam gaya kepemimpinannya, <text:span text:style-name="T16">KDM</text:span> mengambil keputusan cepat seperti tanpa berfikir panjang, seperti ketika membongkar kawasan pariwisata di <text:span text:style-name="T2">Puncak Pass</text:span>, Kabupaten Bogor, pada awal-awal masa jabatannya. Gaya kepemimpinan adaptif ala <text:s/><text:span text:style-name="T16">KDM <text:s/></text:span>yang terkesan hanya untuk mencari popularitas, tidak cocok untuk perkembangan Kota Bogor yang memiliki banyak masalah jangka panjang. Oleh karena itu, walau pun dibayang-bayangi oleh popularitas <text:span text:style-name="T16">KDM</text:span>, memang lebih tepat untuk <text:s/><text:span text:style-name="T16">Dedie A. Rachim</text:span> memilih gaya kepemimpinan transformatif dengan visi jangka panjang. Lagipula, latar-belakang pendidikan tinggi <text:s/><text:span text:style-name="T16">Dedie A. Rachim</text:span>, ITB, memungkinkan beliau memiliki kompetensi yang cukup untuk membuat perencanaan jangka panjang. </text:p>
      <text:p text:style-name="P6"><text:tab/>Kota Bogor dihadapkan pada dua pilihan masa depan (<text:span text:style-name="T16">Ref.</text:span> [<text:span text:style-name="T16">2</text:span>], [<text:span text:style-name="T16">9</text:span>]), yaitu menjadi ibukota dari Provinsi Bogor Raya hasil pemekaran Provinsi Jawa Barat, atau bersama-sama dengan wilayah perkotaan di sekelilingnya, menjadi Megapolitan Jabodetabek plus sebagian Karawang, Sukabumi dan Cianjur. Dua pilihan yang sama-sama sulitnya. Tapi sementara itu, Kota Bogor juga harus memindahkan “<text:span text:style-name="T2">center of gravity</text:span>”-nya dari kawasan sekitar Kebon Raya dan Istana Kepresidenan Bogor, sehingga bisa tercipta pusat kota yang nyaman dikunjungi wisatawan dan menjadi tempat rekreasi yang sehat untuk warga Kota Bogor sendiri. Upaya memindahkan “<text:span text:style-name="T2">center of gravity</text:span>” sudah mulai dilaksanakan saat ini dengan membangun balai kota dan perkantoran SKPD (Satuan Kerja Pemerintah Daerah) Kota Bogor ke wilayah Bogor Timur, serta memindahkan aktivitas Pasar Bogor dari seberang pintu gerbang utama Kebon Raya Bogor ke Pasar Gembrong di Sukasari. Konon rencananya Pasar Bogor nantinya menjadi kawasan “h<text:span text:style-name="T2">eritage</text:span>” untuk pelestarian nilai-nilai sejarah Kota Bogor. Jika “<text:span text:style-name="T2">center of gravity</text:span>” Kota Bogor berhasil dipindahkan, maka kawasan pusat kota akan menjadi lebih mudah ditata dan dikembangkan menjadi kawasan wisata yang mengandung warisan masa lalu yang panjang dari peradaban Sunda, untuk dikenang oleh generasi yang akan datang. </text:p>
      <text:p text:style-name="P6"><text:soft-page-break/><text:tab/>Kepemimpinan dengan gaya transformatif dari walikota Bogor sekarang, <text:s/><text:span text:style-name="T16">Dedie A. Rachim</text:span>, memang sesuai dan diperlukan untuk masa depan Kota Bogor yang lebih baik. <text:span text:style-name="T16">KDM</text:span> rencananya akan berkantor di Kota Bogor sampai bulan April 2026, setelah itu Kantor Gubernur Jawa Barat akan dipindahkan ke kota lain. Jadi <text:s/><text:span text:style-name="T16">Dedie A. Rachim </text:span>masih harus bersabar sekitar 5-6 bulan berada di bawah bayang-bayang popularitas <text:span text:style-name="T16">KDM</text:span> dengan gaya kepemimpinan adaptifnya yang “tiba masa tiba akal” itu. </text:p>
      <text:p text:style-name="P6"/>
      <text:p text:style-name="P8">REFERENSI</text:p>
      <text:p text:style-name="P14"><text:span text:style-name="T6">[</text:span><text:span text:style-name="T5">1</text:span><text:span text:style-name="T6">] </text:span><text:span text:style-name="T5">Utang Suwaryo, et.al. </text:span><text:span text:style-name="T4">, “</text:span>Sosiologi Pemerintahan<text:span text:style-name="T4">”, </text:span><text:span text:style-name="T5">Modul 1 – 9</text:span><text:span text:style-name="T4">, </text:span><text:span text:style-name="T5">IPEM4427,</text:span><text:span text:style-name="T4"> Edisi 4, [November </text:span><text:span text:style-name="T5">2024</text:span><text:span text:style-name="T4">], Penerbit Universitas Terbuka, Jakarta</text:span></text:p>
      <text:p text:style-name="P12"><text:span text:style-name="T4">[</text:span><text:span text:style-name="T5">2</text:span><text:span text:style-name="T4">] </text:span><text:span text:style-name="T5">Rhiza S. Sadjad</text:span><text:span text:style-name="T4">, </text:span><text:span text:style-name="T6">“</text:span><text:span text:style-name="T27">Desa Hilang, Kota Terbilang</text:span><text:span text:style-name="T6">”, RADAR BOGOR, 20 Desember 2024, hal. 3.</text:span></text:p>
      <text:p text:style-name="P13"><text:span text:style-name="T23">[</text:span><text:span text:style-name="T22">3</text:span><text:span text:style-name="T23">] </text:span><text:span text:style-name="T22">Ayu Ningsih</text:span><text:span text:style-name="T23">, [</text:span><text:span text:style-name="T22">2025</text:span><text:span text:style-name="T23">], <text:s/>“</text:span><text:span text:style-name="T25">Gedung Bakorwil Kota Bogor Resmi Menjadi Kantor Gubernur Jawa Barat Dedi Mulyadi</text:span><text:span text:style-name="T26">”, </text:span><text:a xlink:type="simple" xlink:href="https://bogor.pojoksatu.id/kota-bogor/1155907171/gedung-bakorwil-kota-bogor-resmi-menjadi-kantor-gubernur-jawa-barat-dedi-mulyadi" text:style-name="Internet_20_link" text:visited-style-name="Visited_20_Internet_20_Link"><text:span text:style-name="T17">https://bogor.pojoksatu.id/kota-bogor/1155907171/gedung-bakorwil-kota-bogor-resmi-menjadi-kantor-gubernur-jawa-barat-dedi-mulyadi</text:span></text:a><text:span text:style-name="T23">, di-akses tgl. 18 November 2025, jam 13:38 WIB.</text:span></text:p>
      <text:p text:style-name="P12"><text:span text:style-name="T6">[</text:span><text:span text:style-name="T5">4</text:span><text:span text:style-name="T6">] </text:span><text:span text:style-name="T5">Rizky Darmawan</text:span><text:span text:style-name="T6">, “</text:span><text:span text:style-name="T27">Asal Usul Nama dan Sejarah Kota Bogor, Kota Hujan yang Dibangun Thomas Stamford Raffles</text:span><text:span text:style-name="T6">”, </text:span><text:a xlink:type="simple" xlink:href="https://daerah.sindonews.com/read/1096185/701/asal-usul-nama-dan-sejarah-bogor-kota-hujan-yang-dibangun-thomas-stamford-raffles-1683885919" text:style-name="Internet_20_link" text:visited-style-name="Visited_20_Internet_20_Link"><text:span text:style-name="T6">https://daerah.sindonews.com/read/1096185/701/asal-usul-nama-dan-sejarah-bogor-kota-hujan-yang-dibangun-thomas-stamford-raffles-1683885919</text:span></text:a><text:span text:style-name="T6"> , di-akses tgl. 21 Oktober 2025, jam 16:23 WIB.</text:span></text:p>
      <text:p text:style-name="P12"><text:span text:style-name="T6">[</text:span><text:span text:style-name="T5">5</text:span><text:span text:style-name="T6">] </text:span><text:span text:style-name="T5">Drajat Tri Kartono</text:span><text:span text:style-name="T6">, “</text:span><text:span text:style-name="T27">Sosiologi Perkotaan</text:span><text:span text:style-name="T6">”, </text:span><text:span text:style-name="T5">Modul 1 – 9</text:span><text:span text:style-name="T6">, </text:span><text:span text:style-name="T5">SOSI4308</text:span><text:span text:style-name="T6">, Edisi 4, [Agustus </text:span><text:span text:style-name="T5">2023</text:span><text:span text:style-name="T6">], Penerbit Universitas Terbuka, Jakarta</text:span></text:p>
      <text:p text:style-name="P13"><text:span text:style-name="T23">[</text:span><text:span text:style-name="T22">6</text:span><text:span text:style-name="T23">] “</text:span><text:span text:style-name="Strong_20_Emphasis"><text:span text:style-name="T10">Gaya Kepemimpinan Dedie A. Rachim</text:span></text:span><text:span text:style-name="T23">“, Editorial, </text:span><text:a xlink:type="simple" xlink:href="https://www.kobrapostonline.com/gaya-kepemimpinan-dedie-a-rachim/" text:style-name="Internet_20_link" text:visited-style-name="Visited_20_Internet_20_Link"><text:span text:style-name="T17">https://www.kobrapostonline.com/gaya-kepemimpinan-dedie-a-rachim/</text:span></text:a><text:span text:style-name="T23">, di-akses tgl. 17 November 2025, jam 22:12 WIB</text:span></text:p>
      <text:p text:style-name="P24"><text:span text:style-name="T36">[</text:span><text:span text:style-name="T35">7</text:span><text:span text:style-name="T36">] </text:span><text:span text:style-name="T13">Evi Barokah</text:span><text:span text:style-name="T14">, </text:span><text:span text:style-name="T13">et.al.</text:span><text:span text:style-name="T14">, [</text:span><text:span text:style-name="T13">2025</text:span><text:span text:style-name="T14">], </text:span><text:span text:style-name="T36">“</text:span><text:span text:style-name="T12">Gaya Kepemimpinan Dedi MulyadiI: Analisis 3 Bulan Pertama Sebagai Gubernur Jawa Barat</text:span><text:span text:style-name="T36">“, </text:span></text:p>
      <text:p text:style-name="P13"><text:span text:style-name="T23"><text:tab/></text:span><text:a xlink:type="simple" xlink:href="https://jurnal.mediaakademik.com/index.php/jma/article/view/2259" text:style-name="Internet_20_link" text:visited-style-name="Visited_20_Internet_20_Link"><text:span text:style-name="T17">https://jurnal.mediaakademik.com/index.php/jma/article/view/2259</text:span></text:a><text:span text:style-name="T23">, di-akses tgl. 17 November 2025, jam 22:20 WIB</text:span></text:p>
      <text:p text:style-name="P13"><text:span text:style-name="T23">[</text:span><text:span text:style-name="T22">8</text:span><text:span text:style-name="T23">] </text:span><text:span text:style-name="T22">Wahed Dussawal</text:span><text:span text:style-name="T23">, [</text:span><text:span text:style-name="T22">2024</text:span><text:span text:style-name="T23">], “</text:span><text:span text:style-name="T24">Profil dan Biodata Dedie Rachim Calon Wali Kota Bogor: Anak, Istri dan Karir“</text:span><text:span text:style-name="T23">, </text:span><text:a xlink:type="simple" xlink:href="https://radarbogor.jawapos.com/politik/2475041257/profil-dan-biodata-dedie-rachim-calon-wali-kota-bogor-anak-istri-dan-karir" text:style-name="Internet_20_link" text:visited-style-name="Visited_20_Internet_20_Link"><text:span text:style-name="T17">https://radarbogor.jawapos.com/politik/2475041257/profil-dan-biodata-dedie-rachim-calon-wali-kota-bogor-anak-istri-dan-karir</text:span></text:a><text:span text:style-name="T23"> , di-akses tgl. 17 November 2025, jam 22:31 WIB</text:span></text:p>
      <text:p text:style-name="P24"><text:span text:style-name="T36">[</text:span><text:span text:style-name="T35">9</text:span><text:span text:style-name="T36">] </text:span><text:span text:style-name="T35">Rhiza S. Sadjad</text:span><text:span text:style-name="T36">, “</text:span><text:span text:style-name="T37">Dua Pilihan Masa Depan Kota Bogor</text:span><text:span text:style-name="T36">”, RADAR BOGOR, 2 Januari 2025, hal. 3</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xmlns:loext="urn:org:documentfoundation:names:experimental:office:xmlns:loext:1.0">
  <office:font-face-decls>
    <style:font-face style:name="Lohit Devanagari1" svg:font-family="'Lohit Devanagari'"/>
    <style:font-face style:name="OpenSymbol" svg:font-family="OpenSymbol"/>
    <style:font-face style:name="Liberation Serif" svg:font-family="'Liberation Serif'" style:font-family-generic="roman" style:font-pitch="variable"/>
    <style:font-face style:name="Times New Roman" svg:font-family="'Times New Roman'" style:font-family-generic="roman" style:font-pitch="variable"/>
    <style:font-face style:name="Liberation Sans" svg:font-family="'Liberation Sans'" style:font-family-generic="swiss" style:font-pitch="variable"/>
    <style:font-face style:name="Arial Unicode MS" svg:font-family="'Arial Unicode MS'" style:font-family-generic="system" style:font-pitch="variable"/>
    <style:font-face style:name="Lohit Devanagari" svg:font-family="'Lohit Devanagari'" style:font-family-generic="system" style:font-pitch="variable"/>
    <style:font-face style:name="Noto Sans CJK SC" svg:font-family="'Noto Sans CJK SC'" style:font-family-generic="system" style:font-pitch="variable"/>
    <style:font-face style:name="Noto Serif CJK SC" svg:font-family="'Noto Serif CJK SC'"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id" fo:country="ID" style:letter-kerning="true" style:font-size-asian="10.5pt" style:language-asian="zh" style:country-asian="CN"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0.4925in" style:writing-mode="page"/>
      <style:text-properties style:use-window-font-color="true" style:font-name="Liberation Serif" fo:font-size="12pt" fo:language="id" fo:country="ID" style:letter-kerning="true" style:font-name-asian="Noto Serif CJK SC" style:font-size-asian="10.5pt" style:language-asian="zh" style:country-asian="CN" style:font-name-complex="Lohit Devanagari"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loext:contextual-spacing="false" fo:margin-top="0.1665in" fo:margin-bottom="0.0835in" fo:keep-with-next="always"/>
      <style:text-properties style:font-name="Liberation Sans" fo:font-size="14pt" style:font-name-asian="Noto Sans CJK SC" style:font-size-asian="14pt" style:font-name-complex="Lohit Devanagari" style:font-size-complex="14pt"/>
    </style:style>
    <style:style style:name="Text_20_body" style:display-name="Text body" style:family="paragraph" style:parent-style-name="Standard" style:class="text">
      <style:paragraph-properties loext:contextual-spacing="false" fo:margin-top="0in" fo:margin-bottom="0.0972in" fo:line-height="115%"/>
    </style:style>
    <style:style style:name="List" style:family="paragraph" style:parent-style-name="Text_20_body" style:class="list">
      <style:text-properties style:font-size-asian="12pt" style:font-name-complex="Lohit Devanagari1"/>
    </style:style>
    <style:style style:name="Caption" style:family="paragraph" style:parent-style-name="Standard" style:class="extra">
      <style:paragraph-properties loext:contextual-spacing="false" fo:margin-top="0.0835in" fo:margin-bottom="0.0835in" text:number-lines="false" text:line-number="0"/>
      <style:text-properties fo:font-size="12pt" fo:font-style="italic" style:font-size-asian="12pt" style:font-style-asian="italic" style:font-name-complex="Lohit Devanagari1"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ohit Devanagari1"/>
    </style:style>
    <style:style style:name="Table_20_Contents" style:display-name="Table Contents" style:family="paragraph" style:parent-style-name="Standard" style:class="extra">
      <style:paragraph-properties text:number-lines="false" text:line-number="0"/>
    </style:style>
    <style:style style:name="Heading_20_1" style:display-name="Heading 1" style:family="paragraph" style:parent-style-name="Heading" style:next-style-name="Text_20_body" style:default-outline-level="1" style:list-style-name="" style:class="text">
      <style:text-properties style:font-name="Times New Roman" fo:font-size="24pt" fo:font-weight="bold" style:font-name-asian="Arial Unicode MS" style:font-size-asian="24pt" style:font-weight-asian="bold" style:font-name-complex="Arial Unicode MS" style:font-size-complex="24pt" style:font-weight-complex="bold"/>
    </style:style>
    <style:style style:name="Numbering_20_Symbols" style:display-name="Numbering Symbols" style:family="text">
      <style:text-properties style:font-name="Times New Roman"/>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Bullet_20_Symbols" style:display-name="Bullet Symbols" style:family="text">
      <style:text-properties style:font-name="OpenSymbol" style:font-name-asian="OpenSymbol" style:font-name-complex="OpenSymbol"/>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page-layout style:name="Mpm1">
      <style:page-layout-properties fo:page-width="8.2681in" fo:page-height="11.6929in" style:num-format="1" style:print-orientation="portrait" fo:margin-top="0.7874in" fo:margin-bottom="0.7874in" fo:margin-left="0.7874in" fo:margin-right="0.7874in" style:writing-mode="lr-tb" style:layout-grid-color="#c0c0c0" style:layout-grid-lines="20" style:layout-grid-base-height="0.278in" style:layout-grid-ruby-height="0.139in" style:layout-grid-mode="none" style:layout-grid-ruby-below="false" style:layout-grid-print="false" style:layout-grid-display="false" style:footnote-max-height="0in">
        <style:footnote-sep style:width="0.0071in" style:distance-before-sep="0.0398in" style:distance-after-sep="0.0398in"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creation-date>2022-10-17T10:47:36.870966047</meta:creation-date>
    <meta:generator>OpenOffice/4.1.2$Unix OpenOffice.org_project/412m3$Build-9782</meta:generator>
    <dc:date>2025-11-19T00:35:16</dc:date>
    <meta:editing-duration>P3DT4H22M30S</meta:editing-duration>
    <meta:editing-cycles>321</meta:editing-cycles>
    <dc:creator>Rhiza Sadjad</dc:creator>
    <meta:document-statistic meta:table-count="0" meta:image-count="1" meta:object-count="0" meta:page-count="4" meta:paragraph-count="34" meta:word-count="1078" meta:character-count="8182"/>
  </office:meta>
</office:document-meta>
</file>