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500000002D00E1E3558.jpg"/>
  <manifest:file-entry manifest:media-type="image/jpeg" manifest:full-path="Pictures/1000000000000500000002D03CD07394.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Helvetica" svg:font-family="Helvetica" style:font-family-generic="swiss"/>
    <style:font-face style:name="Helvetica-Bold" svg:font-family="Helvetica-Bold"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6" style:family="paragraph" style:parent-style-name="Standard" style:master-page-name="">
      <style:paragraph-properties fo:margin-left="0.0181in" fo:margin-right="0in" fo:margin-top="0in" fo:margin-bottom="0in" fo:line-height="100%" fo:text-align="justify" style:justify-single-word="false" fo:orphans="2" fo:widows="2" fo:text-indent="-0.0091in" style:auto-text-indent="false" style:page-number="auto"/>
      <style:text-properties fo:font-variant="normal" fo:text-transform="none" fo:color="#000000" style:text-line-through-style="none" style:text-position="0% 100%" style:font-name="Helvetica" fo:font-size="12pt" fo:letter-spacing="normal" fo:font-style="normal" style:text-underline-style="none" fo:font-weight="normal" style:text-blinking="false" fo:background-color="transparent" style:font-name-asian="Helvetica" style:font-size-asian="12pt" style:font-style-asian="normal" style:font-weight-asian="normal" style:font-name-complex="Helvetica" style:font-size-complex="12pt" style:font-style-complex="normal" style:font-weight-complex="normal"/>
    </style:style>
    <style:style style:name="P7" style:family="paragraph" style:parent-style-name="Standard">
      <style:paragraph-properties fo:margin-left="0.0181in" fo:margin-right="0in" fo:margin-top="0in" fo:margin-bottom="0in" fo:line-height="150%" fo:text-align="justify" style:justify-single-word="false" fo:orphans="2" fo:widows="2" fo:text-indent="-0.0091in" style:auto-text-indent="false"/>
      <style:text-properties fo:font-variant="normal" fo:text-transform="none" fo:color="#000000" style:text-line-through-style="none" style:text-position="0% 100%" style:font-name="Helvetica" fo:font-size="12pt" fo:letter-spacing="normal" fo:font-style="normal" style:text-underline-style="none" fo:font-weight="normal" style:text-blinking="false" fo:background-color="transparent" style:font-name-asian="Helvetica" style:font-size-asian="12pt" style:font-style-asian="normal" style:font-weight-asian="normal" style:font-name-complex="Helvetica" style:font-size-complex="12pt" style:font-style-complex="normal" style:font-weight-complex="normal"/>
    </style:style>
    <style:style style:name="P8"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9" style:family="paragraph" style:parent-style-name="Standard">
      <style:paragraph-properties fo:margin-left="0in" fo:margin-right="0in" fo:margin-top="0in" fo:margin-bottom="0.0972in" fo:line-height="115%" fo:text-align="justify" style:justify-single-word="false" fo:orphans="2" fo:widows="2" fo:text-indent="0in" style:auto-text-indent="false" style:text-autospace="none">
        <style:tab-stops>
          <style:tab-stop style:position="-0.2898in"/>
          <style:tab-stop style:position="0in"/>
        </style:tab-stops>
      </style:paragraph-properties>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weight-asian="normal" style:font-name-complex="Helvetica" style:font-size-complex="12pt" style:font-weight-complex="normal"/>
    </style:style>
    <style:style style:name="P10" style:family="paragraph" style:parent-style-name="Standard">
      <style:paragraph-properties fo:margin-left="0in" fo:margin-right="0in" fo:margin-top="0in" fo:margin-bottom="0.0972in" fo:line-height="115%"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weight-asian="normal" style:font-name-complex="Helvetica" style:font-size-complex="12pt" style:font-weight-complex="normal"/>
    </style:style>
    <style:style style:name="P11"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2"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13" style:family="paragraph" style:parent-style-name="Standard">
      <style:paragraph-properties fo:margin-left="0in" fo:margin-right="0in" fo:margin-top="0in" fo:margin-bottom="0in" fo:line-height="100%" fo:text-align="center"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14" style:family="paragraph" style:parent-style-name="Standard">
      <style:paragraph-properties fo:margin-left="0in" fo:margin-right="0in" fo:text-align="center" style:justify-single-word="false" fo:text-indent="0in" style:auto-text-indent="false" fo:background-color="transparent">
        <style:background-image/>
      </style:paragraph-properties>
      <style:text-properties fo:font-variant="normal" fo:text-transform="none" fo:color="#000000" style:text-position="0% 100%" style:font-name="Times New Roman" fo:font-size="12pt" fo:letter-spacing="normal" fo:font-style="normal" style:text-underline-style="none" fo:font-weight="bold" style:font-name-asian="Helvetica-Bold" style:font-size-asian="12pt" style:font-style-asian="normal" style:font-weight-asian="bold" style:font-name-complex="Helvetica-Bold" style:font-size-complex="12pt" style:font-style-complex="normal" style:font-weight-complex="bold"/>
    </style:style>
    <style:style style:name="P15" style:family="paragraph" style:parent-style-name="Standard">
      <style:paragraph-properties fo:margin-left="0in" fo:margin-right="0in" fo:margin-top="0in" fo:margin-bottom="0.1in" fo:line-height="150%" fo:text-align="justify" style:justify-single-word="false" fo:text-indent="0in" style:auto-text-indent="false" style:text-autospace="none">
        <style:tab-stops>
          <style:tab-stop style:position="-0.289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16" style:family="paragraph" style:parent-style-name="Standard">
      <style:paragraph-properties fo:margin-left="0in" fo:margin-right="0in" fo:margin-top="0in" fo:margin-bottom="0.1in" fo:line-height="15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17"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8" style:family="paragraph" style:parent-style-name="Standard">
      <style:paragraph-properties fo:margin-left="0.2091in" fo:margin-right="0in" fo:line-height="100%" fo:text-align="justify" style:justify-single-word="false" fo:text-indent="-0.2181in" style:auto-text-indent="false"/>
    </style:style>
    <style:style style:name="P19"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20"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1" style:family="paragraph" style:parent-style-name="Standard">
      <style:paragraph-properties fo:margin-top="0in" fo:margin-bottom="0.111in" fo:line-height="115%" style:text-autospace="none"/>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22" style:family="paragraph" style:parent-style-name="Standard" style:master-page-name="">
      <style:paragraph-properties fo:margin-left="0in" fo:margin-right="0in" fo:margin-top="0in" fo:margin-bottom="0in" fo:line-height="100%" fo:text-align="justify" style:justify-single-word="false" fo:text-indent="0.0091in" style:auto-text-indent="false" style:page-number="auto" style:text-autospace="none">
        <style:tab-stops>
          <style:tab-stop style:position="-0.2898in"/>
          <style:tab-stop style:position="0in"/>
        </style:tab-stops>
      </style:paragraph-properties>
      <style:text-properties fo:color="#000000" style:text-position="0% 100%" style:font-name="Times New Roman" fo:font-size="12pt"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23" style:family="paragraph" style:parent-style-name="Standard">
      <style:paragraph-properties fo:margin-top="0in" fo:margin-bottom="0.1in" fo:line-height="150%" fo:text-align="justify" style:justify-single-word="false" style:text-autospace="none"/>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24" style:family="paragraph" style:parent-style-name="Standard">
      <style:paragraph-properties fo:margin-top="0in" fo:margin-bottom="0.1in" fo:line-height="150%" fo:text-align="center" style:justify-single-word="false" style:text-autospace="none"/>
      <style:text-properties fo:color="#000000" style:text-position="0% 100%" style:font-name="Times New Roman" fo:font-size="12pt" style:text-underline-style="none" fo:font-weight="bold" style:font-name-asian="Helvetica-Bold" style:font-size-asian="12pt" style:font-weight-asian="bold" style:font-name-complex="Helvetica-Bold" style:font-size-complex="12pt" style:font-weight-complex="bold"/>
    </style:style>
    <style:style style:name="P25"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6" style:family="paragraph" style:parent-style-name="Standard" style:master-page-name="">
      <style:paragraph-properties fo:margin-left="-0.0181in" fo:margin-right="0in" fo:margin-top="0in" fo:margin-bottom="0in" fo:line-height="100%" fo:text-align="justify" style:justify-single-word="false" fo:text-indent="0.0181in" style:auto-text-indent="false" style:page-number="auto" style:text-autospace="none">
        <style:tab-stops>
          <style:tab-stop style:position="-0.2819in"/>
          <style:tab-stop style:position="0in"/>
        </style:tab-stops>
      </style:paragraph-properties>
      <style:text-properties fo:color="#000000" style:text-position="0% 100%" style:font-name="Times New Roman" fo:font-size="12pt"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27" style:family="paragraph" style:parent-style-name="Standard">
      <style:paragraph-properties fo:margin-left="-0.0181in" fo:margin-right="0in" fo:margin-top="0in" fo:margin-bottom="0in" fo:line-height="100%" fo:text-align="justify" style:justify-single-word="false" fo:text-indent="0.0181in" style:auto-text-indent="false" style:text-autospace="none">
        <style:tab-stops>
          <style:tab-stop style:position="-0.2819in"/>
          <style:tab-stop style:position="0in"/>
        </style:tab-stops>
      </style:paragraph-properties>
      <style:text-properties fo:color="#000000" style:text-position="0% 100%" style:font-name="Times New Roman" fo:font-size="12pt"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28" style:family="paragraph" style:parent-style-name="Standard">
      <style:paragraph-properties fo:margin-left="0.278in" fo:margin-right="0in" fo:margin-top="0in" fo:margin-bottom="0.1in" fo:line-height="150%" fo:text-indent="-0.278in" style:auto-text-indent="false" style:text-autospace="none">
        <style:tab-stops>
          <style:tab-stop style:position="-0.263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29" style:family="paragraph" style:parent-style-name="Standard">
      <style:paragraph-properties fo:margin-left="0.278in" fo:margin-right="0in" fo:margin-top="0in" fo:margin-bottom="0in" fo:line-height="150%" fo:text-indent="-0.278in" style:auto-text-indent="false" style:text-autospace="none">
        <style:tab-stops>
          <style:tab-stop style:position="-0.263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30" style:family="paragraph" style:parent-style-name="Standard">
      <style:paragraph-properties fo:margin-left="0in" fo:margin-right="0in" fo:margin-top="0in" fo:margin-bottom="0.1in" fo:line-height="150%" fo:text-align="justify" style:justify-single-word="false" fo:text-indent="0.5in" style:auto-text-indent="false" style:text-autospace="none"/>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31" style:family="paragraph" style:parent-style-name="Standard" style:master-page-name="">
      <style:paragraph-properties fo:margin-left="0.0091in" fo:margin-right="0in" fo:margin-top="0in" fo:margin-bottom="0.1in" fo:line-height="150%" fo:text-align="justify" style:justify-single-word="false" fo:text-indent="-0.0091in" style:auto-text-indent="false" style:page-number="auto" style:text-autospace="none">
        <style:tab-stops>
          <style:tab-stop style:position="-0.263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32" style:family="paragraph" style:parent-style-name="Standard">
      <style:paragraph-properties fo:margin-left="0.0091in" fo:margin-right="0in" fo:margin-top="0in" fo:margin-bottom="0.1in" fo:line-height="150%" fo:text-align="justify" style:justify-single-word="false" fo:text-indent="-0.0091in" style:auto-text-indent="false" style:text-autospace="none">
        <style:tab-stops>
          <style:tab-stop style:position="-0.263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33"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italic" style:text-underline-style="solid" style:text-underline-width="auto" style:text-underline-color="font-color" fo:font-weight="normal" style:font-name-asian="Helvetica" style:font-size-asian="12pt" style:font-style-asian="italic" style:font-weight-asian="normal" style:font-name-complex="Helvetica" style:font-size-complex="12pt" style:font-style-complex="italic" style:font-weight-complex="normal"/>
    </style:style>
    <style:style style:name="P34" style:family="paragraph" style:parent-style-name="Standard">
      <style:paragraph-properties fo:margin-left="0.278in" fo:margin-right="0in" fo:margin-top="0in" fo:margin-bottom="0in" fo:line-height="150%" fo:text-indent="-0.278in" style:auto-text-indent="false" style:text-autospace="none">
        <style:tab-stops>
          <style:tab-stop style:position="-0.263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font-name="Times New Roman" fo:font-size="12pt" fo:letter-spacing="normal" fo:font-style="normal" fo:font-weight="bold" style:font-size-asian="12pt" style:font-style-asian="normal" style:font-size-complex="12pt" style:font-style-complex="normal"/>
    </style:style>
    <style:style style:name="T7" style:family="text">
      <style:text-properties fo:font-variant="normal" fo:text-transform="none" fo:color="#000000"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8" style:family="text">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9"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0"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1" style:family="text">
      <style:text-properties fo:font-variant="normal" fo:text-transform="none" fo:letter-spacing="normal" fo:font-style="normal" style:font-style-asian="normal" style:font-style-complex="normal"/>
    </style:style>
    <style:style style:name="T12" style:family="text">
      <style:text-properties fo:font-variant="normal" fo:text-transform="none" fo:letter-spacing="normal" fo:font-style="normal" fo:font-weight="bold" style:font-style-asian="normal" style:font-weight-asian="bold" style:font-style-complex="normal" style:font-weight-complex="bold"/>
    </style:style>
    <style:style style:name="T13" style:family="text">
      <style:text-properties fo:font-variant="normal" fo:text-transform="none" fo:letter-spacing="normal" fo:font-style="italic" style:font-style-asian="italic" style:font-style-complex="italic"/>
    </style:style>
    <style:style style:name="T14" style:family="text">
      <style:text-properties fo:font-weight="bold" style:font-weight-asian="bold" style:font-weight-complex="bold"/>
    </style:style>
    <style:style style:name="T15" style:family="text">
      <style:text-properties fo:color="#000000" style:font-name="Times New Roman" fo:font-size="12pt" fo:font-style="normal" style:font-size-asian="12pt" style:font-style-asian="normal" style:font-size-complex="12pt" style:font-style-complex="normal"/>
    </style:style>
    <style:style style:name="T16"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7" style:family="text">
      <style:text-properties fo:color="#000000" style:text-position="0% 100%" style:font-name="Times New Roman" fo:font-size="12pt" fo:font-style="normal" fo:font-weight="normal" style:font-name-asian="Helvetica" style:font-size-asian="12pt" style:font-style-asian="normal" style:font-weight-asian="normal" style:font-name-complex="Helvetica" style:font-size-complex="12pt" style:font-style-complex="normal" style:font-weight-complex="normal"/>
    </style:style>
    <style:style style:name="T18" style:family="text">
      <style:text-properties style:font-name="Times New Roman" fo:font-style="italic" fo:font-weight="normal" style:font-style-asian="italic" style:font-weight-asian="normal" style:font-style-complex="italic" style:font-weight-complex="normal"/>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TUTORIAL BERPRAKTEK 1</text:p>
      <text:p text:style-name="P2">Rhiza S. Sadjad </text:p>
      <text:p text:style-name="P2">NIM 045276176</text:p>
      <text:p text:style-name="P2"/>
      <text:p text:style-name="P4">Fakultas<text:tab/><text:tab/>: FHISIP/Fakultas Hukum, Ilmu Sosial dan Ilmu Politik</text:p>
      <text:p text:style-name="P4">Kode/Nama MK<text:tab/>: <text:bookmark text:name="yui_3_17_2_1_1761495023861_34"/><text:span text:style-name="T10">FSSO4201.147</text:span><text:span text:style-name="T4">/Metode Penelitian Kualitatif 147</text:span></text:p>
      <text:p text:style-name="P4">Tugas<text:tab/><text:tab/><text:tab/>: <text:span text:style-name="T14">1</text:span></text:p>
      <text:p text:style-name="P20"/>
      <text:p text:style-name="P14">Laporan Tugas Praktik I</text:p>
      <text:p text:style-name="P21"/>
      <text:p text:style-name="P9"><text:span text:style-name="T1">Tugas 1/3</text:span><text:span text:style-name="T2">:</text:span></text:p>
      <text:p text:style-name="P22">Amatilah gejala sosial di lingkungan sekitar anda! Lalu, identifikasilah beberapa ragam gejala sosial yang mengarah pada permasalahan sosial?</text:p>
      <text:p text:style-name="P11"/>
      <text:p text:style-name="P3"><text:span text:style-name="T1">Jawaban 1/3</text:span><text:span text:style-name="T2">:</text:span></text:p>
      <text:p text:style-name="P15"><text:tab/>Gambar 1 dan Gambar 2 adalah suasana di Pasar (tradisional) Gunung Batu yang lokasinya berjarak kurang lebih 500 m dari tempat tinggal kami di Kota Bogor. Foto diambil pada hari Senin, tanggal 20 Oktober 2025, sekitar jam 10:00 WIB pagi hari. Suasana pasar tampak sepi pengunjung, tidak seperti pasar tradisional umumnya pada jam seperti ini. </text:p>
      <text:p text:style-name="P23"><draw:frame draw:style-name="fr1" draw:name="graphics1" text:anchor-type="paragraph" svg:x="0.0209in" svg:y="0.0937in" svg:width="2.9602in" svg:height="2.0992in" draw:z-index="0"><draw:image xlink:href="Pictures/1000000000000500000002D03CD07394.jpg" xlink:type="simple" xlink:show="embed" xlink:actuate="onLoad"/></draw:frame><draw:frame draw:style-name="fr1" draw:name="graphics2" text:anchor-type="paragraph" svg:x="3.2in" svg:y="0.0783in" svg:width="3.4154in" svg:height="2.078in" draw:z-index="1"><draw:image xlink:href="Pictures/1000000000000500000002D00E1E3558.jpg" xlink:type="simple" xlink:show="embed" xlink:actuate="onLoad"/></draw:frame></text:p>
      <text:p text:style-name="P23"/>
      <text:p text:style-name="P23"/>
      <text:p text:style-name="P23"/>
      <text:p text:style-name="P23"/>
      <text:p text:style-name="P23"/>
      <text:p text:style-name="P12"><text:tab/><text:tab/><text:span text:style-name="T14">Gambar 1</text:span><text:tab/><text:tab/><text:tab/><text:tab/><text:tab/><text:tab/><text:span text:style-name="T14">Gambar 2</text:span></text:p>
      <text:p text:style-name="P13">Suasana sepi di Pasar (tradisional) Gunung Batu, Kota Bogor, pada <text:s/>hari Senin, tanggal 20 Oktober 2025, sekitar jam 10:00 WIB pagi hari</text:p>
      <text:p text:style-name="P33"/>
      <text:p text:style-name="P33"/>
      <text:p text:style-name="P16"><text:tab/>Di berbagai media sosial beredar berita bahwa “<text:span text:style-name="T2">Indonesia tidak sedang baik-baik saja</text:span>” (<text:span text:style-name="T14">Ref.</text:span> [<text:span text:style-name="T14">3</text:span>]). Walau pun berbagai parameter ekonomi dinyatakan oleh pemerintah (c.q. Kantor Kementerian Koordinator Bidang Perekonomian) dalam keadaan “terjaga” (<text:span text:style-name="T14">Ref.</text:span> [<text:span text:style-name="T14">2</text:span>]), tapi beberapa indikator makro-ekonomi menunjukkan bahwa kondisi sosial-ekonomi masyarakat memang sedang “<text:span text:style-name="T2">tidak baik-baik saja</text:span>”. Salah satu indikator makro-ekonomi yang banyak disebutkan dalam diskusi para ekonom di media <text:span text:style-name="T2">mainstream</text:span> mau pun media sosial adalah terjadi penurunan daya beli masyarakat, khususnya kelas menengah (Ref. [<text:span text:style-name="T14">4</text:span>] – [<text:span text:style-name="T14">6</text:span>]).</text:p>
      <text:p text:style-name="P16"/>
      <text:p text:style-name="P10"><text:soft-page-break/><text:span text:style-name="T1">Tugas 2/3</text:span><text:span text:style-name="T2">:</text:span></text:p>
      <text:p text:style-name="P26">Dari identifikasi gejala sosial yang ditemukan, Coba tentukan fokus masalah yang Anda anggap menarik untuk diteliti dengan cara melakukan telaah literatur dan pra survey (wawancara dan observasi).</text:p>
      <text:p text:style-name="P27"/>
      <text:p text:style-name="P3"><text:span text:style-name="T1">Jawaban 2/3</text:span><text:span text:style-name="T2">:</text:span></text:p>
      <text:p text:style-name="P25"><text:tab/>Menarik untuk mengkaji lebih dalam, apakah suasana sepi pengunjung di Pasar Gunung Batu, Kota Bogor sebagaimana yang tampak dalam foto-foto Gambar 1 dan Gambar 2, memang ada hubungannya dengan keadaan Indonesia yang sedang “<text:span text:style-name="T2">tidak baik-baik saja</text:span>” itu, khususnya terkait dengan penurunan daya beli masyarakat? Dalam hal ini, kami bermaksud untuk mem-fokus-kan permasalahan langsung pada masyarakat terdampak, khususnya para pedagang di Pasar Gunung Batu, yaitu dengan mewawancarai beberapa dari mereka untuk menggali apa yang mereka rasakan akhir-akhir ini, jika dibandingkan dengan keadaan (normal) sebelum pandemi COVID-19 yang lalu. </text:p>
      <text:p text:style-name="P8"><text:span text:style-name="T1">Tugas 3/3</text:span><text:span text:style-name="T2">:</text:span></text:p>
      <text:p text:style-name="P6"><text:span text:style-name="Strong_20_Emphasis"><text:span text:style-name="T18">Penyusunan Latar Belakang dan Perumusan Masalah </text:span></text:span></text:p>
      <text:p text:style-name="P7"><text:span text:style-name="Strong_20_Emphasis"><text:span text:style-name="T17"/></text:span></text:p>
      <text:p text:style-name="P3"><text:span text:style-name="T1">Jawaban 3/3</text:span><text:span text:style-name="T2">:</text:span></text:p>
      <text:p text:style-name="P24">BAB I</text:p>
      <text:p text:style-name="P24">PENDAHULUAN</text:p>
      <text:p text:style-name="P28"><text:tab/>1.1.<text:span text:style-name="T14">Latar Belakang Masalah</text:span></text:p>
      <text:p text:style-name="P30">“<text:span text:style-name="T2">Indonesia sedang tidak baik-baik saja</text:span>”, demikian yang viral di media <text:span text:style-name="T2">mainstream</text:span> dan media sosial sepanjang tahun 2025 ini. Sementara itu, pemerintah Indonesia, dalam laporan yang di-rilis Kementerian Koordinator Bidang Perekonomian pada bulan Juni 2025 yang lalu, menyimpulkan bahwa ekonomi Indonesia masih dalam kondisi “terjaga” (<text:span text:style-name="T11">(</text:span><text:span text:style-name="T12">Ref.</text:span><text:span text:style-name="T11"> [</text:span><text:span text:style-name="T12">2</text:span><text:span text:style-name="T11">]) dengan memperlihatkan beberapa parameter yang menjadi indikator ekonomi-makro, secara tidak langsung menunjukkan bahwa kondisi (ekonomi) Indonesia secara umum “</text:span><text:span text:style-name="T13">baik-baik</text:span><text:span text:style-name="T11">” saja. </text:span></text:p>
      <text:p text:style-name="P23"><text:tab/>Salah satu yang menjadi perhatian para pengamat <text:span text:style-name="T11">(</text:span><text:span text:style-name="T12">Ref.</text:span><text:span text:style-name="T11"> [</text:span><text:span text:style-name="T12">3</text:span><text:span text:style-name="T11">]) </text:span>adalah beberapa indikator makro seperti terjadinya penurunan populasi masyarakat kelas menengah – bukan karena terjadi kenaikan pendapatan sehingga “naik kelas” - , maraknya penutupan industri manufaktur, yang diikuti oleh pemutusan hubungan kerja (PHK), meningkatnya pengangguran, sehingga akhirnya mengakibatkan terjadinya penurunan daya beli (<text:span text:style-name="T2">purchasing power</text:span>) dari masyarakat pada umumnya <text:span text:style-name="T11">(Ref. [</text:span><text:span text:style-name="T12">4</text:span><text:span text:style-name="T11">] – [</text:span><text:span text:style-name="T12">6</text:span><text:span text:style-name="T11">]). Para pengamat ini menengarai bahwa Indonesia – dan juga kondisi geopolitik global - belum sepenuhnya pulih dari kondisi akibat pandemi COVID-19 dan beberapa konflik di berbagai belahan dunia.</text:span></text:p>
      <text:p text:style-name="P23"><text:soft-page-break/><text:span text:style-name="T11"><text:tab/>Dari pengamatan langsung di lapangan, kami melihat sepintas lalu memang ada penurunan tingkat keramaian di Pasar (tradisional) Gunung Batu di dekat tempat tinggal kami di Kota Bogor, Pasar yang biasanya ramai pada sekitar jam 10:00 WIB, terlihat sepi. Barang jualan yang biasanya sudah habis sebelum tengah hari, masih bertumpuk tidak terjual. Kami tertarik untuk meneliti dengan pendekatan </text:span><text:span text:style-name="T13">deskriptif-kualitatif</text:span><text:span text:style-name="T11">, menggunakan metode penelitian kualitatif berupa pengamatan langsung (observasi) dan wawancara mendalam dengan narasumber yang kami akan pilih dari sekian banyak pedagang pasar di Pasar Gunung Batu, Kota Bogor. </text:span></text:p>
      <text:p text:style-name="P29"><text:tab/>1.2. <text:span text:style-name="T14">Perumusan Masalah </text:span></text:p>
      <text:p text:style-name="P31"><text:tab/><text:tab/>Dari pengamatan sekilas terhadap kondisi sepi pengunjung di Pasar Gunung Batu, Kota Bogor, dan dari membaca berita-berita tentang kondisi perekonomian nasional yang (mungkin) “<text:span text:style-name="T2">tidak baik-baik saja</text:span>”, khususnya terkait dengan menurunnya daya beli masyarakat, kami mencoba merumuskan masalahnya sebagai berikut:</text:p>
      <text:p text:style-name="P32"><text:tab/><text:tab/>“Bagaimana <text:span text:style-name="T14">dampak</text:span> yang dirasakan oleh para pedagang di Pasar Gunung Batu, Kota Bogor, akhir-akhir ini jika dibandigkan dengan keadaan <text:span text:style-name="T14">sebelumnya</text:span>, yaitu keadaan “normal” sebelum masa pandemi COVID-19?”</text:p>
      <text:p text:style-name="P29"/>
      <text:p text:style-name="P5">REFERENSI</text:p>
      <text:p text:style-name="P19"><text:span text:style-name="T5">[</text:span><text:span text:style-name="T4">1</text:span><text:span text:style-name="T5">] </text:span><text:span text:style-name="T4">Nunung Nurwati</text:span><text:span text:style-name="T5"> dan </text:span><text:span text:style-name="T4">Aditya Candra Lesmana </text:span><text:span text:style-name="T3">, “</text:span>Metode Penelitian Kualitatif”<text:span text:style-name="T3">, </text:span><text:span text:style-name="T4">Modul 1 – 9</text:span><text:span text:style-name="T3">, </text:span><text:span text:style-name="T4">FSSO4201,</text:span><text:span text:style-name="T3"> [Juli </text:span><text:span text:style-name="T4">2025</text:span><text:span text:style-name="T3">], Penerbit Universitas Terbuka, Jakarta</text:span></text:p>
      <text:p text:style-name="P17"><text:span text:style-name="T3">[</text:span><text:span text:style-name="T4">2</text:span><text:span text:style-name="T3">] </text:span><text:span text:style-name="T4">Asisten Deputi Ekonomi Makro dan Fiskal Deputi Bidang Koordinasi Kerja Sama Ekonomi dan Investas</text:span><text:span text:style-name="T3">i, “</text:span>Ekonomi Indonesia Terkini [Juni 2025]<text:span text:style-name="T3">”, Kementerian Koordinator Bidang Perekonomian Republik Indonesia, </text:span></text:p>
      <text:p text:style-name="P17"><text:span text:style-name="T3"><text:s/></text:span><text:a xlink:type="simple" xlink:href="https://ekon.go.id/files/ekonomi_terkini/1753873161_RED%20Juni%202025%20-%20EMF%20versi%20Publish.pdf" text:style-name="Internet_20_link" text:visited-style-name="Visited_20_Internet_20_Link"><text:span text:style-name="T3">https://ekon.go.id/files/ekonomi_terkini/1753873161_RED%20Juni%202025%20-%20EMF%20versi%20Publish.pdf</text:span></text:a><text:span text:style-name="T3">, diakses tgl. 26/10/2025 jam 10:56 WIB</text:span></text:p>
      <text:p text:style-name="P18"><text:span text:style-name="T15">[</text:span><text:span text:style-name="T16">3</text:span><text:span text:style-name="T15">] </text:span><text:span text:style-name="T6">Raymond Chin, </text:span><text:span text:style-name="T8">“</text:span><text:span text:style-name="T9">Indonesia Tidak Baik Baik Saja</text:span><text:span text:style-name="T8">”</text:span><text:span text:style-name="T6">, </text:span><text:span text:style-name="T8"><text:s/></text:span><text:a xlink:type="simple" xlink:href="https://www.youtube.com/watch?v=baNN1sdeHEM" text:style-name="Internet_20_link" text:visited-style-name="Visited_20_Internet_20_Link">https://www.youtube.com/watch?v=baNN1sdeHEM</text:a><text:span text:style-name="T8">, diakses tgl. 26/10/2025 jam 10:56 WIB</text:span></text:p>
      <text:p text:style-name="P18"><text:span text:style-name="T8">[</text:span><text:span text:style-name="T7">4</text:span><text:span text:style-name="T8">] </text:span><text:span text:style-name="T9">“Tantangan UKM 2025: Penurunan Daya Beli Masyaraka</text:span><text:span text:style-name="T8">t“</text:span><text:span text:style-name="T7"> </text:span></text:p>
      <text:p text:style-name="P18"><text:span text:style-name="T7"><text:s text:c="4"/></text:span><text:a xlink:type="simple" xlink:href="https://www.cbi.id/id/articles/tantangan-ukm-2025-penurunan-daya-beli-masyarakat/" text:style-name="Internet_20_link" text:visited-style-name="Visited_20_Internet_20_Link">https://www.cbi.id/id/articles/tantangan-ukm-2025-penurunan-daya-beli-masyarakat/</text:a><text:span text:style-name="T8">, diakses tgl. 27/10/2025 jam 10:48 WIB</text:span></text:p>
      <text:p text:style-name="P18"><text:span text:style-name="T8">[</text:span><text:span text:style-name="T7">5</text:span><text:span text:style-name="T8">] “</text:span><text:span text:style-name="T9">11 Juta Masyarakat Menengah Alami Penurunan Daya Beli</text:span><text:span text:style-name="T8">”,</text:span></text:p>
      <text:p text:style-name="P18"><text:span text:style-name="T8"><text:s text:c="6"/></text:span><text:a xlink:type="simple" xlink:href="https://www.youtube.com/watch?v=asjXYsDvfes" text:style-name="Internet_20_link" text:visited-style-name="Visited_20_Internet_20_Link">https://www.youtube.com/watch?v=asjXYsDvfes</text:a><text:span text:style-name="T8">, diakses tgl. 27/10/2025 jam 10:56 WIB</text:span></text:p>
      <text:p text:style-name="P18"><text:span text:style-name="T8">[6] “</text:span><text:span text:style-name="T9">Dunia Usaha Terpukul Pelemahan Daya Beli”</text:span><text:span text:style-name="T8">, </text:span><text:a xlink:type="simple" xlink:href="https://www.kompas.id/artikel/dunia-usaha-terpukul-pelemahan-daya-beli" text:style-name="Internet_20_link" text:visited-style-name="Visited_20_Internet_20_Link">https://www.kompas.id/artikel/dunia-usaha-terpukul-pelemahan-daya-beli</text:a><text:span text:style-name="T8">, diakses tgl. 27/10/2025 jam 10:57WI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Helvetica" svg:font-family="Helvetica" style:font-family-generic="swiss"/>
    <style:font-face style:name="Helvetica-Bold" svg:font-family="Helvetica-Bold"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RTF_5f_Num_20_2_20_1" style:display-name="RTF_Num 2 1" style:family="text"/>
    <style:style style:name="RTF_5f_Num_20_3_20_1" style:display-name="RTF_Num 3 1" style:family="text"/>
    <style:style style:name="RTF_5f_Num_20_4_20_1" style:display-name="RTF_Num 4 1" style:family="text"/>
    <style:style style:name="RTF_5f_Num_20_5_20_1" style:display-name="RTF_Num 5 1" style:family="text"/>
    <style:style style:name="RTF_5f_Num_20_6_20_1" style:display-name="RTF_Num 6 1" style:family="text"/>
    <style:style style:name="RTF_5f_Num_20_6_20_2" style:display-name="RTF_Num 6 2" style:family="text"/>
    <style:style style:name="RTF_5f_Num_20_7_20_1" style:display-name="RTF_Num 7 1" style:family="text"/>
    <style:style style:name="RTF_5f_Num_20_7_20_2" style:display-name="RTF_Num 7 2"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text:style-name="RTF_5f_Num_20_2_20_1" style:num-suffix="." style:num-format="a" style:num-letter-sync="true">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3" style:display-name="RTF_Num 3">
      <text:list-level-style-number text:level="1" text:style-name="RTF_5f_Num_20_3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4" style:display-name="RTF_Num 4">
      <text:list-level-style-number text:level="1" text:style-name="RTF_5f_Num_20_4_20_1" style:num-suffix="." style:num-format="1" text:start-value="2">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5" style:display-name="RTF_Num 5">
      <text:list-level-style-number text:level="1" text:style-name="RTF_5f_Num_20_5_20_1" style:num-suffix="." style:num-format="1" text:start-value="3">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6" style:display-name="RTF_Num 6">
      <text:list-level-style-number text:level="1" text:style-name="RTF_5f_Num_20_6_20_1" style:num-suffix="." style:num-format="1">
        <style:list-level-properties text:space-before="0.25in" text:min-label-width="0.25in"/>
      </text:list-level-style-number>
      <text:list-level-style-number text:level="2" text:style-name="RTF_5f_Num_20_6_20_2" style:num-suffix="." style:num-format="1">
        <style:list-level-properties text:space-before="0.7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7" style:display-name="RTF_Num 7">
      <text:list-level-style-number text:level="1" text:style-name="RTF_5f_Num_20_7_20_1" style:num-suffix="." style:num-format="1" text:start-value="3">
        <style:list-level-properties text:space-before="0.25in" text:min-label-width="0.25in"/>
      </text:list-level-style-number>
      <text:list-level-style-number text:level="2" text:style-name="RTF_5f_Num_20_7_20_2" style:num-suffix="." style:num-format="1" text:start-value="2">
        <style:list-level-properties text:space-before="0.7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0-27T13:42:24</dc:date>
    <meta:editing-duration>P3DT4H43M9S</meta:editing-duration>
    <meta:editing-cycles>331</meta:editing-cycles>
    <dc:creator>Rhiza Sadjad</dc:creator>
    <meta:document-statistic meta:table-count="0" meta:image-count="2" meta:object-count="0" meta:page-count="3" meta:paragraph-count="40" meta:word-count="774" meta:character-count="5926"/>
  </office:meta>
</office:document-meta>
</file>