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500000002D00E1E3558.jpg"/>
  <manifest:file-entry manifest:media-type="image/jpeg" manifest:full-path="Pictures/1000000000000500000002D03CD07394.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TimesNewRomanPSMT" svg:font-family="TimesNewRomanPSMT" style:font-family-generic="roman"/>
    <style:font-face style:name="Helvetica" svg:font-family="Helvetica"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style>
    <style:style style:name="P8"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color="#000000" style:text-position="0% 100%" style:font-name="TimesNewRomanPSMT" fo:font-size="11pt" fo:font-style="italic" style:text-underline-style="none" style:font-name-asian="TimesNewRomanPSMT" style:font-size-asian="11pt" style:font-style-asian="italic" style:font-name-complex="TimesNewRomanPSMT" style:font-size-complex="11pt" style:font-style-complex="italic"/>
    </style:style>
    <style:style style:name="P9" style:family="paragraph" style:parent-style-name="Standard" style:master-page-name="">
      <style:paragraph-properties fo:margin-left="0.0181in" fo:margin-right="0in" fo:margin-top="0in" fo:margin-bottom="0in" fo:line-height="100%" fo:text-align="justify" style:justify-single-word="false" fo:orphans="2" fo:widows="2" fo:text-indent="-0.0091in" style:auto-text-indent="false" style:page-number="auto"/>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0" style:family="paragraph" style:parent-style-name="Standard">
      <style:paragraph-properties fo:margin-left="0.0181in" fo:margin-right="0in" fo:margin-top="0in" fo:margin-bottom="0in" fo:line-height="100%" fo:text-align="justify" style:justify-single-word="false" fo:orphans="2" fo:widows="2" fo:text-indent="-0.0091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1"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3" style:family="paragraph" style:parent-style-name="Standard">
      <style:paragraph-properties fo:margin-left="0.2091in" fo:margin-right="0in" fo:line-height="100%" fo:text-align="justify" style:justify-single-word="false" fo:text-indent="-0.2181in" style:auto-text-indent="false"/>
    </style:style>
    <style:style style:name="P14"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list-style-name="L1">
      <style:paragraph-properties style:text-autospace="none">
        <style:tab-stops>
          <style:tab-stop style:position="-0.25in"/>
          <style:tab-stop style:position="0in"/>
        </style:tab-stops>
      </style:paragraph-properties>
      <style:text-properties fo:color="#000000" style:text-position="0% 100%" style:font-name="Times New Roman" fo:font-size="12pt" fo:font-style="italic" style:text-underline-style="none" style:font-name-asian="TimesNewRomanPSMT" style:font-size-asian="12pt" style:font-style-asian="italic" style:font-name-complex="TimesNewRomanPSMT" style:font-size-complex="12pt" style:font-style-complex="italic"/>
    </style:style>
    <style:style style:name="P18"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9" style:family="paragraph" style:parent-style-name="Standard" style:list-style-name="L2">
      <style:paragraph-properties fo:line-height="150%" fo:text-align="justify" style:justify-single-word="false"/>
    </style:style>
    <style:style style:name="P20" style:family="paragraph" style:parent-style-name="Standard">
      <style:paragraph-properties fo:margin-left="0in" fo:margin-right="0in" fo:margin-top="0in" fo:margin-bottom="0.1in" fo:line-height="15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21" style:family="paragraph" style:parent-style-name="Standard">
      <style:paragraph-properties fo:margin-left="0in" fo:margin-right="0in" fo:margin-top="0in" fo:margin-bottom="0.1in" fo:line-height="150%" fo:text-align="justify" style:justify-single-word="false" fo:text-indent="0in" style:auto-text-indent="false" style:text-autospace="none">
        <style:tab-stops>
          <style:tab-stop style:position="-0.289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22"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23" style:family="paragraph" style:parent-style-name="Standard">
      <style:paragraph-properties fo:margin-left="0in" fo:margin-right="0in" fo:margin-top="0in" fo:margin-bottom="0in" fo:line-height="100%" fo:text-align="center"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normal" style:text-underline-style="none" fo:font-weight="normal" style:font-name-asian="Helvetica" style:font-size-asian="12pt" style:font-style-asian="normal" style:font-weight-asian="normal" style:font-name-complex="Helvetica" style:font-size-complex="12pt" style:font-style-complex="normal" style:font-weight-complex="normal"/>
    </style:style>
    <style:style style:name="P24" style:family="paragraph" style:parent-style-name="Standard">
      <style:paragraph-properties fo:margin-left="0in" fo:margin-right="0in" fo:margin-top="0in" fo:margin-bottom="0in" fo:line-height="100%" fo:text-align="justify" style:justify-single-word="false" fo:orphans="2" fo:widows="2" fo:text-indent="0in" style:auto-text-indent="false" style:text-autospace="none"/>
      <style:text-properties fo:font-variant="normal" fo:text-transform="none" fo:color="#000000" style:text-position="0% 100%" style:font-name="Times New Roman" fo:font-size="12pt" fo:letter-spacing="normal" fo:font-style="italic" style:text-underline-style="solid" style:text-underline-width="auto" style:text-underline-color="font-color" fo:font-weight="normal" style:font-name-asian="Helvetica" style:font-size-asian="12pt" style:font-style-asian="italic" style:font-weight-asian="normal" style:font-name-complex="Helvetica" style:font-size-complex="12pt" style:font-style-complex="italic" style:font-weight-complex="normal"/>
    </style:style>
    <style:style style:name="P25"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6" style:family="paragraph" style:parent-style-name="Standard">
      <style:paragraph-properties fo:margin-top="0in" fo:margin-bottom="0.1in" fo:line-height="150%" fo:text-align="justify" style:justify-single-word="false" style:text-autospace="none"/>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P27" style:family="paragraph" style:parent-style-name="Standard">
      <style:paragraph-properties fo:margin-left="0.2091in" fo:margin-right="0in" fo:line-height="100%" fo:text-align="justify" style:justify-single-word="false" fo:text-indent="-0.2181in" style:auto-text-indent="false"/>
    </style:style>
    <style:style style:name="P28" style:family="paragraph" style:parent-style-name="Standard">
      <style:paragraph-properties fo:margin-left="0.0091in" fo:margin-right="0in" fo:margin-top="0in" fo:margin-bottom="0.1in" fo:line-height="150%" fo:text-align="justify" style:justify-single-word="false" fo:text-indent="-0.0091in" style:auto-text-indent="false" style:text-autospace="none">
        <style:tab-stops>
          <style:tab-stop style:position="-0.2638in"/>
          <style:tab-stop style:position="0in"/>
        </style:tab-stops>
      </style:paragraph-properties>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9" style:family="paragraph" style:parent-style-name="Standard" style:master-page-name="">
      <style:paragraph-properties fo:margin-left="0.0091in" fo:margin-right="0in" fo:margin-top="0in" fo:margin-bottom="0.1in" fo:line-height="150%" fo:text-align="justify" style:justify-single-word="false" fo:text-indent="-0.0091in" style:auto-text-indent="false" style:page-number="auto" style:text-autospace="none">
        <style:tab-stops>
          <style:tab-stop style:position="-0.2638in"/>
          <style:tab-stop style:position="0in"/>
        </style:tab-stops>
      </style:paragraph-properties>
      <style:text-properties fo:color="#000000" style:text-position="0% 100%" style:font-name="Times New Roman" fo:font-size="12pt" style:text-underline-style="none" fo:font-weight="normal" style:font-name-asian="Helvetica" style:font-size-asian="12pt" style:font-weight-asian="normal" style:font-name-complex="Helvetica" style:font-size-complex="12pt"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fo:color="#000000" style:text-position="0% 100%" style:font-name="Times New Roman" fo:font-size="12pt" fo:letter-spacing="normal" fo:font-style="italic" style:text-underline-style="none" fo:font-weight="normal" style:font-name-asian="TimesNewRomanPSMT" style:font-size-asian="12pt" style:font-style-asian="italic" style:font-weight-asian="normal" style:font-name-complex="TimesNewRomanPSMT" style:font-size-complex="12pt" style:font-style-complex="italic" style:font-weight-complex="normal"/>
    </style:style>
    <style:style style:name="T7" style:family="text">
      <style:text-properties fo:font-variant="normal" fo:text-transform="none" fo:color="#000000" style:font-name="Times New Roman" fo:font-size="12pt" fo:letter-spacing="normal" fo:font-style="normal" fo:font-weight="bold" style:font-size-asian="12pt" style:font-style-asian="normal" style:font-size-complex="12pt" style:font-style-complex="normal"/>
    </style:style>
    <style:style style:name="T8" style:family="text">
      <style:text-properties fo:font-variant="normal" fo:text-transform="none" fo:color="#000000"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9" style:family="text">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1"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2" style:family="text">
      <style:text-properties fo:font-variant="normal" fo:text-transform="none" style:font-name="Times New Roman" fo:font-size="12pt" fo:letter-spacing="normal" fo:font-weight="normal" style:font-size-asian="12pt" style:font-weight-asian="normal" style:font-size-complex="12pt" style:font-weight-complex="normal"/>
    </style:style>
    <style:style style:name="T13" style:family="text">
      <style:text-properties fo:font-weight="bold" style:font-weight-asian="bold" style:font-weight-complex="bold"/>
    </style:style>
    <style:style style:name="T14" style:family="text">
      <style:text-properties fo:color="#000000" style:font-name="Times New Roman" fo:font-size="12pt" fo:font-style="normal" style:font-size-asian="12pt" style:font-style-asian="normal" style:font-size-complex="12pt" style:font-style-complex="normal"/>
    </style:style>
    <style:style style:name="T15"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6"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7"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18" style:family="text">
      <style:text-properties fo:color="#000000" style:text-position="0% 100%" style:font-name="Times New Roman" fo:font-size="12pt" fo:font-style="italic" style:text-underline-style="none" style:font-name-asian="TimesNewRomanPSMT" style:font-size-asian="12pt" style:font-style-asian="italic" style:font-name-complex="TimesNewRomanPSMT" style:font-size-complex="12pt" style:font-style-complex="italic"/>
    </style:style>
    <style:style style:name="T19" style:family="text">
      <style:text-properties style:text-position="0% 100%" style:font-name="Times New Roman" fo:font-weight="normal" style:font-name-asian="TimesNewRomanPSMT" style:font-weight-asian="normal" style:font-name-complex="TimesNewRomanPSMT" style:font-weight-complex="normal"/>
    </style:style>
    <style:style style:name="T20" style:family="text">
      <style:text-properties style:text-position="0% 100%" style:text-underline-style="none" style:font-name-asian="Helvetica" style:font-name-complex="Helvetica"/>
    </style:style>
    <style:style style:name="T21" style:family="text">
      <style:text-properties style:text-position="0% 100%" style:text-underline-style="none" fo:font-weight="bold" style:font-name-asian="Helvetica" style:font-weight-asian="bold" style:font-name-complex="Helvetica"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text:list-style style:name="L1">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TUTORIAL BERPRAKTEK 1</text:p>
      <text:p text:style-name="P2">Rhiza S. Sadjad </text:p>
      <text:p text:style-name="P2">NIM 045276176</text:p>
      <text:p text:style-name="P2"/>
      <text:p text:style-name="P3">Fakultas<text:tab/><text:tab/>: FHISIP/Fakultas Hukum, Ilmu Sosial dan Ilmu Politik</text:p>
      <text:p text:style-name="P3">Kode/Nama MK<text:tab/>: <text:bookmark text:name="yui_3_17_2_1_1761449711583_57"/><text:span text:style-name="T11">FSSO4202.6</text:span><text:span text:style-name="T4">/Metode Penelitian Kuantitatif 6</text:span></text:p>
      <text:p text:style-name="P3">Tugas<text:tab/><text:tab/><text:tab/>: <text:span text:style-name="T13">1</text:span></text:p>
      <text:p text:style-name="P16"/>
      <text:p text:style-name="P11"><text:span text:style-name="T1">Tugas 1/4</text:span><text:span text:style-name="T2">:</text:span></text:p>
      <text:p text:style-name="P7"><text:span text:style-name="Strong_20_Emphasis"><text:span text:style-name="T6">Silahkan saudara amati fenomena sosial yang terjadi di lingkungan saudara. Misalnya di lingkungan rumah, lingkungan pertemanan/pergaulan, lingkungan organisasi, atau lingkungan tempat kerja saudara. Tentukan satu fenomena atau gejala sosial <text:s/>yang menarik untuk saudara teliti lebih jauh. <text:s/></text:span></text:span><text:span text:style-name="T18">Tulis hasil pengamatan saudara ini dalam bentuk narasi singkat.</text:span></text:p>
      <text:p text:style-name="P12"/>
      <text:p text:style-name="P4"><text:span text:style-name="T1">Jawaban 1/4</text:span><text:span text:style-name="T2">:</text:span></text:p>
      <text:p text:style-name="P21"><text:tab/>Gambar 1 dan Gambar 2 adalah suasana di Pasar (tradisional) Gunung Batu yang lokasinya berjarak kurang lebih 500 m dari tempat tinggal kami di Kota Bogor. Foto diambil pada hari Senin, tanggal 20 Oktober 2025, sekitar jam 10:00 WIB pagi hari. Suasana pasar tampak sepi pengunjung, tidak seperti pasar tradisional umumnya pada jam seperti ini. </text:p>
      <text:p text:style-name="P26"><draw:frame draw:style-name="fr1" draw:name="graphics1" text:anchor-type="paragraph" svg:x="0.0209in" svg:y="0.0937in" svg:width="2.9602in" svg:height="2.0992in" draw:z-index="0"><draw:image xlink:href="Pictures/1000000000000500000002D03CD07394.jpg" xlink:type="simple" xlink:show="embed" xlink:actuate="onLoad"/></draw:frame><draw:frame draw:style-name="fr1" draw:name="graphics2" text:anchor-type="paragraph" svg:x="3.2in" svg:y="0.0783in" svg:width="3.4154in" svg:height="2.078in" draw:z-index="1"><draw:image xlink:href="Pictures/1000000000000500000002D00E1E3558.jpg" xlink:type="simple" xlink:show="embed" xlink:actuate="onLoad"/></draw:frame></text:p>
      <text:p text:style-name="P26"/>
      <text:p text:style-name="P26"/>
      <text:p text:style-name="P26"/>
      <text:p text:style-name="P26"/>
      <text:p text:style-name="P26"/>
      <text:p text:style-name="P22"><text:tab/><text:tab/><text:span text:style-name="T13">Gambar 1</text:span><text:tab/><text:tab/><text:tab/><text:tab/><text:tab/><text:tab/><text:span text:style-name="T13">Gambar 2</text:span></text:p>
      <text:p text:style-name="P23">Suasana sepi di Pasar (tradisional) Gunung Batu, Kota Bogor, pada <text:s/>hari Senin, tanggal 20 Oktober 2025, sekitar jam 10:00 WIB pagi hari</text:p>
      <text:p text:style-name="P24"/>
      <text:p text:style-name="P24"/>
      <text:p text:style-name="P20"><text:tab/>Di berbagai media sosial beredar berita bahwa “<text:span text:style-name="T2">Indonesia tidak sedang baik-baik saja</text:span>” (<text:span text:style-name="T13">Ref.</text:span> [<text:span text:style-name="T13">4</text:span>]). Walau pun berbagai parameter ekonomi dinyatakan oleh pemerintah (c.q. Kantor Kementerian Koordinator Bidang Perekonomian) dalam keadaan “terjaga” (<text:span text:style-name="T13">Ref.</text:span> [<text:span text:style-name="T13">3</text:span>]), tapi beberapa indikator makro-ekonomi menunjukkan bahwa kondisi sosial-ekonomi masyarakat memang sedang “<text:span text:style-name="T2">tidak baik-baik saja</text:span>”. Salah satu indikator makro-ekonomi yang banyak disebutkan dalam diskusi para ekonom di media <text:span text:style-name="T2">mainstream</text:span> mau pun media sosial adalah terjadi penurunan daya beli masyarakat, khususnya kelas menengah (Ref. [<text:span text:style-name="T13">5</text:span>] – [<text:span text:style-name="T13">7</text:span>]).</text:p>
      <text:p text:style-name="P20"/>
      <text:p text:style-name="P11"><text:soft-page-break/><text:span text:style-name="T1">Tugas 2/4</text:span><text:span text:style-name="T2">:</text:span></text:p>
      <text:p text:style-name="P7"><text:span text:style-name="Strong_20_Emphasis"><text:span text:style-name="T6">Berdasarkan apa yang saudara pilih di nomor 1, buatlah permasalahan penelitian berdasarkan hasil pengamatan saudara tersebut. Permasalahan peneltian dibuat dalam bentuk kalimat tanya. </text:span></text:span></text:p>
      <text:p text:style-name="P12"/>
      <text:p text:style-name="P4"><text:span text:style-name="T1">Jawaban 2/4</text:span><text:span text:style-name="T2">:</text:span></text:p>
      <text:p text:style-name="P29"><text:tab/><text:tab/>Dari pengamatan sekilas terhadap kondisi sepi pengunjung di Pasar Gunung Batu, Kota Bogor, dan dari membaca berita-berita tentang kondisi perekonomian nasional yang (mungkin) “<text:span text:style-name="T2">tidak baik-baik saja</text:span>”, khususnya terkait dengan menurunnya daya beli masyarakat, kami mencoba merumuskan masalahnya sebagai berikut:</text:p>
      <text:p text:style-name="P28"><text:span text:style-name="T20"><text:tab/><text:tab/>“Bagaimana </text:span><text:span text:style-name="T21">dampak</text:span><text:span text:style-name="T20"> yang dirasakan oleh para pedagang di Pasar Gunung Batu, Kota Bogor, akhir-akhir ini jika dibandingkan dengan keadaan </text:span><text:span text:style-name="T21">sebelumnya</text:span><text:span text:style-name="T20">, yaitu keadaan “normal” sebelum masa pandemi COVID-19?”</text:span></text:p>
      <text:p text:style-name="P11"><text:span text:style-name="T1">Tugas 3/4</text:span><text:span text:style-name="T2">:</text:span></text:p>
      <text:p text:style-name="P8"><text:span text:style-name="Strong_20_Emphasis"><text:span text:style-name="T12">Jabarkan teori yang relevan dengan penelitian saudara yang dapat digunakan untuk memberikan jawaban sementara atas permasalahan penelitian</text:span></text:span></text:p>
      <text:p text:style-name="P25"/>
      <text:p text:style-name="P4"><text:span text:style-name="T1">Jawaban 3/4</text:span><text:span text:style-name="T2">:</text:span></text:p>
      <text:p text:style-name="P5"><text:tab/>Pasar tradisional seperti Pasar Gunung Batu di Kota Bogor, menurut sejarawan ekonomi dan anthropolog Hungaria <text:span text:style-name="T13">Karl Polanyi </text:span>[<text:span text:style-name="T13">1886 – 1964</text:span>] bukan sekedar institusi ekonomi yang transaksional belaka, melainkan tersemat (<text:span text:style-name="T2">embedded</text:span>) di dalamnya nilai-nilai sosial (<text:span text:style-name="T13">Ref.</text:span> [<text:span text:style-name="T13">8</text:span>]). Jadi parameter ekonomi nasional seperti “daya beli” seharusnya tidak bersifat mutlak akan mempengaruhi pasar tradisional yang secara relasional bersifat lokal. Walau pun terjadi penurunan daya beli secara nasional, seharusnya hal ini tidak berdampak signifikan terhadap kehidupan para pedagang di pasar tradisional. </text:p>
      <text:p text:style-name="P5"/>
      <text:p text:style-name="P11"><text:span text:style-name="T1">Tugas 4/4</text:span><text:span text:style-name="T2">:</text:span></text:p>
      <text:p text:style-name="P9"><text:span text:style-name="Strong_20_Emphasis"><text:span text:style-name="T19">Berdasarkan teori yang saudara tentukan di no.3, tentukan:</text:span></text:span></text:p>
      <text:list xml:id="list2053911167625623118" text:style-name="L1">
        <text:list-item>
          <text:p text:style-name="P17">Variabel penelitian yang akan saudara amati dalam penelitian saudara sesuai dengan teori yang saudara gunakan. </text:p>
        </text:list-item>
        <text:list-item>
          <text:p text:style-name="P17">Populasi peneltian saudara. </text:p>
        </text:list-item>
      </text:list>
      <text:p text:style-name="P10"><text:span text:style-name="Strong_20_Emphasis"><text:span text:style-name="T6"/></text:span></text:p>
      <text:p text:style-name="P4"><text:span text:style-name="T1">Jawaban 4/4</text:span><text:span text:style-name="T2">:</text:span></text:p>
      <text:list xml:id="list1853296376086805702" text:style-name="L2">
        <text:list-item>
          <text:p text:style-name="P19"><text:span text:style-name="T16">Dalam penelitian yang akan kami laksanakan, selain metode kualitatif (karena dalam penelitian ini digunakan pendekatan </text:span><text:span text:style-name="T17">deskriptif kualitatf</text:span><text:span text:style-name="T16">), digunakan juga metode kuantitatif, untuk menghubungkan </text:span><text:span text:style-name="T17">dependent variable</text:span><text:span text:style-name="T16"> Y berupa tingkat kesulitan dalam menjalankan usaha sebagai pedagang pasar tradisional (diukur dengan skala </text:span><text:span text:style-name="T15">Likert</text:span><text:span text:style-name="T16">, misalnya 1 = mudah dan semakin mudah, 2 = mudah, 3 = biasa saja, 4 = sulit, 5 = sulit dan semakin sulit) dengan </text:span><text:span text:style-name="T17">independent variable</text:span><text:span text:style-name="T16"> X berupa angka nominal selisih antara jumlah pembeli dalam sehari </text:span><text:soft-page-break/><text:span text:style-name="T16">sekarang dibandingkan dengan pada masa sebelum pandemi COVID-19. X bernilai positif jika terjadi peningkatan, dan bernilai negatif jika terjadi penurunan. </text:span></text:p>
        </text:list-item>
        <text:list-item>
          <text:p text:style-name="P19"><text:span text:style-name="T16">Populasi mungkin cukup 10 – 15 pedagang pasar yang mewakili dari jenis dagangannya. </text:span></text:p>
        </text:list-item>
      </text:list>
      <text:p text:style-name="P5"/>
      <text:p text:style-name="P6">REFERENSI</text:p>
      <text:p text:style-name="P15"><text:span text:style-name="T5">[</text:span><text:span text:style-name="T4">1</text:span><text:span text:style-name="T5">] </text:span><text:span text:style-name="T4">Lina Miftahul Jannah, et.al,. </text:span><text:span text:style-name="T3">, “</text:span>Metode Penelitian Kuantitatif”<text:span text:style-name="T3">, </text:span><text:span text:style-name="T4">Modul 1 – 9</text:span><text:span text:style-name="T3">, </text:span><text:span text:style-name="T4">FSSO4202,</text:span><text:span text:style-name="T3"> [Mei </text:span><text:span text:style-name="T4">2025</text:span><text:span text:style-name="T3">], Penerbit Universitas Terbuka, Jakarta</text:span></text:p>
      <text:p text:style-name="P14"><text:span text:style-name="T3">[</text:span><text:span text:style-name="T4">2</text:span><text:span text:style-name="T3">] </text:span><text:span text:style-name="T4">Wanda Nugroho Yanuarto</text:span><text:span text:style-name="T3">, “</text:span>Buku Referensi Metode Penelitian Kuantitatif<text:span text:style-name="T3">”, [September </text:span><text:span text:style-name="T4">2025</text:span><text:span text:style-name="T3">], Menara Press Indonesia, Padang.</text:span></text:p>
      <text:p text:style-name="P14"><text:span text:style-name="T3">[</text:span><text:span text:style-name="T4">3</text:span><text:span text:style-name="T3">] </text:span><text:span text:style-name="T4">Asisten Deputi Ekonomi Makro dan Fiskal Deputi Bidang Koordinasi Kerja Sama Ekonomi dan Investas</text:span><text:span text:style-name="T3">i, “</text:span>Ekonomi Indonesia Terkini [Juni 2025]<text:span text:style-name="T3">”, Kementerian Koordinator Bidang Perekonomian Republik Indonesia, </text:span></text:p>
      <text:p text:style-name="P14"><text:span text:style-name="T3"><text:s/></text:span><text:a xlink:type="simple" xlink:href="https://ekon.go.id/files/ekonomi_terkini/1753873161_RED%20Juni%202025%20-%20EMF%20versi%20Publish.pdf" text:style-name="Internet_20_link" text:visited-style-name="Visited_20_Internet_20_Link"><text:span text:style-name="T3">https://ekon.go.id/files/ekonomi_terkini/1753873161_RED%20Juni%202025%20-%20EMF%20versi%20Publish.pdf</text:span></text:a><text:span text:style-name="T3">, diakses tgl. 26/10/2025 jam 10:56 WIB</text:span></text:p>
      <text:p text:style-name="P13"><text:span text:style-name="T14">[</text:span><text:span text:style-name="T15">4</text:span><text:span text:style-name="T14">] </text:span><text:span text:style-name="T7">Raymond Chin, </text:span><text:span text:style-name="T9">“</text:span><text:span text:style-name="T10">Indonesia Tidak Baik Baik Saja</text:span><text:span text:style-name="T9">”</text:span><text:span text:style-name="T7">, </text:span><text:span text:style-name="T9"><text:s/></text:span><text:a xlink:type="simple" xlink:href="https://www.youtube.com/watch?v=baNN1sdeHEM" text:style-name="Internet_20_link" text:visited-style-name="Visited_20_Internet_20_Link">https://www.youtube.com/watch?v=baNN1sdeHEM</text:a><text:span text:style-name="T9">, diakses tgl. 26/10/2025 jam 10:56 WIB</text:span></text:p>
      <text:p text:style-name="P13"><text:span text:style-name="T9">[</text:span><text:span text:style-name="T8">5</text:span><text:span text:style-name="T9">] </text:span><text:span text:style-name="T10">“Tantangan UKM 2025: Penurunan Daya Beli Masyaraka</text:span><text:span text:style-name="T9">t“</text:span><text:span text:style-name="T8"> </text:span></text:p>
      <text:p text:style-name="P13"><text:span text:style-name="T8"><text:s text:c="4"/></text:span><text:a xlink:type="simple" xlink:href="https://www.cbi.id/id/articles/tantangan-ukm-2025-penurunan-daya-beli-masyarakat/" text:style-name="Internet_20_link" text:visited-style-name="Visited_20_Internet_20_Link">https://www.cbi.id/id/articles/tantangan-ukm-2025-penurunan-daya-beli-masyarakat/</text:a><text:span text:style-name="T9">, diakses tgl. 27/10/2025 jam 10:48 WIB</text:span></text:p>
      <text:p text:style-name="P13"><text:span text:style-name="T9">[</text:span><text:span text:style-name="T8">6</text:span><text:span text:style-name="T9">] “</text:span><text:span text:style-name="T10">11 Juta Masyarakat Menengah Alami Penurunan Daya Beli</text:span><text:span text:style-name="T9">”,</text:span></text:p>
      <text:p text:style-name="P13"><text:span text:style-name="T9"><text:s text:c="6"/></text:span><text:a xlink:type="simple" xlink:href="https://www.youtube.com/watch?v=asjXYsDvfes" text:style-name="Internet_20_link" text:visited-style-name="Visited_20_Internet_20_Link">https://www.youtube.com/watch?v=asjXYsDvfes</text:a><text:span text:style-name="T9">, diakses tgl. 27/10/2025 jam 10:56 WIB</text:span></text:p>
      <text:p text:style-name="P13"><text:span text:style-name="T9">[</text:span><text:span text:style-name="T8">7</text:span><text:span text:style-name="T9">] “</text:span><text:span text:style-name="T10">Dunia Usaha Terpukul Pelemahan Daya Beli”</text:span><text:span text:style-name="T9">, </text:span><text:a xlink:type="simple" xlink:href="https://www.kompas.id/artikel/dunia-usaha-terpukul-pelemahan-daya-beli" text:style-name="Internet_20_link" text:visited-style-name="Visited_20_Internet_20_Link">https://www.kompas.id/artikel/dunia-usaha-terpukul-pelemahan-daya-beli</text:a><text:span text:style-name="T9">, diakses tgl. 27/10/2025 jam 10:57WIB</text:span></text:p>
      <text:p text:style-name="P13"><text:span text:style-name="T9">[8] </text:span><text:span text:style-name="T8">Karl Polanyi,</text:span><text:span text:style-name="T9"> “</text:span><text:span text:style-name="T10">The Great Transformation</text:span><text:span text:style-name="T9">”, [1944], </text:span><text:a xlink:type="simple" xlink:href="https://asaduzaman.medium.com/summary-of-the-great-transformation-by-polanyi-c329541e8532" text:style-name="Internet_20_link" text:visited-style-name="Visited_20_Internet_20_Link">https://asaduzaman.medium.com/summary-of-the-great-transformation-by-polanyi-c329541e8532</text:a><text:span text:style-name="T9">, diakses tgl. 27/10/2025 jam 10:57WIB</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TimesNewRomanPSMT" svg:font-family="TimesNewRomanPSMT" style:font-family-generic="roman"/>
    <style:font-face style:name="Helvetica" svg:font-family="Helvetica"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a" style:num-letter-sync="true">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7T14:58:45</dc:date>
    <meta:editing-duration>P3DT3H20M16S</meta:editing-duration>
    <meta:editing-cycles>316</meta:editing-cycles>
    <dc:creator>Rhiza Sadjad</dc:creator>
    <meta:document-statistic meta:table-count="0" meta:image-count="2" meta:object-count="0" meta:page-count="3" meta:paragraph-count="41" meta:word-count="712" meta:character-count="5561"/>
  </office:meta>
</office:document-meta>
</file>