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640000004B0FA0FA7BE.jpg"/>
  <manifest:file-entry manifest:media-type="image/jpeg" manifest:full-path="Pictures/100000000000025E00000500B4F23A15.jpg"/>
  <manifest:file-entry manifest:media-type="image/jpeg" manifest:full-path="Pictures/1000000000000640000004B0210737D7.jpg"/>
  <manifest:file-entry manifest:media-type="image/jpeg" manifest:full-path="Pictures/100000000000025E00000500850FA659.jpg"/>
  <manifest:file-entry manifest:media-type="image/jpeg" manifest:full-path="Pictures/100000000000025E00000500828FAF47.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georgia" svg:font-family="georgia, 'times new roman', times, serif"/>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paragraph-properties fo:margin-left="0.2in" fo:margin-right="0in" fo:margin-top="0in" fo:margin-bottom="0in" fo:line-height="100%" fo:text-align="justify" style:justify-single-word="false" fo:orphans="2" fo:widows="2" fo:text-indent="-0.1819in" style:auto-text-indent="false"/>
    </style:style>
    <style:style style:name="P2" style:family="paragraph" style:parent-style-name="Text_20_body" style:master-page-name="">
      <style:paragraph-properties fo:margin-left="0.2in" fo:margin-right="0in" fo:margin-top="0in" fo:margin-bottom="0in" fo:line-height="100%" fo:text-align="justify" style:justify-single-word="false" fo:orphans="2" fo:widows="2" fo:text-indent="-0.1819in" style:auto-text-indent="false" style:page-number="auto"/>
    </style:style>
    <style:style style:name="P3"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style>
    <style:style style:name="P4"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5"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6" style:family="paragraph" style:parent-style-name="Standard">
      <style:paragraph-properties fo:margin-left="0.2091in" fo:margin-right="0in" fo:line-height="100%" fo:text-align="justify" style:justify-single-word="false" fo:text-indent="-0.2181in" style:auto-text-indent="false"/>
    </style:style>
    <style:style style:name="P7"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8"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9"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10"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11"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line-height="10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3"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4" style:family="paragraph" style:parent-style-name="Standard">
      <style:paragraph-properties fo:text-align="center" style:justify-single-word="false"/>
      <style:text-properties fo:color="#000000" style:font-name="Times New Roman" fo:font-size="12pt" fo:font-weight="bold" style:font-size-asian="12pt" style:font-weight-asian="bold" style:font-size-complex="12pt" style:font-weight-complex="bold"/>
    </style:style>
    <style:style style:name="P15" style:family="paragraph" style:parent-style-name="Standard">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6"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7" style:family="paragraph" style:parent-style-name="Standard">
      <style:paragraph-properties fo:line-height="150%" fo:text-align="justify" style:justify-single-word="false" fo:break-before="pag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8"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19"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P20" style:family="paragraph" style:parent-style-name="Standard">
      <style:paragraph-properties fo:margin-top="0in" fo:margin-bottom="0in" fo:line-height="100%" fo:text-align="justify" style:justify-single-word="false"/>
      <style:text-properties fo:color="#000000" style:font-name="Times New Roman" fo:font-size="12pt" style:font-size-asian="12pt" style:font-size-complex="12pt"/>
    </style:style>
    <style:style style:name="P21" style:family="paragraph" style:parent-style-name="Text_20_body" style:list-style-name="L1" style:master-page-name="">
      <style:paragraph-properties fo:margin-left="0.0728in" fo:margin-right="0in" fo:margin-top="0in" fo:margin-bottom="0in" fo:line-height="100%" fo:text-align="justify" style:justify-single-word="false" fo:orphans="2" fo:widows="2" fo:text-indent="-0.0453in" style:auto-text-indent="false" style:page-number="auto"/>
    </style:style>
    <style:style style:name="P22" style:family="paragraph" style:parent-style-name="Text_20_body" style:list-style-name="L1">
      <style:paragraph-properties fo:margin-left="0.0728in" fo:margin-right="0in" fo:margin-top="0in" fo:margin-bottom="0in" fo:line-height="100%" fo:text-align="justify" style:justify-single-word="false" fo:orphans="2" fo:widows="2" fo:text-indent="-0.0453in" style:auto-text-indent="false"/>
    </style:style>
    <style:style style:name="P23" style:family="paragraph" style:parent-style-name="Standard" style:list-style-name="L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4" style:family="paragraph" style:parent-style-name="Standard">
      <style:paragraph-properties fo:line-height="15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5" style:family="paragraph" style:parent-style-name="Standard">
      <style:paragraph-properties fo:line-height="10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6"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27" style:family="paragraph" style:parent-style-name="Standard">
      <style:paragraph-properties fo:text-align="center" style:justify-single-word="false"/>
      <style:text-properties fo:color="#000000" style:font-name="Times New Roman" fo:font-size="12pt" fo:font-weight="normal" style:font-size-asian="12pt" style:font-weight-asian="normal" style:font-size-complex="12pt" style:font-weight-complex="normal"/>
    </style:style>
    <style:style style:name="P28" style:family="paragraph" style:parent-style-name="Standard" style:master-page-name="Standard">
      <style:paragraph-properties fo:text-align="center" style:justify-single-word="false" style:page-number="auto" fo:break-before="pag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29"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30" style:family="paragraph" style:parent-style-name="Standard">
      <style:paragraph-properties fo:margin-left="0in" fo:margin-right="0in" fo:margin-top="0in" fo:margin-bottom="0in" fo:line-height="100%" fo:text-align="justify" style:justify-single-word="false" fo:text-indent="0in" style:auto-text-indent="false"/>
      <style:text-properties fo:color="#000000" style:font-name="Times New Roman" fo:font-size="12pt" style:font-size-asian="12pt" style:font-size-complex="12pt"/>
    </style:style>
    <style:style style:name="P31" style:family="paragraph" style:parent-style-name="Standard">
      <style:paragraph-properties fo:margin-left="0in" fo:margin-right="0in" fo:margin-top="0in" fo:margin-bottom="0.1in" fo:line-height="150%" fo:text-align="justify" style:justify-single-word="false" fo:text-indent="0in" style:auto-text-indent="false"/>
      <style:text-properties fo:color="#000000" style:font-name="Times New Roman" fo:font-size="12pt" style:font-size-asian="12pt" style:font-size-complex="12pt"/>
    </style:style>
    <style:style style:name="P32" style:family="paragraph" style:parent-style-name="Standard" style:list-style-name="L2" style:master-page-name="">
      <style:paragraph-properties fo:margin-left="0in" fo:margin-right="0in" fo:line-height="150%" fo:text-align="justify" style:justify-single-word="false" fo:text-indent="0in" style:auto-text-indent="false" style:page-number="auto"/>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33" style:family="paragraph" style:parent-style-name="Standard" style:list-style-name="L2" style:master-page-name="">
      <style:paragraph-properties fo:margin-left="-0.0091in" fo:margin-right="0in" fo:line-height="150%" fo:text-align="justify" style:justify-single-word="false" fo:text-indent="0.0091in" style:auto-text-indent="false" style:page-number="auto"/>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font-name="Times New Roman" fo:font-size="12pt" fo:letter-spacing="-0.0091in" fo:font-style="normal" fo:font-weight="bold" style:font-size-asian="12pt" style:font-style-asian="normal" style:font-weight-asian="normal" style:font-size-complex="12pt" style:font-style-complex="normal" style:font-weight-complex="normal"/>
    </style:style>
    <style:style style:name="T8" style:family="text">
      <style:text-properties fo:font-variant="normal" fo:text-transform="none" fo:color="#000000" style:font-name="Times New Roman" fo:font-size="12pt" fo:letter-spacing="-0.0091in"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font-name="Times New Roman" fo:font-size="12pt" fo:letter-spacing="normal"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style:text-underline-style="none" fo:font-weight="bold" fo:background-color="transparent" style:font-size-asian="12pt" style:font-style-asian="normal" style:font-weight-asian="bold" style:font-size-complex="12pt" style:font-style-complex="normal" style:font-weight-complex="bold"/>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weight-asian="normal" style:font-size-complex="12pt" style:font-style-complex="italic" style:font-weight-complex="normal"/>
    </style:style>
    <style:style style:name="T13" style:family="text">
      <style:text-properties fo:font-variant="normal" fo:text-transform="none" style:text-line-through-style="none" fo:letter-spacing="normal" fo:font-style="normal" style:text-underline-style="none" fo:font-weight="normal" style:text-blinking="false"/>
    </style:style>
    <style:style style:name="T14" style:family="text">
      <style:text-properties fo:font-variant="normal" fo:text-transform="none" style:text-line-through-style="none" fo:letter-spacing="normal" fo:font-style="normal" style:text-underline-style="none" fo:font-weight="normal" style:text-blinking="false" style:font-style-asian="normal" style:font-weight-asian="normal" style:font-style-complex="normal" style:font-weight-complex="normal"/>
    </style:style>
    <style:style style:name="T15" style:family="text">
      <style:text-properties fo:font-variant="normal" fo:text-transform="none" style:text-line-through-style="none" fo:letter-spacing="normal" fo:font-style="normal" style:text-underline-style="none" fo:font-weight="normal" style:text-blinking="false" style:font-style-asian="normal" style:font-style-complex="normal"/>
    </style:style>
    <style:style style:name="T16" style:family="text">
      <style:text-properties fo:font-variant="normal" fo:text-transform="none" style:text-line-through-style="none" fo:letter-spacing="normal" fo:font-style="normal" style:text-underline-style="none" fo:font-weight="bold" style:text-blinking="false" style:font-weight-asian="bold" style:font-weight-complex="bold"/>
    </style:style>
    <style:style style:name="T17" style:family="text">
      <style:text-properties fo:font-variant="normal" fo:text-transform="none" style:text-line-through-style="none" fo:letter-spacing="normal" fo:font-style="normal" style:text-underline-style="none" fo:font-weight="bold" style:text-blinking="false" style:font-style-asian="normal" style:font-weight-asian="bold" style:font-style-complex="normal" style:font-weight-complex="bold"/>
    </style:style>
    <style:style style:name="T18" style:family="text">
      <style:text-properties fo:font-variant="normal" fo:text-transform="none" style:text-line-through-style="none" fo:letter-spacing="normal" fo:font-style="normal" style:text-underline-style="none" fo:font-weight="bold" style:text-blinking="false" fo:background-color="transparent" style:font-style-asian="normal" style:font-weight-asian="bold" style:font-style-complex="normal" style:font-weight-complex="bold"/>
    </style:style>
    <style:style style:name="T19" style:family="text">
      <style:text-properties fo:font-variant="normal" fo:text-transform="none" style:text-line-through-style="none" fo:letter-spacing="normal" fo:font-style="italic" style:text-underline-style="none" fo:font-weight="normal" style:text-blinking="false" style:font-style-asian="italic" style:font-style-complex="italic"/>
    </style:style>
    <style:style style:name="T20" style:family="text">
      <style:text-properties fo:font-variant="normal" fo:text-transform="none" style:text-line-through-style="none" fo:letter-spacing="normal" fo:font-style="italic" style:text-underline-style="none" fo:font-weight="normal" style:text-blinking="false" style:font-style-asian="italic" style:font-weight-asian="normal" style:font-style-complex="italic" style:font-weight-complex="normal"/>
    </style:style>
    <style:style style:name="T21" style:family="text">
      <style:text-properties fo:font-variant="normal" fo:text-transform="none" style:text-line-through-style="none" style:font-name="Times New Roman"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22" style:family="text">
      <style:text-properties fo:font-variant="normal" fo:text-transform="none" style:text-line-through-style="none" style:font-name="Times New Roman" fo:letter-spacing="normal" style:text-underline-style="none" fo:font-weight="normal" style:text-blinking="false" style:font-size-asian="12pt" style:font-style-asian="italic" style:font-weight-asian="normal" style:font-size-complex="12pt" style:font-style-complex="italic" style:font-weight-complex="normal"/>
    </style:style>
    <style:style style:name="T23" style:family="text">
      <style:text-properties fo:font-variant="normal" fo:text-transform="none" style:text-line-through-style="none" style:text-position="0% 100%" style:font-name="Times New Roman" fo:letter-spacing="normal" fo:font-style="normal" style:text-underline-style="none" fo:font-weight="normal" style:text-blinking="false" style:font-name-asian="Calibri" style:font-style-asian="normal" style:font-weight-asian="normal" style:font-name-complex="Calibri" style:font-style-complex="normal" style:font-weight-complex="normal"/>
    </style:style>
    <style:style style:name="T24" style:family="text">
      <style:text-properties fo:font-variant="normal" fo:text-transform="none" style:text-line-through-style="none" style:text-position="0% 100%" style:font-name="Times New Roman" fo:letter-spacing="normal" fo:font-style="italic" style:text-underline-style="none" fo:font-weight="normal" style:text-blinking="false" style:font-name-asian="Calibri" style:font-style-asian="italic" style:font-weight-asian="normal" style:font-name-complex="Calibri" style:font-style-complex="italic" style:font-weight-complex="normal"/>
    </style:style>
    <style:style style:name="T25" style:family="text">
      <style:text-properties fo:font-variant="normal" fo:text-transform="none" style:text-line-through-style="none" style:text-position="0% 100%" style:font-name="Times New Roman" fo:letter-spacing="normal" style:text-underline-style="none" style:text-blinking="false" style:font-name-asian="Calibri" style:font-name-complex="Calibri"/>
    </style:style>
    <style:style style:name="T26" style:family="text">
      <style:text-properties fo:font-weight="bold" style:font-weight-asian="bold" style:font-weight-complex="bold"/>
    </style:style>
    <style:style style:name="T27"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28"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9" style:family="text">
      <style:text-properties fo:color="#000000" style:font-name="Times New Roman" fo:font-size="12pt" style:font-size-asian="12pt" style:font-size-complex="12pt"/>
    </style:style>
    <style:style style:name="T30" style:family="text">
      <style:text-properties fo:font-weight="normal" style:font-weight-asian="normal" style:font-weight-complex="normal"/>
    </style:style>
    <style:style style:name="T31" style:family="text">
      <style:text-properties style:font-name="Times New Roman" fo:font-style="normal" fo:font-weight="normal" style:font-size-asian="12pt" style:font-style-asian="normal" style:font-weight-asian="normal" style:font-size-complex="12pt" style:font-style-complex="normal" style:font-weight-complex="normal"/>
    </style:style>
    <style:style style:name="T32" style:family="text">
      <style:text-properties style:font-name="Times New Roman" fo:font-style="normal" fo:font-weight="bold" style:font-size-asian="12pt" style:font-style-asian="normal" style:font-weight-asian="bold" style:font-size-complex="12pt" style:font-style-complex="normal" style:font-weight-complex="bold"/>
    </style:style>
    <style:style style:name="T33" style:family="text">
      <style:text-properties style:font-name="Times New Roman" fo:font-weight="normal" style:font-size-asian="12pt" style:font-style-asian="italic" style:font-weight-asian="normal" style:font-size-complex="12pt" style:font-style-complex="italic" style:font-weight-complex="normal"/>
    </style:style>
    <style:style style:name="T34" style:family="text">
      <style:text-properties style:text-position="0% 100%" style:font-name="Times New Roman" style:text-underline-style="none" style:font-name-asian="Calibri" style:font-name-complex="Calibri"/>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style:style style:name="fr2"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style:horizontal-pos="center" style:horizontal-rel="paragraph" style:mirror="none" fo:clip="rect(0in, 0in, 0in, 0in)" draw:luminance="0%" draw:contrast="0%" draw:red="0%" draw:green="0%" draw:blue="0%" draw:gamma="100%" draw:color-inversion="false" draw:image-opacity="100%" draw:color-mode="standard"/>
    </style:style>
    <text:list-style style:name="L1">
      <text:list-level-style-bullet text:level="1" text:style-name="Bullet_20_Symbols" style:num-suffix="." text:bullet-char="•">
        <style:list-level-properties text:space-before="0.4909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8">JAWABAN TUGAS TUTORIAL BERPRAKTEK 2</text:p>
      <text:p text:style-name="P9">Rhiza S. Sadjad </text:p>
      <text:p text:style-name="P9">NIM 045276176</text:p>
      <text:p text:style-name="P9"/>
      <text:p text:style-name="P10">Fakultas<text:tab/><text:tab/>: FHISIP/Fakultas Hukum, Ilmu Sosial dan Ilmu Politik</text:p>
      <text:p text:style-name="P10">Kode/Nama MK<text:tab/>: <text:bookmark text:name="yui_3_17_2_1_1761405723864_30"/><text:span text:style-name="T18">FSSO4409.21</text:span><text:span text:style-name="T5">/Sosiologi Industri 21</text:span></text:p>
      <text:p text:style-name="P10">Tugas<text:tab/><text:tab/><text:tab/>: <text:span text:style-name="T26">2</text:span></text:p>
      <text:p text:style-name="P16"/>
      <text:p text:style-name="P15"><text:span text:style-name="T1">Tugas</text:span><text:span text:style-name="T2">:</text:span></text:p>
      <text:p text:style-name="P2"><text:span text:style-name="Strong_20_Emphasis"><text:span text:style-name="T12">1. </text:span></text:span><text:span text:style-name="Strong_20_Emphasis"><text:span text:style-name="T11">Dari daftar pertanyaan yang sudah Anda buat pada sesi diskusi 4 dan 5 mengenai dampak industri bagi keluarga dan lingkungan, lakukan lah wawancara sederhana secara langsung kepada masyarakat.</text:span></text:span></text:p>
      <text:p text:style-name="P1"><text:span text:style-name="Strong_20_Emphasis"><text:span text:style-name="T11">2. Buatlah sebuah esai berdasarkan hasil pengamatan dan wawancara yang telah dilakukan. Esai tersebut terdiri dari penjelasan.</text:span></text:span></text:p>
      <text:list xml:id="list6421967986975532734" text:style-name="L1">
        <text:list-item>
          <text:p text:style-name="P21"><text:span text:style-name="Strong_20_Emphasis"><text:span text:style-name="T11">Dampak industri terhadap kehidupan keluarga berdasarkan hasil wawancara yang dikaitkan dengan materi yang ada pada Buku Materi Pokok.</text:span></text:span><text:span text:style-name="Strong_20_Emphasis"><text:span text:style-name="Emphasis"><text:span text:style-name="T11"> (Bukan pendapat </text:span></text:span></text:span><text:span text:style-name="Strong_20_Emphasis"><text:span text:style-name="T11">pribadi).</text:span></text:span></text:p>
        </text:list-item>
        <text:list-item>
          <text:p text:style-name="P22"><text:span text:style-name="Strong_20_Emphasis"><text:span text:style-name="T11">Dampak industri terhadap lingkungan (udara, air, tanah, kebisingan, dll.) berdasarkan hasil wawancara yang dikaitkan dengan materi yang ada pada Buku Materi Pokok. (Bukan pendapat pribadi).</text:span></text:span></text:p>
        </text:list-item>
        <text:list-item>
          <text:p text:style-name="P22"><text:span text:style-name="Strong_20_Emphasis"><text:span text:style-name="T11">Tawaran solusi untuk mengurangi dampak negatif industri bagi keluarga dan lingkungan.</text:span></text:span></text:p>
        </text:list-item>
        <text:list-item>
          <text:p text:style-name="P22"><text:span text:style-name="Strong_20_Emphasis"><text:span text:style-name="T11">Lampiran bukti-bukti (dokumentasi) aktivitas wawancara dan pengamatan yang dilakukan.</text:span></text:span></text:p>
        </text:list-item>
      </text:list>
      <text:p text:style-name="P1"><text:span text:style-name="Strong_20_Emphasis"><text:span text:style-name="T11"/></text:span></text:p>
      <text:p text:style-name="P20"><text:span text:style-name="T1">Jawaban</text:span><text:span text:style-name="T2">:</text:span></text:p>
      <text:p text:style-name="P11"><text:tab/>Terlampir sebauh <text:span text:style-name="T2">essay</text:span> tentang Pabrik Ban <text:span text:style-name="T2">Goodyear</text:span> di Kota Bogor, industri tertua di kawasan ini. Selain dari pengamatan langsung (observasi – kebetulan saya lahir dan dibesarkan di Kota Bogor)), bacaan dari berbagai sumber literatur, tulisan tersebut juga berdasarkan wawancara, baik melalui WA mau pun langsung, dengan 3 (tiga) orang narasumber (<text:span text:style-name="T2">screenshot</text:span> dari wawancara via WA dengan para narasumber terlampir pada halaman berikut), yaitu:</text:p>
      <text:list xml:id="list7031685833781569993" text:style-name="L2">
        <text:list-item>
          <text:p text:style-name="P23">Ibu <text:span text:style-name="T26">Linda Dharmawidjaja</text:span>, karyawati PT. <text:span text:style-name="T2">Goodyear Indonesia</text:span>, Tbk. selama lebih 30 tahun.</text:p>
        </text:list-item>
        <text:list-item>
          <text:p text:style-name="P23">Bapak <text:span text:style-name="T26">Suyudi Kurniawan</text:span>, pemilik Toko “<text:span text:style-name="T2">FAJAR</text:span>”, toko ban terbesar di kawasan Bogor Barat.</text:p>
          <text:p text:style-name="P33">Karena dampak lingkungan hidup yang sangat luas dari perubahan teknologi yang digunakan oleh PT. Goodyear Indonesia, Tbk, maka sebagai tambahan kami memohon opini/komentar/pendapat dari: </text:p>
        </text:list-item>
        <text:list-item>
          <text:p text:style-name="P23">Prof. <text:span text:style-name="T26">Dudung Darusman</text:span>, pakar Lingkungan Hidup, Gurubesar (Emeritus) Fakultas Kehutanan (komentar lengkap dilampirkan).</text:p>
          <text:list>
            <text:list-item>
              <text:list>
                <text:list-item>
                  <text:list>
                    <text:list-item>
                      <text:list>
                        <text:list-item>
                          <text:list>
                            <text:list-item>
                              <text:list>
                                <text:list-item>
                                  <text:list>
                                    <text:list-item>
                                      <text:list>
                                        <text:list-header>
                                          <text:p text:style-name="P32">Terkait dengan keluarga, ditambahkan tentang fasilitas kesehatan yang merupakan bentuk CSR dari PT. Goodyear Indonesia, Tbk.</text:p>
                                        </text:list-header>
                                      </text:list>
                                    </text:list-item>
                                  </text:list>
                                </text:list-item>
                              </text:list>
                            </text:list-item>
                          </text:list>
                        </text:list-item>
                      </text:list>
                    </text:list-item>
                  </text:list>
                </text:list-item>
              </text:list>
            </text:list-item>
          </text:list>
        </text:list-item>
      </text:list>
      <text:p text:style-name="P11"><text:tab/></text:p>
      <text:p text:style-name="P11"/>
      <text:p text:style-name="P17"><draw:frame draw:style-name="fr1" draw:name="graphics2" text:anchor-type="paragraph" svg:x="3.9598in" svg:y="0.0252in" svg:width="2.4189in" svg:height="6.4756in" draw:z-index="1"><draw:image xlink:href="Pictures/100000000000025E00000500828FAF47.jpg" xlink:type="simple" xlink:show="embed" xlink:actuate="onLoad"/></draw:frame><draw:frame draw:style-name="fr1" draw:name="graphics1" text:anchor-type="paragraph" svg:x="0.3173in" svg:y="0.048in" svg:width="2.8165in" svg:height="6.5398in" draw:z-index="0"><draw:image xlink:href="Pictures/100000000000025E00000500850FA659.jpg" xlink:type="simple" xlink:show="embed" xlink:actuate="onLoad"/></draw:frame></text:p>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2"><text:tab/>Gambar 1 Ibu <text:span text:style-name="T26">Linda Dharmawidjaja</text:span><text:tab/><text:tab/>Gambar 2 Bapak <text:span text:style-name="T26">Suyudi Kurniawan</text:span></text:p>
      <text:p text:style-name="P24"><text:span text:style-name="T2">Screenshot</text:span> dari Wawancara via WA dengan Para Narasumber </text:p>
      <text:p text:style-name="P24"><draw:frame draw:style-name="fr2" draw:name="graphics3" text:anchor-type="paragraph" svg:x="2.2492in" svg:y="0.0035in" svg:width="2.0472in" svg:height="2.4047in" draw:z-index="2"><draw:image xlink:href="Pictures/100000000000025E00000500B4F23A15.jpg" xlink:type="simple" xlink:show="embed" xlink:actuate="onLoad"/></draw:frame></text:p>
      <text:p text:style-name="P24"/>
      <text:p text:style-name="P24"/>
      <text:p text:style-name="P24"/>
      <text:p text:style-name="P24"/>
      <text:p text:style-name="P24"/>
      <text:p text:style-name="P24"/>
      <text:p text:style-name="P24"/>
      <text:p text:style-name="P24"/>
      <text:p text:style-name="P25">Gambar 3 Permintaan pendapat dari Prof. <text:span text:style-name="T26">Dudung Darusman</text:span></text:p>
      <text:p text:style-name="P28">Pabrik Ban <text:span text:style-name="T2">Goodyear</text:span> dan Ekosistem yang Hilang</text:p>
      <text:p text:style-name="P14"/>
      <text:p text:style-name="P14">Rhiza S. Sadjad</text:p>
      <text:p text:style-name="P9">Mahasiswa Program Studi S1 Sosiologi Universitas Terbuka</text:p>
      <text:p text:style-name="P9"/>
      <text:p text:style-name="P9"><draw:frame draw:style-name="fr3" draw:name="graphics4" text:anchor-type="paragraph" svg:width="4.1602in" svg:height="3.0772in" draw:z-index="3"><draw:image xlink:href="Pictures/1000000000000640000004B0FA0FA7BE.jpg" xlink:type="simple" xlink:show="embed" xlink:actuate="onLoad"/></draw:frame></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25"/>
      <text:p text:style-name="P25">Gambar 1 </text:p>
      <text:p text:style-name="P25">Salah satu Pintu Gerbang Pabrik PT. Goodyear Indonesia, Tbk</text:p>
      <text:p text:style-name="P25">Jalan Pemuda, Tanah Sareal, BOGOR, Jawa Barat</text:p>
      <text:p text:style-name="P27"/>
      <text:p text:style-name="P9"/>
      <text:p text:style-name="P18"><text:tab/>Salah satui ikon industri Kota Bogor adalah pabrik ban <text:span text:style-name="T2">Goodyear</text:span> yang berlokasi di Jalan Pemuda, Kecamatan Tanah Sareal, Kota<text:span text:style-name="T26"> </text:span><text:span text:style-name="T30">B</text:span>ogor. (lihat Gambar 1) <text:span text:style-name="T2">Goodyear</text:span> berasal dari nama inventor Amerika Serikat yang menemukan proses pengolahan getah pohon karet menjadi bahan baku karet untuk membuat ban mobil dan produk karet lainnya (Ref. [<text:span text:style-name="T26">3</text:span>], [<text:span text:style-name="T26">4</text:span>], [<text:span text:style-name="T26">5</text:span>]). Pabrik ban ini dibangun dan diresmikan pada tahun <text:span text:style-name="T26">1935</text:span> – 10 tahun sebelum Indonesia Merdeka (<text:span text:style-name="T26">1945</text:span>) atau 14 tahun sebelum penyerahan kedaulatan (<text:span text:style-name="T26">1949</text:span>) - oleh perusahaan Belanda yang bernama <text:span text:style-name="T19">N.V.Goodyear Tire &amp; Rubber Company Limited</text:span><text:span text:style-name="T13"> (</text:span><text:span text:style-name="T16">1917</text:span><text:span text:style-name="T13">). Pada tahun </text:span><text:span text:style-name="T16">1977</text:span><text:span text:style-name="T13"> perusahaan ini berubah nama menjadi <text:s/></text:span><text:span text:style-name="T19">PT Goodyear Indonesia</text:span><text:span text:style-name="T13">, kemudian menjadi </text:span><text:span text:style-name="T19">PT Goodyear Indonesia, Tbk</text:span><text:span text:style-name="T13"> setelah sahamnya ditawarkan di bursa saham pada tahun </text:span><text:span text:style-name="T16">1980</text:span><text:span text:style-name="T13">. Walau pun demikian, mayoritas pemegang saham perusahaan ini tetap di tangan pemodal awalnya, yaitu yang berasal dari PMA (Penanaman Modal Asing), karena menurut informasi dari narasumber ibu </text:span><text:span text:style-name="T16">Linda Dharmawidjaja</text:span><text:span text:style-name="T13"> yang lebih 30 tahun lamanya bekerja sebagai karyawati di pabrik ban </text:span><text:span text:style-name="T19">Goodyear</text:span><text:span text:style-name="T13"> dan menyaksikan ketika perusahaan </text:span><text:span text:style-name="T19">go public</text:span><text:span text:style-name="T13">, hanya 15% yang dilepas ke publik melalui pasar modal di Indonesia. Jadi dalam hal ini, peranan pemerintah Republik Indonesia (RI) dalam pengoperasian dan pengembangan industri yang sudah ada sebelum pemerintah RI ada ini, hanya sebatas memberikan izin dan memungut pajak saja. </text:span></text:p>
      <text:p text:style-name="P18"><text:soft-page-break/><text:span text:style-name="T13"><text:tab/>Keberadaan pabrik ban </text:span><text:span text:style-name="T19">Goodyear </text:span><text:span text:style-name="T13">tidak terlepas dari ekosistem perkaretan alam di kawasan Bogor dan sekitarnya. Sebelum tahun </text:span><text:span text:style-name="T16">1960</text:span><text:span text:style-name="T13">, wilayah sebelah barat dan selatan Kota Bogor, mulai dari Dramaga, ke selatan sampai Rumpin, dan ke barat sampai ke Serpong, meliputi Pamulang dan Parung, adalah kawasan perkebunan karet (</text:span><text:span text:style-name="T19">hevea brasiliensis</text:span><text:span text:style-name="T13">), penghasil getah karet yang ditoreh dan dikucurkan dari batangnya untuk kemudian diolah menjadi </text:span><text:span text:style-name="T19">latex </text:span><text:span text:style-name="T15">(</text:span><text:span text:style-name="T17">Ref.</text:span><text:span text:style-name="T15"> [</text:span><text:span text:style-name="T17">6</text:span><text:span text:style-name="T15">])</text:span><text:span text:style-name="T13">. Pabrik pengolahan getah karet yang besar dulu ada di Dramaga, di lokasi yang sekarang menjadi kampus </text:span><text:span text:style-name="T19">IPB University</text:span><text:span text:style-name="T13"> (</text:span><text:span text:style-name="T16">Ref.</text:span><text:span text:style-name="T13"> [</text:span><text:span text:style-name="T16">2</text:span><text:span text:style-name="T13">]). </text:span><text:span text:style-name="T19">Latex</text:span><text:span text:style-name="T13"> adalah bahan mentah karet alam, yang menjadi bahan baku utama produksi ban sebelum Perang Dunia II. </text:span><text:span text:style-name="T15"><text:s/></text:span><text:span text:style-name="T14">Pada akhir tahun 1950an perkebunan-perkebunan karet di berbagai wilayah Jawa Barat dan Banten di-nasionalisasi-kan karena pemilik-pemiliknya yang berkebangsaan Belanda tidak bersedia menjadi warga-negara Indonesia, lalu pulang ke negaranya. Khusus lokasi perkebunan dan pabrik karet Dramaga, diserahkan oleh pemerintah Presiden Soekarno kepada Kementerian PTIP (Perguruan Tinggi dan Ilmu Pengetahuan) untuk di-konversi menjadi kampus Institut Pertanian Bogor (IPB) – sekarang </text:span><text:span text:style-name="T20">IPB University</text:span><text:span text:style-name="T14"> - yang waktu itu masih menjadi bagian dari Universitas Indonesia (UI). Sejak “</text:span><text:span text:style-name="T20">cangkul pertama</text:span><text:span text:style-name="T14">” oleh Presiden Soekarno pada tahun 1963, dibangunlah kampus IPB lengkap dengan segala fasilitasnya yang secara bertahap menghabisi seluruh eks-lahan perkebunan karet di Dramaga. Sementara itu, perkebunan-perkebunan karet di wilayah Jawa Barat dan Banten lainnya pun telah di-konversi menjadi berbagai wilayah perkotaan. Kawasan Kota Pamulang, kompleks PUSPIPTEK, BSD City dan SCP di Serpong, misalnya, dahulunya adalah kawasan perkebunan karet. Karena tidak ada lagi pemasok bahan mentah berupa getah karet, maka pabrik karet Dramaga pun di-likuidasi. Pabrik Ban “</text:span><text:span text:style-name="T20">Goodyear</text:span><text:span text:style-name="T14">” di Bogor pada masa itu sudah mem-produksi ban yang dibuat dari karet sintetis, sehingga tidak lagi memerlukan bahan baku karet alam seperti yang di-produksi pabrik karet di Dramaga.. Karet sintetis adalah  bahan yang diolah dari residu pengolahan minyak, gass alam dan batubara, memiliki sifat elastisitas seperti karet alami, tetapi dapat direkayasa untuk memiliki ketahanan khusus terhadap panas, bahan kimia, dan cuaca ekstrem (</text:span><text:span text:style-name="T17">Ref. </text:span><text:span text:style-name="T14">[</text:span><text:span text:style-name="T17">7</text:span><text:span text:style-name="T14">]). Lengkap sudah, keseluruhan ekosistem per-karet-an dari hulu sampai di hilir pun tamat riwayatnya di sekitar jalan raya Dramaga, bahkan di seluruh wilayah Jawa Barat dan Banten. Menurut Prof. </text:span><text:span text:style-name="T17">Dudung Darusman</text:span><text:span text:style-name="T14"> dalam komentarnya (komentar lengkap terlampir):</text:span></text:p>
      <text:p text:style-name="P30"><text:span text:style-name="T14">“</text:span><text:span text:style-name="T23">Produk berbahan karet yang didominasi industri ban kendaraan, yang semula menggunakan bahan karet alam telah berubah drastis dengan menggunakan bahan karet sintetis sepenuhnya. </text:span><text:span text:style-name="T34">Hilangnya pasar bahan karet alam yang diakibatkan oleh penggunaan bahan karet sintetis telah menghilangkan pendapatan petani kebun karet dan tengkulak sebagai sumber kesejahteraan ekonomi dan harmoni hubungan sosialnya.”</text:span></text:p>
      <text:p text:style-name="P30"><text:span text:style-name="T34"/></text:p>
      <text:p text:style-name="P31"><text:span text:style-name="T34"><text:tab/>Dampak yang lebih luas adalah perubahan kawasan di sebagian wilayah Jawa Barat dan Banten, yang semula merupakan kawasan pedesaan dan perkebunan, dalam kurun waktu kurang </text:span><text:soft-page-break/><text:span text:style-name="T34">dari 50 tahun telah menjadi kawasan perkotaan yang sangat potensial menjadi sebuah megapolitan besar, Jabodetabek. </text:span></text:p>
      <text:p text:style-name="P31"><text:span text:style-name="T23"><text:tab/>Terkait dengan keluarga yang berdomisili di sekitar pabrik PT. Goodyear Indonesia, Tbk, industri ini menerapkan pertanggungjawaban sosial perusahaan atau </text:span><text:span text:style-name="T24">Corporate Social Responsibility</text:span><text:span text:style-name="T23"> (CSR) dengan membuka fasiltias pelayanan kesehatan tidak hanya untuk karyawannya, tapi juga untuk umum (lihat Gambar 2).</text:span></text:p>
      <text:p text:style-name="P31"><draw:frame draw:style-name="fr2" draw:name="graphics5" text:anchor-type="paragraph" svg:x="1.1063in" svg:y="-0.0382in" svg:width="4.1709in" svg:height="2.8925in" draw:z-index="4"><draw:image xlink:href="Pictures/1000000000000640000004B0210737D7.jpg" xlink:type="simple" xlink:show="embed" xlink:actuate="onLoad"/></draw:frame><text:span text:style-name="T23"/></text:p>
      <text:p text:style-name="P31"><text:span text:style-name="T23"/></text:p>
      <text:p text:style-name="P31"><text:span text:style-name="T23"/></text:p>
      <text:p text:style-name="P31"><text:span text:style-name="T23"/></text:p>
      <text:p text:style-name="P31"><text:span text:style-name="T23"/></text:p>
      <text:p text:style-name="P31"><text:span text:style-name="T23"/></text:p>
      <text:p text:style-name="P31"><text:span text:style-name="T23"/></text:p>
      <text:p text:style-name="P31"><text:span text:style-name="T23"/></text:p>
      <text:p text:style-name="P25">Gambar 2 </text:p>
      <text:p text:style-name="P25"><text:span text:style-name="T25">Fasilitas Kesehatan Tingkat Pratama (FTKP) PT. Goodyear Indonesia, Tbk yang tutup sementara karena sedang di-renovasi</text:span></text:p>
      <text:p text:style-name="P25"><text:span text:style-name="T25"/></text:p>
      <text:p text:style-name="P25"><text:span text:style-name="T25"/></text:p>
      <text:p text:style-name="P18"><text:tab/>Sebagai industri penghasil ban, produk ban merk “<text:span text:style-name="T2">Goodyear</text:span>” masih cukup <text:span text:style-name="T2">exists</text:span>, menurut narasumber bapak <text:span text:style-name="T5">Suyudi Kurniawan</text:span><text:span text:style-name="T6">, pemilik Toko “</text:span><text:span text:style-name="T3">FAJAR</text:span><text:span text:style-name="T6">”, toko ban terbesar di kawasan Bogor Barat. Segmentasi u</text:span><text:span text:style-name="T14">ntuk ban kendaraan pribadi dan penumpang, serta komersial memang bersaing ketat dengan berbagai merk ban lainnya, tetapi untuk ban-ban khusus kendaraan niaga, armada angkutan dan perkebunan, pertambangan dan pertanian, “</text:span><text:span text:style-name="T20">Goodyear</text:span><text:span text:style-name="T14">” masih menjadi pilihan yang diandalkan.</text:span></text:p>
      <text:p text:style-name="P19"/>
      <text:p text:style-name="P13">REFERENSI</text:p>
      <text:p text:style-name="P7"><text:span text:style-name="T6">[</text:span><text:span text:style-name="T5">1</text:span><text:span text:style-name="T6">] </text:span><text:span text:style-name="T5">Luluk Dwi Kumalasari </text:span><text:span text:style-name="T6">dan </text:span><text:span text:style-name="T5">Rachmad Kristiono Dwi Susilo </text:span><text:span text:style-name="T4">, “</text:span>Sosiologi Industri<text:span text:style-name="T4">”, </text:span><text:span text:style-name="T5">Modul 1 – 9</text:span><text:span text:style-name="T4">, </text:span><text:span text:style-name="T5">IPEM4427,</text:span><text:span text:style-name="T4"> Edisi 4, [November </text:span><text:span text:style-name="T5">2024</text:span><text:span text:style-name="T4">], Penerbit Universitas Terbuka, Jakarta</text:span></text:p>
      <text:p text:style-name="P4"><text:span text:style-name="T4">[</text:span><text:span text:style-name="T5">2</text:span><text:span text:style-name="T4">] </text:span><text:span text:style-name="T5">Rhiza S. Sadjad</text:span><text:span text:style-name="T4">, </text:span><text:span text:style-name="T6">“</text:span><text:span text:style-name="T30">Desa Hilang, Kota Terbilang</text:span><text:span text:style-name="T6">”, RADAR BOGOR, 20 Desember 2024, hal. 3.</text:span></text:p>
      <text:p text:style-name="P3"><text:span text:style-name="T31">[</text:span><text:span text:style-name="T32">3</text:span><text:span text:style-name="T31">] “</text:span><text:span text:style-name="T22">Tentang Goodyear Asia Pasifik: Operasional, Sejarah, dan Pengembangan Produk</text:span><text:span text:style-name="T21">”, </text:span><text:a xlink:type="simple" xlink:href="https://www.goodyear-indonesia.com/berita/berita-artikel/tentang-goodyear-asia-pasifik-operasional-sejarah-dan-pengembangan-produk/" text:style-name="Internet_20_link" text:visited-style-name="Visited_20_Internet_20_Link"><text:span text:style-name="T31">https://www.goodyear-indonesia.com/berita/berita-artikel/tentang-goodyear-asia-pasifik-operasional-sejarah-dan-pengembangan-produk/</text:span></text:a><text:span text:style-name="T31">, di-akses tgl. 28/10/2025, jam 11:18 WIB</text:span></text:p>
      <text:p text:style-name="P3"><text:soft-page-break/><text:span text:style-name="T31">[4</text:span><text:span text:style-name="T32">] “</text:span><text:span text:style-name="T33">Profil Good Year Indonesia: Perusahaan Ban Tertua di Tanah Air Sejak 1935</text:span><text:span text:style-name="T31">” </text:span><text:a xlink:type="simple" xlink:href="https://www.tempo.co/otomotif/profil-goodyear-indonesia-perusahaan-ban-tertua-di-tanah-air-sejak-1935-150337" text:style-name="Internet_20_link" text:visited-style-name="Visited_20_Internet_20_Link"><text:span text:style-name="T31">https://www.tempo.co/otomotif/profil-goodyear-indonesia-perusahaan-ban-tertua-di-tanah-air-sejak-1935-150337</text:span></text:a><text:span text:style-name="T31">, di-akses tgl. 28/10/2025, jam 11:24 WIB</text:span></text:p>
      <text:p text:style-name="P6"><text:span text:style-name="T27">[</text:span><text:span text:style-name="T28">5</text:span><text:span text:style-name="T27">] “</text:span><text:span text:style-name="T8">Kenali brand yang berdedikasi menghadirkan keunggulan”,</text:span><text:span text:style-name="T7"> </text:span><text:a xlink:type="simple" xlink:href="https://www.goodyear-indonesia.com/about-us/" text:style-name="Internet_20_link" text:visited-style-name="Visited_20_Internet_20_Link"><text:span text:style-name="T29">https://www.goodyear-indonesia.com/about-us/</text:span></text:a><text:span text:style-name="T27"> , di-akses tgl. 28/10/2025, jam 11:32 WIB</text:span></text:p>
      <text:p text:style-name="P6"><text:span text:style-name="T27">[</text:span><text:span text:style-name="T28">6]</text:span><text:span text:style-name="T27"> </text:span><text:span text:style-name="T10">Museum Nasional Sejarah Alam Indonesia</text:span><text:span text:style-name="T9">, </text:span><text:span text:style-name="T27">"</text:span><text:span text:style-name="T11">Sejarah Karet di Indonesia, Bermula dari Bogor!”, </text:span><text:a xlink:type="simple" xlink:href="https://web.facebook.com/photo/?fbid=4106202892793769&amp;set=a.1382937895120296" text:style-name="Internet_20_link" text:visited-style-name="Visited_20_Internet_20_Link"><text:span text:style-name="T29">https://web.facebook.com/photo/?fbid=4106202892793769&amp;set=a.1382937895120296</text:span></text:a><text:span text:style-name="T27">, di-akses tgl. 28/10/2025, jam 11:39 WIB </text:span></text:p>
      <text:p text:style-name="P5"><text:span text:style-name="T6">[</text:span><text:span text:style-name="T5">7</text:span><text:span text:style-name="T6">] "</text:span><text:span text:style-name="T3">Indonesia Bisa Kembangkan Karet Sintetis secara Masif</text:span><text:span text:style-name="T6">”, <text:s/></text:span></text:p>
      <text:p text:style-name="P6"><text:span text:style-name="T27"><text:s text:c="2"/></text:span><text:a xlink:type="simple" xlink:href="https://www.kompas.id/artikel/indonesia-bisa-kembangkan-karet-sintetis-secara-masif" text:style-name="Internet_20_link" text:visited-style-name="Visited_20_Internet_20_Link"><text:span text:style-name="T29">https://www.kompas.id/artikel/indonesia-bisa-kembangkan-karet-sintetis-secara-masif</text:span></text:a><text:span text:style-name="T27">, di-akses tgl. 28/10/2025, jam 11:39 WIB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georgia" svg:font-family="georgia, 'times new roman', times, serif"/>
    <style:font-face style:name="Calibri" svg:font-family="Calibri" style:font-family-generic="swiss"/>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RTF_5f_Num_20_2_20_1" style:display-name="RTF_Num 2 1" style:family="text"/>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RTF_5f_Num_20_2" style:display-name="RTF_Num 2">
      <text:list-level-style-number text:level="1" text:style-name="RTF_5f_Num_20_2_20_1" style:num-suffix="." style:num-format="1">
        <style:list-level-properties text:space-before="0.25in" text:min-label-width="0.25in"/>
      </text:list-level-style-number>
      <text:list-level-style-number text:level="2" style:num-suffix="." style:num-format="1">
        <style:list-level-properties text:space-before="0.5in" text:min-label-width="0.25in"/>
      </text:list-level-style-number>
      <text:list-level-style-number text:level="3" style:num-suffix="." style:num-format="1">
        <style:list-level-properties text:space-before="0.75in" text:min-label-width="0.25in"/>
      </text:list-level-style-number>
      <text:list-level-style-number text:level="4" style:num-suffix="." style:num-format="1">
        <style:list-level-properties text:space-before="1in" text:min-label-width="0.25in"/>
      </text:list-level-style-number>
      <text:list-level-style-number text:level="5" style:num-suffix="." style:num-format="1">
        <style:list-level-properties text:space-before="1.25in" text:min-label-width="0.25in"/>
      </text:list-level-style-number>
      <text:list-level-style-number text:level="6" style:num-suffix="." style:num-format="1">
        <style:list-level-properties text:space-before="1.5in" text:min-label-width="0.25in"/>
      </text:list-level-style-number>
      <text:list-level-style-number text:level="7" style:num-suffix="." style:num-format="1">
        <style:list-level-properties text:space-before="1.75in" text:min-label-width="0.25in"/>
      </text:list-level-style-number>
      <text:list-level-style-number text:level="8" style:num-suffix="." style:num-format="1">
        <style:list-level-properties text:space-before="2in" text:min-label-width="0.25in"/>
      </text:list-level-style-number>
      <text:list-level-style-number text:level="9" style:num-suffix="." style:num-format="1">
        <style:list-level-properties text:space-before="2.25in" text:min-label-width="0.25in"/>
      </text:list-level-style-number>
      <text:list-level-style-number text:level="10" style:num-suffix="." style:num-format="1">
        <style:list-level-properties text:space-before="2.5in" text:min-label-width="0.25in"/>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1-12T17:29:28</dc:date>
    <meta:editing-duration>P3DT6H29M28S</meta:editing-duration>
    <meta:editing-cycles>335</meta:editing-cycles>
    <dc:creator>Rhiza Sadjad</dc:creator>
    <meta:document-statistic meta:table-count="0" meta:image-count="5" meta:object-count="0" meta:page-count="6" meta:paragraph-count="47" meta:word-count="1243" meta:character-count="9308"/>
  </office:meta>
</office:document-meta>
</file>