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application/binary" manifest:full-path="layout-cache"/>
  <manifest:file-entry manifest:media-type="text/xml" manifest:full-path="content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imesNewRomanPS-BoldMT" svg:font-family="TimesNewRomanPS-BoldMT" style:font-family-generic="roman"/>
    <style:font-face style:name="TimesNewRomanPS-ItalicMT" svg:font-family="TimesNewRomanPS-ItalicMT" style:font-family-generic="roman"/>
    <style:font-face style:name="TimesNewRomanPSMT" svg:font-family="TimesNewRomanPSMT" style:font-family-generic="roman"/>
    <style:font-face style:name="Calibri" svg:font-family="Calibri" style:font-family-generic="swiss"/>
    <style:font-face style:name="Helvetica" svg:font-family="Helvetica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</office:font-face-decls>
  <office:automatic-styles>
    <style:style style:name="Table1" style:family="table">
      <style:table-properties style:width="6.075in" fo:margin-left="-0.075in" table:align="left" style:writing-mode="lr-tb"/>
    </style:style>
    <style:style style:name="Table1.A" style:family="table-column">
      <style:table-column-properties style:column-width="0.825in"/>
    </style:style>
    <style:style style:name="Table1.B" style:family="table-column">
      <style:table-column-properties style:column-width="0.75in"/>
    </style:style>
    <style:style style:name="Table1.1" style:family="table-row">
      <style:table-row-properties style:keep-together="true" fo:keep-together="auto"/>
    </style:style>
    <style:style style:name="Table1.A1" style:family="table-cell">
      <style:table-cell-properties fo:padding-left="0.075in" fo:padding-right="0.075in" fo:padding-top="0in" fo:padding-bottom="0in" fo:border="0.0139in solid #000000"/>
    </style:style>
    <style:style style:name="Table1.A2" style:family="table-cell">
      <style:table-cell-properties fo:padding-left="0.075in" fo:padding-right="0.075in" fo:padding-top="0in" fo:padding-bottom="0in" fo:border-left="0.0139in solid #000000" fo:border-right="none" fo:border-top="0.0139in solid #000000" fo:border-bottom="0.0139in solid #000000"/>
    </style:style>
    <style:style style:name="Table1.B2" style:family="table-cell">
      <style:table-cell-properties fo:padding-left="0.075in" fo:padding-right="0.075in" fo:padding-top="0in" fo:padding-bottom="0in" fo:border-left="none" fo:border-right="none" fo:border-top="0.0139in solid #000000" fo:border-bottom="0.0139in solid #000000"/>
    </style:style>
    <style:style style:name="Table1.E2" style:family="table-cell">
      <style:table-cell-properties fo:padding-left="0.075in" fo:padding-right="0.075in" fo:padding-top="0in" fo:padding-bottom="0in" fo:border-left="none" fo:border-right="0.0139in solid #000000" fo:border-top="0.0139in solid #000000" fo:border-bottom="0.0139in solid #000000"/>
    </style:style>
    <style:style style:name="P1" style:family="paragraph" style:parent-style-name="Standard" style:list-style-name="">
      <style:paragraph-properties style:text-autospace="none"/>
      <style:text-properties fo:color="#000000" style:text-position="0% 100%" style:font-name="TimesNewRomanPS-BoldMT" fo:font-size="10pt" fo:letter-spacing="normal" fo:font-style="normal" style:text-underline-style="none" fo:font-weight="bold" style:letter-kerning="true" style:font-name-asian="TimesNewRomanPS-BoldMT" style:font-size-asian="10pt" style:font-style-asian="normal" style:font-weight-asian="bold" style:font-name-complex="TimesNewRomanPS-BoldMT" style:font-size-complex="10pt" style:font-style-complex="normal" style:font-weight-complex="bold"/>
    </style:style>
    <style:style style:name="P2" style:family="paragraph" style:parent-style-name="Standard" style:list-style-name="">
      <style:paragraph-properties style:text-autospace="none"/>
      <style:text-properties fo:color="#000000" style:text-position="0% 100%" style:font-name="TimesNewRomanPS-ItalicMT" fo:font-size="9.5pt" fo:letter-spacing="normal" fo:font-style="italic" style:text-underline-style="none" fo:font-weight="normal" style:letter-kerning="true" style:font-name-asian="TimesNewRomanPS-ItalicMT" style:font-size-asian="9.5pt" style:font-style-asian="italic" style:font-weight-asian="normal" style:font-name-complex="TimesNewRomanPS-ItalicMT" style:font-size-complex="9.5pt" style:font-style-complex="italic" style:font-weight-complex="normal"/>
    </style:style>
    <style:style style:name="P3" style:family="paragraph" style:parent-style-name="Standard" style:list-style-name="">
      <style:paragraph-properties style:text-autospace="none"/>
      <style:text-properties fo:color="#000000" style:text-position="0% 100%" style:font-name="TimesNewRomanPS-ItalicMT" fo:font-size="6.5pt" fo:letter-spacing="normal" fo:font-style="italic" style:text-underline-style="none" fo:font-weight="normal" style:letter-kerning="true" style:font-name-asian="TimesNewRomanPS-ItalicMT" style:font-size-asian="6.5pt" style:font-style-asian="italic" style:font-weight-asian="normal" style:font-name-complex="TimesNewRomanPS-ItalicMT" style:font-size-complex="6.5pt" style:font-style-complex="italic" style:font-weight-complex="normal"/>
    </style:style>
    <style:style style:name="P4" style:family="paragraph" style:parent-style-name="Standard" style:list-style-name="">
      <style:paragraph-properties fo:line-height="0.1484in" fo:text-align="end" style:justify-single-word="false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5" style:family="paragraph" style:parent-style-name="Standard" style:list-style-name="">
      <style:paragraph-properties fo:line-height="0.1453in" fo:text-align="end" style:justify-single-word="false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6" style:family="paragraph" style:parent-style-name="Standard" style:list-style-name="">
      <style:paragraph-properties fo:line-height="0.1457in" fo:text-align="end" style:justify-single-word="false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7" style:family="paragraph" style:parent-style-name="Standard" style:list-style-name="">
      <style:paragraph-properties fo:line-height="0.1425in" fo:text-align="end" style:justify-single-word="false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8" style:family="paragraph" style:parent-style-name="Standard" style:list-style-name="">
      <style:paragraph-properties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9" style:family="paragraph" style:parent-style-name="Standard" style:list-style-name="">
      <style:paragraph-properties style:text-autospace="none"/>
      <style:text-properties fo:color="#000000" style:text-position="0% 100%" style:font-name="TimesNewRomanPSMT" fo:font-size="11.5pt" fo:letter-spacing="normal" fo:font-style="normal" style:text-underline-style="none" fo:font-weight="normal" style:letter-kerning="true" style:font-name-asian="TimesNewRomanPSMT" style:font-size-asian="11.5pt" style:font-style-asian="normal" style:font-weight-asian="normal" style:font-name-complex="TimesNewRomanPSMT" style:font-size-complex="11.5pt" style:font-style-complex="normal" style:font-weight-complex="normal"/>
    </style:style>
    <style:style style:name="P10" style:family="paragraph" style:parent-style-name="Standard" style:list-style-name="">
      <style:paragraph-properties style:text-autospace="none"/>
      <style:text-properties fo:color="#000000" style:text-position="0% 100%" style:font-name="TimesNewRomanPSMT" fo:font-size="15.5pt" fo:letter-spacing="normal" fo:font-style="normal" style:text-underline-style="none" fo:font-weight="normal" style:letter-kerning="true" style:font-name-asian="TimesNewRomanPSMT" style:font-size-asian="15.5pt" style:font-style-asian="normal" style:font-weight-asian="normal" style:font-name-complex="TimesNewRomanPSMT" style:font-size-complex="15.5pt" style:font-style-complex="normal" style:font-weight-complex="normal"/>
    </style:style>
    <style:style style:name="P11" style:family="paragraph" style:parent-style-name="Standard" style:list-style-name="">
      <style:paragraph-properties style:text-autospace="none"/>
      <style:text-properties fo:color="#000000" style:text-position="0% 100%" style:font-name="TimesNewRomanPSMT" fo:font-size="11pt" fo:letter-spacing="normal" fo:font-style="normal" style:text-underline-style="none" fo:font-weight="normal" style:letter-kerning="true" style:font-name-asian="TimesNewRomanPSMT" style:font-size-asian="11pt" style:font-style-asian="normal" style:font-weight-asian="normal" style:font-name-complex="TimesNewRomanPSMT" style:font-size-complex="11pt" style:font-style-complex="normal" style:font-weight-complex="normal"/>
    </style:style>
    <style:style style:name="P12" style:family="paragraph" style:parent-style-name="Standard" style:list-style-name="">
      <style:paragraph-properties style:text-autospace="none"/>
      <style:text-properties fo:color="#000000" style:text-position="0% 100%" style:font-name="TimesNewRomanPSMT" fo:font-size="12pt" fo:letter-spacing="normal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P13" style:family="paragraph" style:parent-style-name="Standard" style:list-style-name="">
      <style:paragraph-properties style:text-autospace="none"/>
      <style:text-properties style:use-window-font-color="true" style:text-position="0% 100%" style:font-name="Helvetica" fo:font-size="12pt" fo:letter-spacing="normal" fo:font-style="normal" style:text-underline-style="none" fo:font-weight="normal" style:letter-kerning="true" style:font-name-asian="Helvetica" style:font-size-asian="12pt" style:font-style-asian="normal" style:font-weight-asian="normal" style:font-name-complex="Helvetica" style:font-size-complex="12pt" style:font-style-complex="normal" style:font-weight-complex="normal"/>
    </style:style>
    <style:style style:name="P14" style:family="paragraph" style:parent-style-name="Standard" style:list-style-name="">
      <style:paragraph-properties style:text-autospace="none">
        <style:tab-stops>
          <style:tab-stop style:position="0.389in"/>
          <style:tab-stop style:position="0.778in"/>
          <style:tab-stop style:position="1.1665in"/>
          <style:tab-stop style:position="1.5555in"/>
          <style:tab-stop style:position="1.9445in"/>
          <style:tab-stop style:position="2.3335in"/>
          <style:tab-stop style:position="2.722in"/>
          <style:tab-stop style:position="3.111in"/>
          <style:tab-stop style:position="3.5in"/>
          <style:tab-stop style:position="3.889in"/>
          <style:tab-stop style:position="4.278in"/>
          <style:tab-stop style:position="4.6665in"/>
        </style:tab-stops>
      </style:paragraph-properties>
      <style:text-properties style:use-window-font-color="true" style:text-position="0% 100%" style:font-name="Helvetica" fo:font-size="12pt" fo:letter-spacing="normal" fo:font-style="normal" style:text-underline-style="none" fo:font-weight="normal" style:letter-kerning="true" style:font-name-asian="Helvetica" style:font-size-asian="12pt" style:font-style-asian="normal" style:font-weight-asian="normal" style:font-name-complex="Helvetica" style:font-size-complex="12pt" style:font-style-complex="normal" style:font-weight-complex="normal"/>
    </style:style>
    <style:style style:name="P15" style:family="paragraph" style:parent-style-name="Standard" style:list-style-name="">
      <style:paragraph-properties fo:margin-left="0.5827in" fo:margin-right="0in" fo:margin-top="0in" fo:margin-bottom="0.0827in" fo:text-align="center" style:justify-single-word="false" fo:text-indent="0in" style:auto-text-indent="false" style:text-autospace="none"/>
    </style:style>
    <style:style style:name="P16" style:family="paragraph" style:parent-style-name="Standard" style:list-style-name="">
      <style:paragraph-properties fo:margin-left="0.5827in" fo:margin-right="0in" fo:margin-top="0in" fo:margin-bottom="0.0835in" fo:text-align="center" style:justify-single-word="false" fo:text-indent="0in" style:auto-text-indent="false" style:text-autospace="none"/>
      <style:text-properties fo:color="#000000" style:text-position="0% 100%" style:font-name="TimesNewRomanPS-BoldMT" fo:font-size="12pt" fo:letter-spacing="normal" fo:font-style="normal" style:text-underline-style="none" fo:font-weight="bold" style:letter-kerning="true" style:font-name-asian="TimesNewRomanPS-BoldMT" style:font-size-asian="12pt" style:font-style-asian="normal" style:font-weight-asian="bold" style:font-name-complex="TimesNewRomanPS-BoldMT" style:font-size-complex="12pt" style:font-style-complex="normal" style:font-weight-complex="bold"/>
    </style:style>
    <style:style style:name="P17" style:family="paragraph" style:parent-style-name="Standard" style:list-style-name="">
      <style:paragraph-properties fo:margin-left="0.5811in" fo:margin-right="0in" fo:text-align="center" style:justify-single-word="false" fo:text-indent="0in" style:auto-text-indent="false" style:text-autospace="none"/>
    </style:style>
    <style:style style:name="P18" style:family="paragraph" style:parent-style-name="Standard" style:list-style-name="">
      <style:paragraph-properties fo:margin-top="0in" fo:margin-bottom="0.1201in" style:text-autospace="none"/>
      <style:text-properties fo:color="#000000" style:text-position="0% 100%" style:font-name="TimesNewRomanPS-BoldMT" fo:font-size="13pt" fo:letter-spacing="normal" style:text-underline-style="none" fo:font-weight="bold" style:letter-kerning="true" style:font-name-asian="TimesNewRomanPS-BoldMT" style:font-size-asian="13pt" style:font-weight-asian="bold" style:font-name-complex="TimesNewRomanPS-BoldMT" style:font-size-complex="13pt" style:font-weight-complex="bold"/>
    </style:style>
    <style:style style:name="P19" style:family="paragraph" style:parent-style-name="Standard" style:list-style-name="">
      <style:paragraph-properties fo:margin-left="2.0571in" fo:margin-right="1.3972in" fo:margin-top="0in" fo:margin-bottom="0.0047in" fo:line-height="151%" fo:text-align="center" style:justify-single-word="false" fo:text-indent="0in" style:auto-text-indent="false" style:text-autospace="none"/>
    </style:style>
    <style:style style:name="P20" style:family="paragraph" style:parent-style-name="Standard" style:list-style-name="">
      <style:paragraph-properties fo:margin-top="0in" fo:margin-bottom="0.0626in" style:text-autospace="none"/>
      <style:text-properties fo:color="#000000" style:text-position="0% 100%" style:font-name="TimesNewRomanPS-ItalicMT" fo:font-size="13pt" fo:letter-spacing="normal" fo:font-style="italic" style:text-underline-style="none" fo:font-weight="normal" style:letter-kerning="true" style:font-name-asian="TimesNewRomanPS-ItalicMT" style:font-size-asian="13pt" style:font-style-asian="italic" style:font-weight-asian="normal" style:font-name-complex="TimesNewRomanPS-ItalicMT" style:font-size-complex="13pt" style:font-style-complex="italic" style:font-weight-complex="normal"/>
    </style:style>
    <style:style style:name="P21" style:family="paragraph" style:parent-style-name="Standard" style:list-style-name="">
      <style:paragraph-properties fo:margin-left="0.0835in" fo:margin-right="0in" fo:text-align="justify" style:justify-single-word="false" fo:text-indent="0in" style:auto-text-indent="false" style:text-autospace="none"/>
    </style:style>
    <style:style style:name="P22" style:family="paragraph" style:parent-style-name="Standard" style:list-style-name="">
      <style:paragraph-properties fo:margin-left="0.0835in" fo:margin-right="0in" fo:text-indent="0in" style:auto-text-indent="false" style:text-autospace="none"/>
    </style:style>
    <style:style style:name="P23" style:family="paragraph" style:parent-style-name="Standard" style:list-style-name="">
      <style:paragraph-properties fo:margin-left="0.0835in" fo:margin-right="0in" fo:text-indent="0in" style:auto-text-indent="false" style:text-autospace="none"/>
      <style:text-properties fo:color="#000000" style:text-position="0% 100%" style:font-name="TimesNewRomanPS-BoldMT" fo:font-size="12pt" fo:letter-spacing="normal" fo:font-style="normal" style:text-underline-style="none" fo:font-weight="bold" style:letter-kerning="true" style:font-name-asian="TimesNewRomanPS-BoldMT" style:font-size-asian="12pt" style:font-style-asian="normal" style:font-weight-asian="bold" style:font-name-complex="TimesNewRomanPS-BoldMT" style:font-size-complex="12pt" style:font-style-complex="normal" style:font-weight-complex="bold"/>
    </style:style>
    <style:style style:name="P24" style:family="paragraph" style:parent-style-name="Standard" style:list-style-name="">
      <style:paragraph-properties fo:margin-left="0.0835in" fo:margin-right="0in" fo:margin-top="0in" fo:margin-bottom="0.0835in" fo:text-indent="0in" style:auto-text-indent="false" style:text-autospace="none"/>
      <style:text-properties fo:color="#000000" style:text-position="0% 100%" style:font-name="TimesNewRomanPS-BoldMT" fo:font-size="12pt" fo:letter-spacing="normal" fo:font-style="normal" style:text-underline-style="none" fo:font-weight="bold" style:letter-kerning="true" style:font-name-asian="TimesNewRomanPS-BoldMT" style:font-size-asian="12pt" style:font-style-asian="normal" style:font-weight-asian="bold" style:font-name-complex="TimesNewRomanPS-BoldMT" style:font-size-complex="12pt" style:font-style-complex="normal" style:font-weight-complex="bold"/>
    </style:style>
    <style:style style:name="P25" style:family="paragraph" style:parent-style-name="Standard" style:list-style-name="">
      <style:paragraph-properties fo:margin-left="0.0835in" fo:margin-right="0in" fo:margin-top="0in" fo:margin-bottom="0.0835in" fo:text-align="justify" style:justify-single-word="false" fo:text-indent="0in" style:auto-text-indent="false" style:text-autospace="none"/>
    </style:style>
    <style:style style:name="P26" style:family="paragraph" style:parent-style-name="Standard" style:list-style-name="">
      <style:paragraph-properties fo:margin-left="0.0835in" fo:margin-right="0in" fo:line-height="150%" fo:text-align="justify" style:justify-single-word="false" fo:text-indent="0in" style:auto-text-indent="false" fo:break-before="page" style:text-autospace="none"/>
    </style:style>
    <style:style style:name="P27" style:family="paragraph" style:parent-style-name="Standard" style:list-style-name="">
      <style:paragraph-properties fo:margin-left="0.0835in" fo:margin-right="0in" fo:margin-top="0in" fo:margin-bottom="0.0953in" fo:text-indent="0in" style:auto-text-indent="false" fo:break-before="page" style:text-autospace="none"/>
    </style:style>
    <style:style style:name="P28" style:family="paragraph" style:parent-style-name="Standard" style:list-style-name="">
      <style:paragraph-properties fo:margin-left="0.0835in" fo:margin-right="0in" fo:margin-top="0in" fo:margin-bottom="0.0583in" fo:text-indent="0in" style:auto-text-indent="false" style:text-autospace="none"/>
    </style:style>
    <style:style style:name="P29" style:family="paragraph" style:parent-style-name="Standard" style:list-style-name="">
      <style:paragraph-properties fo:margin-left="0.0835in" fo:margin-right="0in" fo:margin-top="0in" fo:margin-bottom="0.0071in" fo:line-height="130%" fo:text-indent="0in" style:auto-text-indent="false" style:text-autospace="none"/>
    </style:style>
    <style:style style:name="P30" style:family="paragraph" style:parent-style-name="Standard" style:list-style-name="">
      <style:paragraph-properties fo:margin-left="0.0835in" fo:margin-right="0in" fo:margin-top="0in" fo:margin-bottom="0.0827in" fo:text-align="justify" style:justify-single-word="false" fo:text-indent="0in" style:auto-text-indent="false" style:text-autospace="none"/>
    </style:style>
    <style:style style:name="P31" style:family="paragraph" style:parent-style-name="Standard" style:list-style-name="">
      <style:paragraph-properties fo:margin-left="0.0835in" fo:margin-right="0in" fo:margin-top="0in" fo:margin-bottom="0.0846in" fo:text-align="justify" style:justify-single-word="false" fo:text-indent="0in" style:auto-text-indent="false" style:text-autospace="none"/>
    </style:style>
    <style:style style:name="P32" style:family="paragraph" style:parent-style-name="Standard" style:list-style-name="">
      <style:paragraph-properties fo:margin-left="0.0835in" fo:margin-right="0in" fo:margin-top="0in" fo:margin-bottom="0.0807in" fo:text-align="justify" style:justify-single-word="false" fo:text-indent="0in" style:auto-text-indent="false" style:text-autospace="none"/>
    </style:style>
    <style:style style:name="P33" style:family="paragraph" style:parent-style-name="Standard" style:list-style-name="">
      <style:paragraph-properties fo:margin-top="0in" fo:margin-bottom="0.15in" style:text-autospace="none"/>
      <style:text-properties fo:color="#000000" style:text-position="0% 100%" style:font-name="TimesNewRomanPSMT" fo:font-size="13pt" fo:letter-spacing="normal" fo:font-style="normal" style:text-underline-style="none" fo:font-weight="normal" style:letter-kerning="true" style:font-name-asian="TimesNewRomanPSMT" style:font-size-asian="13pt" style:font-style-asian="normal" style:font-weight-asian="normal" style:font-name-complex="TimesNewRomanPSMT" style:font-size-complex="13pt" style:font-style-complex="normal" style:font-weight-complex="normal"/>
    </style:style>
    <style:style style:name="P34" style:family="paragraph" style:parent-style-name="Standard" style:list-style-name="">
      <style:paragraph-properties fo:margin-top="0in" fo:margin-bottom="0.1508in" style:text-autospace="none"/>
      <style:text-properties fo:color="#000000" style:text-position="0% 100%" style:font-name="TimesNewRomanPSMT" fo:font-size="13pt" fo:letter-spacing="normal" fo:font-style="normal" style:text-underline-style="none" fo:font-weight="normal" style:letter-kerning="true" style:font-name-asian="TimesNewRomanPSMT" style:font-size-asian="13pt" style:font-style-asian="normal" style:font-weight-asian="normal" style:font-name-complex="TimesNewRomanPSMT" style:font-size-complex="13pt" style:font-style-complex="normal" style:font-weight-complex="normal"/>
    </style:style>
    <style:style style:name="P35" style:family="paragraph" style:parent-style-name="Standard" style:list-style-name="">
      <style:paragraph-properties fo:margin-left="0.0835in" fo:margin-right="0in" fo:margin-top="0in" fo:margin-bottom="0.0016in" fo:line-height="150%" fo:text-align="justify" style:justify-single-word="false" fo:text-indent="0.4992in" style:auto-text-indent="false" style:text-autospace="none"/>
    </style:style>
    <style:style style:name="P36" style:family="paragraph" style:parent-style-name="Standard" style:list-style-name="">
      <style:paragraph-properties fo:margin-left="0.0835in" fo:margin-right="0in" fo:margin-top="0in" fo:margin-bottom="0.0575in" fo:line-height="150%" fo:text-align="justify" style:justify-single-word="false" fo:text-indent="0.4992in" style:auto-text-indent="false" style:text-autospace="none"/>
    </style:style>
    <style:style style:name="P37" style:family="paragraph" style:parent-style-name="Standard" style:list-style-name="">
      <style:paragraph-properties fo:margin-left="0.0835in" fo:margin-right="0in" fo:line-height="150%" fo:text-align="justify" style:justify-single-word="false" fo:text-indent="0.4992in" style:auto-text-indent="false" style:text-autospace="none"/>
    </style:style>
    <style:style style:name="P38" style:family="paragraph" style:parent-style-name="Standard" style:list-style-name="">
      <style:paragraph-properties fo:margin-left="0.0835in" fo:margin-right="0in" fo:line-height="150%" fo:text-indent="0.4992in" style:auto-text-indent="false" style:text-autospace="none"/>
    </style:style>
    <style:style style:name="P39" style:family="paragraph" style:parent-style-name="Standard" style:list-style-name="">
      <style:paragraph-properties fo:margin-left="0.0835in" fo:margin-right="0in" fo:margin-top="0in" fo:margin-bottom="0.0071in" fo:line-height="130%" fo:text-align="justify" style:justify-single-word="false" fo:text-indent="0.4992in" style:auto-text-indent="false" style:text-autospace="none"/>
    </style:style>
    <style:style style:name="P40" style:family="paragraph" style:parent-style-name="Standard" style:list-style-name="">
      <style:paragraph-properties fo:margin-left="0.0835in" fo:margin-right="0in" fo:margin-top="0in" fo:margin-bottom="0.0035in" fo:line-height="150%" fo:text-align="justify" style:justify-single-word="false" fo:text-indent="0.4992in" style:auto-text-indent="false" fo:break-before="page" style:text-autospace="none"/>
    </style:style>
    <style:style style:name="P41" style:family="paragraph" style:parent-style-name="Standard" style:list-style-name="">
      <style:paragraph-properties fo:margin-left="0.002in" fo:margin-right="0in" fo:text-align="center" style:justify-single-word="false" fo:text-indent="0in" style:auto-text-indent="false" style:text-autospace="none"/>
      <style:text-properties fo:color="#000000" style:text-position="0% 100%" style:font-name="Calibri" fo:font-size="11pt" fo:letter-spacing="normal" fo:font-style="normal" style:text-underline-style="none" fo:font-weight="normal" style:letter-kerning="true" style:font-name-asian="Calibri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P42" style:family="paragraph" style:parent-style-name="Standard" style:list-style-name="">
      <style:paragraph-properties fo:margin-top="0in" fo:margin-bottom="0.0008in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43" style:family="paragraph" style:parent-style-name="Standard" style:list-style-name="">
      <style:paragraph-properties fo:margin-top="0in" fo:margin-bottom="0.0008in" style:text-autospace="none"/>
      <style:text-properties fo:color="#000000" style:text-position="0% 100%" style:font-name="TimesNewRomanPSMT" fo:font-size="15pt" fo:letter-spacing="normal" fo:font-style="normal" style:text-underline-style="none" fo:font-weight="normal" style:letter-kerning="true" style:font-name-asian="TimesNewRomanPSMT" style:font-size-asian="15pt" style:font-style-asian="normal" style:font-weight-asian="normal" style:font-name-complex="TimesNewRomanPSMT" style:font-size-complex="15pt" style:font-style-complex="normal" style:font-weight-complex="normal"/>
    </style:style>
    <style:style style:name="P44" style:family="paragraph" style:parent-style-name="Standard" style:list-style-name="">
      <style:paragraph-properties fo:margin-top="0in" fo:margin-bottom="0.0008in" style:text-autospace="none"/>
      <style:text-properties fo:color="#000000" style:text-position="0% 100%" style:font-name="TimesNewRomanPS-BoldMT" fo:font-size="9.5pt" fo:letter-spacing="normal" fo:font-style="normal" style:text-underline-style="none" fo:font-weight="bold" style:letter-kerning="true" style:font-name-asian="TimesNewRomanPS-BoldMT" style:font-size-asian="9.5pt" style:font-style-asian="normal" style:font-weight-asian="bold" style:font-name-complex="TimesNewRomanPS-BoldMT" style:font-size-complex="9.5pt" style:font-style-complex="normal" style:font-weight-complex="bold"/>
    </style:style>
    <style:style style:name="P45" style:family="paragraph" style:parent-style-name="Standard" style:list-style-name="">
      <style:paragraph-properties fo:margin-top="0in" fo:margin-bottom="0.0028in" style:text-autospace="none"/>
      <style:text-properties fo:color="#000000" style:text-position="0% 100%" style:font-name="TimesNewRomanPSMT" fo:font-size="13pt" fo:letter-spacing="normal" fo:font-style="normal" style:text-underline-style="none" fo:font-weight="normal" style:letter-kerning="true" style:font-name-asian="TimesNewRomanPSMT" style:font-size-asian="13pt" style:font-style-asian="normal" style:font-weight-asian="normal" style:font-name-complex="TimesNewRomanPSMT" style:font-size-complex="13pt" style:font-style-complex="normal" style:font-weight-complex="normal"/>
    </style:style>
    <style:style style:name="P46" style:family="paragraph" style:parent-style-name="Standard" style:list-style-name="">
      <style:paragraph-properties fo:margin-top="0in" fo:margin-bottom="0.0028in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47" style:family="paragraph" style:parent-style-name="Standard" style:list-style-name="">
      <style:paragraph-properties fo:margin-top="0in" fo:margin-bottom="0.0028in" style:text-autospace="none"/>
      <style:text-properties fo:color="#000000" style:text-position="0% 100%" style:font-name="TimesNewRomanPS-BoldMT" fo:font-size="10pt" fo:letter-spacing="normal" fo:font-style="normal" style:text-underline-style="none" fo:font-weight="bold" style:letter-kerning="true" style:font-name-asian="TimesNewRomanPS-BoldMT" style:font-size-asian="10pt" style:font-style-asian="normal" style:font-weight-asian="bold" style:font-name-complex="TimesNewRomanPS-BoldMT" style:font-size-complex="10pt" style:font-style-complex="normal" style:font-weight-complex="bold"/>
    </style:style>
    <style:style style:name="P48" style:family="paragraph" style:parent-style-name="Standard" style:list-style-name="">
      <style:paragraph-properties fo:margin-top="0in" fo:margin-bottom="0.0055in" style:text-autospace="none"/>
      <style:text-properties fo:color="#000000" style:text-position="0% 100%" style:font-name="TimesNewRomanPS-ItalicMT" fo:font-size="10pt" fo:letter-spacing="normal" fo:font-style="italic" style:text-underline-style="none" fo:font-weight="normal" style:letter-kerning="true" style:font-name-asian="TimesNewRomanPS-ItalicMT" style:font-size-asian="10pt" style:font-style-asian="italic" style:font-weight-asian="normal" style:font-name-complex="TimesNewRomanPS-ItalicMT" style:font-size-complex="10pt" style:font-style-complex="italic" style:font-weight-complex="normal"/>
    </style:style>
    <style:style style:name="P49" style:family="paragraph" style:parent-style-name="Standard" style:list-style-name="">
      <style:paragraph-properties fo:margin-top="0in" fo:margin-bottom="0.002in" style:text-autospace="none"/>
      <style:text-properties fo:color="#000000" style:text-position="0% 100%" style:font-name="TimesNewRomanPSMT" fo:font-size="12pt" fo:letter-spacing="normal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P50" style:family="paragraph" style:parent-style-name="Standard" style:list-style-name="">
      <style:paragraph-properties fo:margin-left="0.0929in" fo:margin-right="0in" fo:text-indent="0in" style:auto-text-indent="false" style:text-autospace="none"/>
    </style:style>
    <style:style style:name="P51" style:family="paragraph" style:parent-style-name="Standard" style:list-style-name="">
      <style:paragraph-properties fo:margin-top="0in" fo:margin-bottom="0.0071in" style:text-autospace="none"/>
      <style:text-properties fo:color="#000000" style:text-position="0% 100%" style:font-name="TimesNewRomanPS-ItalicMT" fo:font-size="11pt" fo:letter-spacing="normal" fo:font-style="italic" style:text-underline-style="none" fo:font-weight="normal" style:letter-kerning="true" style:font-name-asian="TimesNewRomanPS-ItalicMT" style:font-size-asian="11pt" style:font-style-asian="italic" style:font-weight-asian="normal" style:font-name-complex="TimesNewRomanPS-ItalicMT" style:font-size-complex="11pt" style:font-style-complex="italic" style:font-weight-complex="normal"/>
    </style:style>
    <style:style style:name="P52" style:family="paragraph" style:parent-style-name="Standard" style:list-style-name="">
      <style:paragraph-properties fo:margin-left="0.1917in" fo:margin-right="0in" fo:margin-top="0in" fo:margin-bottom="0.0626in" fo:line-height="0.1354in" fo:text-indent="0in" style:auto-text-indent="false" style:text-autospace="none"/>
      <style:text-properties fo:color="#000000" style:text-position="0% 100%" style:font-name="TimesNewRomanPSMT" fo:font-size="11pt" fo:letter-spacing="normal" fo:font-style="normal" style:text-underline-style="none" fo:font-weight="normal" style:letter-kerning="true" style:font-name-asian="TimesNewRomanPSMT" style:font-size-asian="11pt" style:font-style-asian="normal" style:font-weight-asian="normal" style:font-name-complex="TimesNewRomanPSMT" style:font-size-complex="11pt" style:font-style-complex="normal" style:font-weight-complex="normal"/>
    </style:style>
    <style:style style:name="P53" style:family="paragraph" style:parent-style-name="Standard" style:list-style-name="">
      <style:paragraph-properties fo:margin-left="0.1917in" fo:margin-right="0in" fo:margin-top="0in" fo:margin-bottom="0.0626in" fo:line-height="0.1181in" fo:text-indent="0in" style:auto-text-indent="false" style:text-autospace="none"/>
      <style:text-properties fo:color="#000000" style:text-position="0% 100%" style:font-name="TimesNewRomanPS-BoldMT" fo:font-size="10pt" fo:letter-spacing="normal" fo:font-style="normal" style:text-underline-style="none" fo:font-weight="bold" style:letter-kerning="true" style:font-name-asian="TimesNewRomanPS-BoldMT" style:font-size-asian="10pt" style:font-style-asian="normal" style:font-weight-asian="bold" style:font-name-complex="TimesNewRomanPS-BoldMT" style:font-size-complex="10pt" style:font-style-complex="normal" style:font-weight-complex="bold"/>
    </style:style>
    <style:style style:name="P54" style:family="paragraph" style:parent-style-name="Standard" style:list-style-name="">
      <style:paragraph-properties fo:margin-left="0.1917in" fo:margin-right="0in" fo:line-height="0.1354in" fo:text-indent="0in" style:auto-text-indent="false" style:text-autospace="none"/>
      <style:text-properties fo:color="#000000" style:text-position="0% 100%" style:font-name="TimesNewRomanPS-BoldMT" fo:font-size="10pt" fo:letter-spacing="normal" fo:font-style="normal" style:text-underline-style="none" fo:font-weight="bold" style:letter-kerning="true" style:font-name-asian="TimesNewRomanPS-BoldMT" style:font-size-asian="10pt" style:font-style-asian="normal" style:font-weight-asian="bold" style:font-name-complex="TimesNewRomanPS-BoldMT" style:font-size-complex="10pt" style:font-style-complex="normal" style:font-weight-complex="bold"/>
    </style:style>
    <style:style style:name="P55" style:family="paragraph" style:parent-style-name="Standard" style:list-style-name="">
      <style:paragraph-properties fo:margin-left="0.1917in" fo:margin-right="0in" fo:line-height="0.1354in" fo:text-indent="0in" style:auto-text-indent="false" style:text-autospace="none"/>
    </style:style>
    <style:style style:name="P56" style:family="paragraph" style:parent-style-name="Standard" style:list-style-name="">
      <style:paragraph-properties fo:margin-left="1.6016in" fo:margin-right="0in" fo:margin-top="0in" fo:margin-bottom="0.0008in" fo:line-height="0.1354in" fo:text-align="center" style:justify-single-word="false" fo:text-indent="0in" style:auto-text-indent="false" style:text-autospace="none"/>
      <style:text-properties fo:color="#000000" style:text-position="0% 100%" style:font-name="TimesNewRomanPS-BoldMT" fo:font-size="10pt" fo:letter-spacing="normal" fo:font-style="normal" style:text-underline-style="none" fo:font-weight="bold" style:letter-kerning="true" style:font-name-asian="TimesNewRomanPS-BoldMT" style:font-size-asian="10pt" style:font-style-asian="normal" style:font-weight-asian="bold" style:font-name-complex="TimesNewRomanPS-BoldMT" style:font-size-complex="10pt" style:font-style-complex="normal" style:font-weight-complex="bold"/>
    </style:style>
    <style:style style:name="P57" style:family="paragraph" style:parent-style-name="Standard" style:list-style-name="">
      <style:paragraph-properties fo:margin-left="1.6016in" fo:margin-right="0in" fo:margin-top="0in" fo:margin-bottom="0.0626in" fo:line-height="0.1181in" fo:text-align="center" style:justify-single-word="false" fo:text-indent="0in" style:auto-text-indent="false" style:text-autospace="none"/>
    </style:style>
    <style:style style:name="P58" style:family="paragraph" style:parent-style-name="Standard" style:list-style-name="">
      <style:paragraph-properties fo:margin-left="1.6339in" fo:margin-right="0in" fo:margin-top="0in" fo:margin-bottom="0.0008in" fo:line-height="0.1354in" fo:text-indent="0in" style:auto-text-indent="false" style:text-autospace="none"/>
      <style:text-properties fo:color="#000000" style:text-position="0% 100%" style:font-name="TimesNewRomanPS-BoldMT" fo:font-size="10pt" fo:letter-spacing="normal" fo:font-style="normal" style:text-underline-style="none" fo:font-weight="bold" style:letter-kerning="true" style:font-name-asian="TimesNewRomanPS-BoldMT" style:font-size-asian="10pt" style:font-style-asian="normal" style:font-weight-asian="bold" style:font-name-complex="TimesNewRomanPS-BoldMT" style:font-size-complex="10pt" style:font-style-complex="normal" style:font-weight-complex="bold"/>
    </style:style>
    <style:style style:name="P59" style:family="paragraph" style:parent-style-name="Standard" style:list-style-name="">
      <style:paragraph-properties fo:margin-left="1.6102in" fo:margin-right="0in" fo:line-height="0.1181in" fo:text-indent="0in" style:auto-text-indent="false" style:text-autospace="none"/>
    </style:style>
    <style:style style:name="P60" style:family="paragraph" style:parent-style-name="Standard" style:list-style-name="">
      <style:paragraph-properties fo:margin-top="0in" fo:margin-bottom="0.0016in" fo:line-height="0.1181in" style:text-autospace="none"/>
      <style:text-properties fo:color="#000000" style:text-position="0% 100%" style:font-name="TimesNewRomanPS-BoldMT" fo:font-size="10pt" fo:letter-spacing="normal" fo:font-style="normal" style:text-underline-style="none" fo:font-weight="bold" style:letter-kerning="true" style:font-name-asian="TimesNewRomanPS-BoldMT" style:font-size-asian="10pt" style:font-style-asian="normal" style:font-weight-asian="bold" style:font-name-complex="TimesNewRomanPS-BoldMT" style:font-size-complex="10pt" style:font-style-complex="normal" style:font-weight-complex="bold"/>
    </style:style>
    <style:style style:name="P61" style:family="paragraph" style:parent-style-name="Standard" style:list-style-name="">
      <style:paragraph-properties fo:margin-top="0in" fo:margin-bottom="0.0909in" fo:text-align="end" style:justify-single-word="false" style:text-autospace="none"/>
    </style:style>
    <style:style style:name="P62" style:family="paragraph" style:parent-style-name="Standard" style:list-style-name="">
      <style:paragraph-properties fo:margin-left="0.1953in" fo:margin-right="0in" fo:margin-top="0in" fo:margin-bottom="0.0909in" fo:line-height="62%" fo:text-indent="0in" style:auto-text-indent="false" style:text-autospace="none">
        <style:tab-stops>
          <style:tab-stop style:position="0.8201in"/>
        </style:tab-stops>
      </style:paragraph-properties>
      <style:text-properties fo:color="#000000" style:text-position="0% 100%" style:font-name="TimesNewRomanPSMT" fo:font-size="11pt" fo:letter-spacing="normal" fo:font-style="normal" style:text-underline-style="none" fo:font-weight="normal" style:letter-kerning="true" style:font-name-asian="TimesNewRomanPSMT" style:font-size-asian="11pt" style:font-style-asian="normal" style:font-weight-asian="normal" style:font-name-complex="TimesNewRomanPSMT" style:font-size-complex="11pt" style:font-style-complex="normal" style:font-weight-complex="normal"/>
    </style:style>
    <style:style style:name="P63" style:family="paragraph" style:parent-style-name="Standard" style:list-style-name="">
      <style:paragraph-properties fo:margin-left="0.1953in" fo:margin-right="0in" fo:line-height="62%" fo:text-indent="0in" style:auto-text-indent="false" style:text-autospace="none">
        <style:tab-stops>
          <style:tab-stop style:position="0.8201in"/>
        </style:tab-stops>
      </style:paragraph-properties>
    </style:style>
    <style:style style:name="P64" style:family="paragraph" style:parent-style-name="Standard" style:list-style-name="">
      <style:paragraph-properties fo:margin-left="0.3543in" fo:margin-right="0in" fo:margin-top="0in" fo:margin-bottom="0.0417in" fo:line-height="0.1189in" fo:text-indent="0in" style:auto-text-indent="false" style:text-autospace="none"/>
      <style:text-properties fo:color="#000000" style:text-position="0% 100%" style:font-name="TimesNewRomanPSMT" fo:font-size="11pt" fo:letter-spacing="normal" fo:font-style="normal" style:text-underline-style="none" fo:font-weight="normal" style:letter-kerning="true" style:font-name-asian="TimesNewRomanPSMT" style:font-size-asian="11pt" style:font-style-asian="normal" style:font-weight-asian="normal" style:font-name-complex="TimesNewRomanPSMT" style:font-size-complex="11pt" style:font-style-complex="normal" style:font-weight-complex="normal"/>
    </style:style>
    <style:style style:name="P65" style:family="paragraph" style:parent-style-name="Standard" style:list-style-name="">
      <style:paragraph-properties fo:margin-left="0.1689in" fo:margin-right="0in" fo:line-height="0.1535in" fo:text-align="center" style:justify-single-word="false" fo:text-indent="0in" style:auto-text-indent="false" style:text-autospace="none"/>
    </style:style>
    <style:style style:name="P66" style:family="paragraph" style:parent-style-name="Standard" style:list-style-name="">
      <style:paragraph-properties fo:margin-left="0.1689in" fo:margin-right="0in" fo:line-height="0.1484in" fo:text-align="center" style:justify-single-word="false" fo:text-indent="0in" style:auto-text-indent="false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67" style:family="paragraph" style:parent-style-name="Standard" style:list-style-name="">
      <style:paragraph-properties fo:margin-left="0.1689in" fo:margin-right="0in" fo:line-height="0.1453in" fo:text-align="center" style:justify-single-word="false" fo:text-indent="0in" style:auto-text-indent="false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68" style:family="paragraph" style:parent-style-name="Standard" style:list-style-name="">
      <style:paragraph-properties fo:margin-left="0.1689in" fo:margin-right="0in" fo:line-height="0.1457in" fo:text-align="center" style:justify-single-word="false" fo:text-indent="0in" style:auto-text-indent="false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69" style:family="paragraph" style:parent-style-name="Standard" style:list-style-name="">
      <style:paragraph-properties fo:margin-left="0.1689in" fo:margin-right="0in" fo:line-height="0.1425in" fo:text-align="center" style:justify-single-word="false" fo:text-indent="0in" style:auto-text-indent="false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70" style:family="paragraph" style:parent-style-name="Standard" style:list-style-name="">
      <style:paragraph-properties fo:margin-left="0.202in" fo:margin-right="0in" fo:line-height="0.1535in" fo:text-indent="0in" style:auto-text-indent="false" style:text-autospace="none"/>
      <style:text-properties fo:color="#000000" style:text-position="0% 100%" style:font-name="TimesNewRomanPS-BoldMT" fo:font-size="10pt" fo:letter-spacing="normal" fo:font-style="normal" style:text-underline-style="none" fo:font-weight="bold" style:letter-kerning="true" style:font-name-asian="TimesNewRomanPS-BoldMT" style:font-size-asian="10pt" style:font-style-asian="normal" style:font-weight-asian="bold" style:font-name-complex="TimesNewRomanPS-BoldMT" style:font-size-complex="10pt" style:font-style-complex="normal" style:font-weight-complex="bold"/>
    </style:style>
    <style:style style:name="P71" style:family="paragraph" style:parent-style-name="Standard" style:list-style-name="">
      <style:paragraph-properties fo:margin-left="0.202in" fo:margin-right="0in" fo:line-height="0.1484in" fo:text-align="center" style:justify-single-word="false" fo:text-indent="0in" style:auto-text-indent="false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72" style:family="paragraph" style:parent-style-name="Standard" style:list-style-name="">
      <style:paragraph-properties fo:margin-left="0.202in" fo:margin-right="0in" fo:line-height="0.1453in" fo:text-align="center" style:justify-single-word="false" fo:text-indent="0in" style:auto-text-indent="false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73" style:family="paragraph" style:parent-style-name="Standard" style:list-style-name="">
      <style:paragraph-properties fo:margin-left="0.202in" fo:margin-right="0in" fo:line-height="0.1457in" fo:text-align="center" style:justify-single-word="false" fo:text-indent="0in" style:auto-text-indent="false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74" style:family="paragraph" style:parent-style-name="Standard" style:list-style-name="">
      <style:paragraph-properties fo:margin-left="0.202in" fo:margin-right="0in" fo:line-height="0.1425in" fo:text-align="center" style:justify-single-word="false" fo:text-indent="0in" style:auto-text-indent="false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75" style:family="paragraph" style:parent-style-name="Standard" style:list-style-name="">
      <style:paragraph-properties fo:margin-left="0.0799in" fo:margin-right="0in" fo:line-height="0.1484in" fo:text-indent="0in" style:auto-text-indent="false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76" style:family="paragraph" style:parent-style-name="Standard" style:list-style-name="">
      <style:paragraph-properties fo:margin-left="0.0799in" fo:margin-right="0in" fo:line-height="0.1453in" fo:text-indent="0in" style:auto-text-indent="false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77" style:family="paragraph" style:parent-style-name="Standard" style:list-style-name="">
      <style:paragraph-properties fo:margin-left="0.0799in" fo:margin-right="0in" fo:line-height="0.1457in" fo:text-indent="0in" style:auto-text-indent="false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78" style:family="paragraph" style:parent-style-name="Standard" style:list-style-name="">
      <style:paragraph-properties fo:margin-left="0.0799in" fo:margin-right="0in" fo:line-height="0.1425in" fo:text-indent="0in" style:auto-text-indent="false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79" style:family="paragraph" style:parent-style-name="Standard" style:list-style-name="">
      <style:paragraph-properties fo:margin-left="0.1807in" fo:margin-right="0in" fo:line-height="0.1484in" fo:text-indent="0in" style:auto-text-indent="false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80" style:family="paragraph" style:parent-style-name="Standard" style:list-style-name="">
      <style:paragraph-properties fo:margin-left="0.1807in" fo:margin-right="0in" fo:line-height="0.1453in" fo:text-indent="0in" style:auto-text-indent="false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81" style:family="paragraph" style:parent-style-name="Standard" style:list-style-name="">
      <style:paragraph-properties fo:margin-left="0.1807in" fo:margin-right="0in" fo:line-height="0.1457in" fo:text-indent="0in" style:auto-text-indent="false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82" style:family="paragraph" style:parent-style-name="Standard" style:list-style-name="">
      <style:paragraph-properties fo:margin-left="0.1807in" fo:margin-right="0in" fo:line-height="0.1425in" fo:text-indent="0in" style:auto-text-indent="false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83" style:family="paragraph" style:parent-style-name="Standard" style:list-style-name="">
      <style:paragraph-properties fo:margin-left="0.2043in" fo:margin-right="0in" fo:line-height="0.1484in" fo:text-indent="0in" style:auto-text-indent="false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84" style:family="paragraph" style:parent-style-name="Standard" style:list-style-name="">
      <style:paragraph-properties fo:margin-left="0.2043in" fo:margin-right="0in" fo:line-height="0.1453in" fo:text-indent="0in" style:auto-text-indent="false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85" style:family="paragraph" style:parent-style-name="Standard" style:list-style-name="">
      <style:paragraph-properties fo:margin-left="0.2043in" fo:margin-right="0in" fo:line-height="0.1457in" fo:text-indent="0in" style:auto-text-indent="false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86" style:family="paragraph" style:parent-style-name="Standard" style:list-style-name="">
      <style:paragraph-properties fo:margin-left="0.2043in" fo:margin-right="0in" fo:line-height="0.1425in" fo:text-indent="0in" style:auto-text-indent="false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87" style:family="paragraph" style:parent-style-name="Standard" style:list-style-name="">
      <style:paragraph-properties fo:margin-left="0.1972in" fo:margin-right="0in" fo:line-height="0.1484in" fo:text-indent="0in" style:auto-text-indent="false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88" style:family="paragraph" style:parent-style-name="Standard" style:list-style-name="">
      <style:paragraph-properties fo:margin-left="0.1972in" fo:margin-right="0in" fo:line-height="0.1453in" fo:text-indent="0in" style:auto-text-indent="false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89" style:family="paragraph" style:parent-style-name="Standard" style:list-style-name="">
      <style:paragraph-properties fo:margin-left="0.1972in" fo:margin-right="0in" fo:line-height="0.1457in" fo:text-indent="0in" style:auto-text-indent="false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90" style:family="paragraph" style:parent-style-name="Standard" style:list-style-name="">
      <style:paragraph-properties fo:margin-left="0.1972in" fo:margin-right="0in" fo:line-height="0.1425in" fo:text-indent="0in" style:auto-text-indent="false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91" style:family="paragraph" style:parent-style-name="Standard" style:list-style-name="">
      <style:paragraph-properties fo:margin-left="0.2535in" fo:margin-right="0in" fo:line-height="0.1484in" fo:text-indent="0in" style:auto-text-indent="false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92" style:family="paragraph" style:parent-style-name="Standard" style:list-style-name="">
      <style:paragraph-properties fo:margin-left="0.2535in" fo:margin-right="0in" fo:line-height="0.1457in" fo:text-indent="0in" style:auto-text-indent="false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93" style:family="paragraph" style:parent-style-name="Standard" style:list-style-name="">
      <style:paragraph-properties fo:margin-left="0.2535in" fo:margin-right="0in" fo:line-height="0.1425in" fo:text-indent="0in" style:auto-text-indent="false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94" style:family="paragraph" style:parent-style-name="Standard" style:list-style-name="">
      <style:paragraph-properties fo:margin-left="0.2764in" fo:margin-right="0in" fo:line-height="0.1453in" fo:text-indent="0in" style:auto-text-indent="false" style:text-autospace="none"/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95" style:family="paragraph" style:parent-style-name="Standard" style:list-style-name="">
      <style:paragraph-properties fo:margin-left="0.3547in" fo:margin-right="0in" fo:margin-top="0in" fo:margin-bottom="0.0417in" fo:text-indent="0in" style:auto-text-indent="false" style:text-autospace="none"/>
      <style:text-properties fo:color="#000000" style:text-position="0% 100%" style:font-name="TimesNewRomanPS-BoldMT" fo:font-size="10pt" fo:letter-spacing="normal" fo:font-style="normal" style:text-underline-style="none" fo:font-weight="bold" style:letter-kerning="true" style:font-name-asian="TimesNewRomanPS-BoldMT" style:font-size-asian="10pt" style:font-style-asian="normal" style:font-weight-asian="bold" style:font-name-complex="TimesNewRomanPS-BoldMT" style:font-size-complex="10pt" style:font-style-complex="normal" style:font-weight-complex="bold"/>
    </style:style>
    <style:style style:name="P96" style:family="paragraph" style:parent-style-name="Standard" style:list-style-name="">
      <style:paragraph-properties fo:margin-left="0.3547in" fo:margin-right="0in" fo:text-indent="0in" style:auto-text-indent="false" style:text-autospace="none"/>
      <style:text-properties fo:color="#000000" style:text-position="0% 100%" style:font-name="TimesNewRomanPS-BoldMT" fo:font-size="10pt" fo:letter-spacing="normal" fo:font-style="normal" style:text-underline-style="none" fo:font-weight="bold" style:letter-kerning="true" style:font-name-asian="TimesNewRomanPS-BoldMT" style:font-size-asian="10pt" style:font-style-asian="normal" style:font-weight-asian="bold" style:font-name-complex="TimesNewRomanPS-BoldMT" style:font-size-complex="10pt" style:font-style-complex="normal" style:font-weight-complex="bold"/>
    </style:style>
    <style:style style:name="P97" style:family="paragraph" style:parent-style-name="Standard" style:list-style-name="">
      <style:paragraph-properties fo:margin-left="0.3575in" fo:margin-right="0in" fo:text-indent="0.0811in" style:auto-text-indent="false" style:text-autospace="none"/>
      <style:text-properties fo:color="#000000" style:text-position="0% 100%" style:font-name="TimesNewRomanPSMT" fo:font-size="11pt" fo:letter-spacing="normal" fo:font-style="normal" style:text-underline-style="none" fo:font-weight="normal" style:letter-kerning="true" style:font-name-asian="TimesNewRomanPSMT" style:font-size-asian="11pt" style:font-style-asian="normal" style:font-weight-asian="normal" style:font-name-complex="TimesNewRomanPSMT" style:font-size-complex="11pt" style:font-style-complex="normal" style:font-weight-complex="normal"/>
    </style:style>
    <style:style style:name="P98" style:family="paragraph" style:parent-style-name="Standard" style:list-style-name="">
      <style:paragraph-properties fo:margin-left="0.3575in" fo:margin-right="0in" fo:text-indent="0.0811in" style:auto-text-indent="false" style:text-autospace="none"/>
    </style:style>
    <style:style style:name="P99" style:family="paragraph" style:parent-style-name="Standard" style:list-style-name="">
      <style:paragraph-properties fo:margin-left="0.2819in" fo:margin-right="0in" fo:text-indent="-0.0866in" style:auto-text-indent="false" style:text-autospace="none">
        <style:tab-stops/>
      </style:paragraph-properties>
      <style:text-properties fo:color="#000000" style:text-position="0% 100%" style:font-name="TimesNewRomanPSMT" fo:font-size="11pt" fo:letter-spacing="normal" fo:font-style="normal" style:text-underline-style="none" fo:font-weight="normal" style:letter-kerning="true" style:font-name-asian="TimesNewRomanPSMT" style:font-size-asian="11pt" style:font-style-asian="normal" style:font-weight-asian="normal" style:font-name-complex="TimesNewRomanPSMT" style:font-size-complex="11pt" style:font-style-complex="normal" style:font-weight-complex="normal"/>
    </style:style>
    <style:style style:name="P100" style:family="paragraph" style:parent-style-name="Standard" style:list-style-name="">
      <style:paragraph-properties fo:margin-left="0.2819in" fo:margin-right="0in" fo:margin-top="0in" fo:margin-bottom="0.0417in" fo:text-indent="-0.0866in" style:auto-text-indent="false" style:text-autospace="none">
        <style:tab-stops/>
      </style:paragraph-properties>
    </style:style>
    <style:style style:name="P101" style:family="paragraph" style:parent-style-name="Standard" style:list-style-name="">
      <style:paragraph-properties fo:margin-left="0.3429in" fo:margin-right="0in" fo:margin-top="0in" fo:margin-bottom="0.0417in" fo:text-indent="0in" style:auto-text-indent="false" style:text-autospace="none"/>
      <style:text-properties fo:color="#000000" style:text-position="0% 100%" style:font-name="TimesNewRomanPSMT" fo:font-size="11pt" fo:letter-spacing="normal" fo:font-style="normal" style:text-underline-style="none" fo:font-weight="normal" style:letter-kerning="true" style:font-name-asian="TimesNewRomanPSMT" style:font-size-asian="11pt" style:font-style-asian="normal" style:font-weight-asian="normal" style:font-name-complex="TimesNewRomanPSMT" style:font-size-complex="11pt" style:font-style-complex="normal" style:font-weight-complex="normal"/>
    </style:style>
    <style:style style:name="P102" style:family="paragraph" style:parent-style-name="Standard" style:list-style-name="">
      <style:paragraph-properties fo:margin-left="0.3429in" fo:margin-right="0in" fo:text-indent="0in" style:auto-text-indent="false" style:text-autospace="none"/>
      <style:text-properties fo:color="#000000" style:text-position="0% 100%" style:font-name="TimesNewRomanPS-BoldMT" fo:font-size="10pt" fo:letter-spacing="normal" fo:font-style="normal" style:text-underline-style="none" fo:font-weight="bold" style:letter-kerning="true" style:font-name-asian="TimesNewRomanPS-BoldMT" style:font-size-asian="10pt" style:font-style-asian="normal" style:font-weight-asian="bold" style:font-name-complex="TimesNewRomanPS-BoldMT" style:font-size-complex="10pt" style:font-style-complex="normal" style:font-weight-complex="bold"/>
    </style:style>
    <style:style style:name="P103" style:family="paragraph" style:parent-style-name="Standard" style:list-style-name="">
      <style:paragraph-properties fo:margin-top="0in" fo:margin-bottom="0.0634in" style:text-autospace="none"/>
      <style:text-properties fo:color="#000000" style:text-position="0% 100%" style:font-name="TimesNewRomanPS-BoldMT" fo:font-size="13.5pt" fo:letter-spacing="normal" fo:font-style="normal" style:text-underline-style="none" fo:font-weight="bold" style:letter-kerning="true" style:font-name-asian="TimesNewRomanPS-BoldMT" style:font-size-asian="13.5pt" style:font-style-asian="normal" style:font-weight-asian="bold" style:font-name-complex="TimesNewRomanPS-BoldMT" style:font-size-complex="13.5pt" style:font-style-complex="normal" style:font-weight-complex="bold"/>
    </style:style>
    <style:style style:name="P104" style:family="paragraph" style:parent-style-name="Standard" style:list-style-name="">
      <style:paragraph-properties fo:margin-top="0in" fo:margin-bottom="0.0035in" style:text-autospace="none"/>
      <style:text-properties fo:color="#000000" style:text-position="0% 100%" style:font-name="TimesNewRomanPSMT" fo:font-size="13pt" fo:letter-spacing="normal" fo:font-style="normal" style:text-underline-style="none" fo:font-weight="normal" style:letter-kerning="true" style:font-name-asian="TimesNewRomanPSMT" style:font-size-asian="13pt" style:font-style-asian="normal" style:font-weight-asian="normal" style:font-name-complex="TimesNewRomanPSMT" style:font-size-complex="13pt" style:font-style-complex="normal" style:font-weight-complex="normal"/>
    </style:style>
    <style:style style:name="P105" style:family="paragraph" style:parent-style-name="Standard" style:list-style-name="">
      <style:paragraph-properties fo:margin-left="0.4764in" fo:margin-right="0in" fo:margin-top="0in" fo:margin-bottom="0.0772in" fo:line-height="101%" fo:text-align="justify" style:justify-single-word="false" fo:text-indent="-0.3937in" style:auto-text-indent="false" style:text-autospace="none">
        <style:tab-stops/>
      </style:paragraph-properties>
    </style:style>
    <style:style style:name="P106" style:family="paragraph" style:parent-style-name="Standard" style:list-style-name="">
      <style:paragraph-properties fo:margin-left="0.4764in" fo:margin-right="0in" fo:margin-top="0in" fo:margin-bottom="0.0846in" fo:text-align="justify" style:justify-single-word="false" fo:text-indent="-0.3937in" style:auto-text-indent="false" style:text-autospace="none">
        <style:tab-stops/>
      </style:paragraph-properties>
    </style:style>
    <style:style style:name="P107" style:family="paragraph" style:parent-style-name="Standard" style:list-style-name="">
      <style:paragraph-properties fo:margin-left="0.4764in" fo:margin-right="0in" fo:margin-top="0in" fo:margin-bottom="0.0835in" fo:text-align="justify" style:justify-single-word="false" fo:text-indent="-0.3937in" style:auto-text-indent="false" style:text-autospace="none">
        <style:tab-stops>
          <style:tab-stop style:position="0in"/>
          <style:tab-stop style:position="1.5134in"/>
        </style:tab-stops>
      </style:paragraph-properties>
    </style:style>
    <style:style style:name="P108" style:family="paragraph" style:parent-style-name="Standard" style:list-style-name="">
      <style:paragraph-properties fo:margin-left="0.4764in" fo:margin-right="0in" fo:margin-top="0in" fo:margin-bottom="0.0764in" fo:line-height="101%" fo:text-align="justify" style:justify-single-word="false" fo:text-indent="-0.3937in" style:auto-text-indent="false" style:text-autospace="none">
        <style:tab-stops/>
      </style:paragraph-properties>
    </style:style>
    <style:style style:name="P109" style:family="paragraph" style:parent-style-name="Standard" style:list-style-name="">
      <style:paragraph-properties fo:margin-left="0.4764in" fo:margin-right="0in" fo:margin-top="0in" fo:margin-bottom="0.0783in" fo:line-height="101%" fo:text-align="justify" style:justify-single-word="false" fo:text-indent="-0.3937in" style:auto-text-indent="false" style:text-autospace="none">
        <style:tab-stops/>
      </style:paragraph-properties>
    </style:style>
    <style:style style:name="P110" style:family="paragraph" style:parent-style-name="Standard" style:list-style-name="">
      <style:paragraph-properties fo:margin-left="0.4764in" fo:margin-right="0in" fo:margin-top="0in" fo:margin-bottom="0.0783in" fo:line-height="101%" fo:text-indent="-0.3937in" style:auto-text-indent="false" style:text-autospace="none">
        <style:tab-stops/>
      </style:paragraph-properties>
    </style:style>
    <style:style style:name="P111" style:family="paragraph" style:parent-style-name="Standard" style:list-style-name="">
      <style:paragraph-properties fo:margin-left="0.4764in" fo:margin-right="0in" fo:margin-top="0in" fo:margin-bottom="0.0819in" fo:text-indent="-0.3937in" style:auto-text-indent="false" style:text-autospace="none">
        <style:tab-stops/>
      </style:paragraph-properties>
    </style:style>
    <style:style style:name="T1" style:family="text">
      <style:text-properties fo:color="#000000" style:text-position="0% 100%" style:font-name="TimesNewRomanPS-BoldMT" fo:font-size="14pt" style:text-underline-style="none" fo:font-weight="bold" style:font-name-asian="TimesNewRomanPS-BoldMT" style:font-size-asian="14pt" style:font-weight-asian="bold" style:font-name-complex="TimesNewRomanPS-BoldMT" style:font-size-complex="14pt" style:font-weight-complex="bold"/>
    </style:style>
    <style:style style:name="T2" style:family="text">
      <style:text-properties fo:color="#000000" style:text-position="0% 100%" style:font-name="TimesNewRomanPS-BoldMT" fo:font-size="14pt" fo:letter-spacing="-0.0016in" style:text-underline-style="none" fo:font-weight="bold" style:letter-kerning="true" style:font-name-asian="TimesNewRomanPS-BoldMT" style:font-size-asian="14pt" style:font-weight-asian="bold" style:font-name-complex="TimesNewRomanPS-BoldMT" style:font-size-complex="14pt" style:font-weight-complex="bold"/>
    </style:style>
    <style:style style:name="T3" style:family="text">
      <style:text-properties fo:color="#000000" style:text-position="0% 100%" style:font-name="TimesNewRomanPS-BoldMT" fo:font-size="14pt" fo:letter-spacing="normal" style:text-underline-style="none" fo:font-weight="bold" style:letter-kerning="true" style:font-name-asian="TimesNewRomanPS-BoldMT" style:font-size-asian="14pt" style:font-weight-asian="bold" style:font-name-complex="TimesNewRomanPS-BoldMT" style:font-size-complex="14pt" style:font-weight-complex="bold"/>
    </style:style>
    <style:style style:name="T4" style:family="text">
      <style:text-properties fo:color="#000000" style:text-position="0% 100%" style:font-name="TimesNewRomanPS-BoldMT" fo:font-size="14pt" fo:letter-spacing="-0.002in" style:text-underline-style="none" fo:font-weight="bold" style:letter-kerning="true" style:font-name-asian="TimesNewRomanPS-BoldMT" style:font-size-asian="14pt" style:font-weight-asian="bold" style:font-name-complex="TimesNewRomanPS-BoldMT" style:font-size-complex="14pt" style:font-weight-complex="bold"/>
    </style:style>
    <style:style style:name="T5" style:family="text">
      <style:text-properties fo:color="#000000" style:text-position="0% 100%" style:font-name="TimesNewRomanPS-BoldMT" fo:font-size="14pt" fo:letter-spacing="-0.0035in" style:text-underline-style="none" fo:font-weight="bold" style:letter-kerning="true" style:font-name-asian="TimesNewRomanPS-BoldMT" style:font-size-asian="14pt" style:font-weight-asian="bold" style:font-name-complex="TimesNewRomanPS-BoldMT" style:font-size-complex="14pt" style:font-weight-complex="bold"/>
    </style:style>
    <style:style style:name="T6" style:family="text">
      <style:text-properties fo:color="#000000" style:text-position="0% 100%" style:font-name="TimesNewRomanPS-BoldMT" fo:font-size="12pt" fo:letter-spacing="normal" style:text-underline-style="none" fo:font-weight="bold" style:letter-kerning="true" style:font-name-asian="TimesNewRomanPS-BoldMT" style:font-size-asian="12pt" style:font-weight-asian="bold" style:font-name-complex="TimesNewRomanPS-BoldMT" style:font-size-complex="12pt" style:font-weight-complex="bold"/>
    </style:style>
    <style:style style:name="T7" style:family="text">
      <style:text-properties fo:color="#000000" style:text-position="0% 100%" style:font-name="TimesNewRomanPS-BoldMT" fo:font-size="12pt" fo:letter-spacing="normal" fo:font-style="normal" style:text-underline-style="none" fo:font-weight="bold" style:letter-kerning="true" style:font-name-asian="TimesNewRomanPS-BoldMT" style:font-size-asian="12pt" style:font-style-asian="normal" style:font-weight-asian="bold" style:font-name-complex="TimesNewRomanPS-BoldMT" style:font-size-complex="12pt" style:font-style-complex="normal" style:font-weight-complex="bold"/>
    </style:style>
    <style:style style:name="T8" style:family="text">
      <style:text-properties fo:color="#000000" style:text-position="0% 100%" style:font-name="TimesNewRomanPS-BoldMT" fo:font-size="12pt" fo:letter-spacing="-0.0016in" style:text-underline-style="none" fo:font-weight="bold" style:letter-kerning="true" style:font-name-asian="TimesNewRomanPS-BoldMT" style:font-size-asian="12pt" style:font-weight-asian="bold" style:font-name-complex="TimesNewRomanPS-BoldMT" style:font-size-complex="12pt" style:font-weight-complex="bold"/>
    </style:style>
    <style:style style:name="T9" style:family="text">
      <style:text-properties fo:color="#000000" style:text-position="0% 100%" style:font-name="TimesNewRomanPS-BoldMT" fo:font-size="12pt" fo:letter-spacing="-0.0016in" fo:font-style="normal" style:text-underline-style="none" fo:font-weight="bold" style:letter-kerning="true" style:font-name-asian="TimesNewRomanPS-BoldMT" style:font-size-asian="12pt" style:font-style-asian="normal" style:font-weight-asian="bold" style:font-name-complex="TimesNewRomanPS-BoldMT" style:font-size-complex="12pt" style:font-style-complex="normal" style:font-weight-complex="bold"/>
    </style:style>
    <style:style style:name="T10" style:family="text">
      <style:text-properties fo:color="#000000" style:text-position="0% 100%" style:font-name="TimesNewRomanPS-BoldMT" fo:font-size="12pt" fo:letter-spacing="-0.002in" fo:font-style="normal" style:text-underline-style="none" fo:font-weight="bold" style:letter-kerning="true" style:font-name-asian="TimesNewRomanPS-BoldMT" style:font-size-asian="12pt" style:font-style-asian="normal" style:font-weight-asian="bold" style:font-name-complex="TimesNewRomanPS-BoldMT" style:font-size-complex="12pt" style:font-style-complex="normal" style:font-weight-complex="bold"/>
    </style:style>
    <style:style style:name="T11" style:family="text">
      <style:text-properties fo:color="#000000" style:text-position="0% 100%" style:font-name="TimesNewRomanPS-BoldMT" fo:font-size="10pt" fo:letter-spacing="normal" fo:font-style="normal" style:text-underline-style="none" fo:font-weight="bold" style:letter-kerning="true" style:font-name-asian="TimesNewRomanPS-BoldMT" style:font-size-asian="10pt" style:font-style-asian="normal" style:font-weight-asian="bold" style:font-name-complex="TimesNewRomanPS-BoldMT" style:font-size-complex="10pt" style:font-style-complex="normal" style:font-weight-complex="bold"/>
    </style:style>
    <style:style style:name="T12" style:family="text">
      <style:text-properties fo:color="#000000" style:text-position="0% 100%" style:font-name="TimesNewRomanPS-BoldMT" fo:font-size="10pt" fo:letter-spacing="-0.0043in" fo:font-style="normal" style:text-underline-style="none" fo:font-weight="bold" style:letter-kerning="true" style:font-name-asian="TimesNewRomanPS-BoldMT" style:font-size-asian="10pt" style:font-style-asian="normal" style:font-weight-asian="bold" style:font-name-complex="TimesNewRomanPS-BoldMT" style:font-size-complex="10pt" style:font-style-complex="normal" style:font-weight-complex="bold"/>
    </style:style>
    <style:style style:name="T13" style:family="text">
      <style:text-properties fo:color="#000000" style:text-position="0% 100%" style:font-name="TimesNewRomanPS-BoldMT" fo:font-size="10pt" fo:letter-spacing="0.0008in" fo:font-style="normal" style:text-underline-style="none" fo:font-weight="bold" style:letter-kerning="true" style:font-name-asian="TimesNewRomanPS-BoldMT" style:font-size-asian="10pt" style:font-style-asian="normal" style:font-weight-asian="bold" style:font-name-complex="TimesNewRomanPS-BoldMT" style:font-size-complex="10pt" style:font-style-complex="normal" style:font-weight-complex="bold"/>
    </style:style>
    <style:style style:name="T14" style:family="text">
      <style:text-properties fo:color="#000000" style:text-position="0% 100%" style:font-name="TimesNewRomanPS-BoldMT" fo:font-size="10pt" fo:letter-spacing="-0.0327in" fo:font-style="normal" style:text-underline-style="none" fo:font-weight="bold" style:letter-kerning="true" style:font-name-asian="TimesNewRomanPS-BoldMT" style:font-size-asian="10pt" style:font-style-asian="normal" style:font-weight-asian="bold" style:font-name-complex="TimesNewRomanPS-BoldMT" style:font-size-complex="10pt" style:font-style-complex="normal" style:font-weight-complex="bold"/>
    </style:style>
    <style:style style:name="T15" style:family="text">
      <style:text-properties fo:color="#000000" style:text-position="0% 100%" style:font-name="TimesNewRomanPSMT" fo:font-size="10pt" fo:letter-spacing="normal" style:text-underline-style="none" fo:font-weight="normal" style:letter-kerning="true" style:font-name-asian="TimesNewRomanPSMT" style:font-size-asian="10pt" style:font-weight-asian="normal" style:font-name-complex="TimesNewRomanPSMT" style:font-size-complex="10pt" style:font-weight-complex="normal"/>
    </style:style>
    <style:style style:name="T16" style:family="text">
      <style:text-properties fo:color="#000000" style:text-position="0% 100%" style:font-name="TimesNewRomanPSMT" fo:font-size="10pt" fo:letter-spacing="normal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T17" style:family="text">
      <style:text-properties fo:color="#000000" style:text-position="0% 100%" style:font-name="TimesNewRomanPSMT" fo:font-size="10pt" fo:letter-spacing="-0.0028in" style:text-underline-style="none" fo:font-weight="normal" style:letter-kerning="true" style:font-name-asian="TimesNewRomanPSMT" style:font-size-asian="10pt" style:font-weight-asian="normal" style:font-name-complex="TimesNewRomanPSMT" style:font-size-complex="10pt" style:font-weight-complex="normal"/>
    </style:style>
    <style:style style:name="T18" style:family="text">
      <style:text-properties fo:color="#000000" style:text-position="0% 100%" style:font-name="TimesNewRomanPSMT" fo:font-size="10pt" fo:letter-spacing="-0.0028in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T19" style:family="text">
      <style:text-properties fo:color="#000000" style:text-position="0% 100%" style:font-name="TimesNewRomanPSMT" fo:font-size="10pt" fo:letter-spacing="-0.0035in" style:text-underline-style="none" fo:font-weight="normal" style:letter-kerning="true" style:font-name-asian="TimesNewRomanPSMT" style:font-size-asian="10pt" style:font-weight-asian="normal" style:font-name-complex="TimesNewRomanPSMT" style:font-size-complex="10pt" style:font-weight-complex="normal"/>
    </style:style>
    <style:style style:name="T20" style:family="text">
      <style:text-properties fo:color="#000000" style:text-position="0% 100%" style:font-name="TimesNewRomanPSMT" fo:font-size="10pt" fo:letter-spacing="-0.0043in" style:text-underline-style="none" fo:font-weight="normal" style:letter-kerning="true" style:font-name-asian="TimesNewRomanPSMT" style:font-size-asian="10pt" style:font-weight-asian="normal" style:font-name-complex="TimesNewRomanPSMT" style:font-size-complex="10pt" style:font-weight-complex="normal"/>
    </style:style>
    <style:style style:name="T21" style:family="text">
      <style:text-properties fo:color="#000000" style:text-position="0% 100%" style:font-name="TimesNewRomanPSMT" fo:font-size="10pt" fo:letter-spacing="-0.0327in" style:text-underline-style="none" fo:font-weight="normal" style:letter-kerning="true" style:font-name-asian="TimesNewRomanPSMT" style:font-size-asian="10pt" style:font-weight-asian="normal" style:font-name-complex="TimesNewRomanPSMT" style:font-size-complex="10pt" style:font-weight-complex="normal"/>
    </style:style>
    <style:style style:name="T22" style:family="text">
      <style:text-properties fo:color="#000000" style:text-position="0% 100%" style:font-name="TimesNewRomanPSMT" fo:font-size="10pt" fo:letter-spacing="-0.0016in" fo:font-style="normal" style:text-underline-style="none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T23" style:family="text">
      <style:text-properties fo:color="#000000" style:text-position="0% 100%" style:font-name="TimesNewRomanPSMT" fo:font-size="12pt" fo:letter-spacing="normal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24" style:family="text">
      <style:text-properties fo:color="#000000" style:text-position="0% 100%" style:font-name="TimesNewRomanPSMT" fo:font-size="12pt" fo:letter-spacing="0.0008in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25" style:family="text">
      <style:text-properties fo:color="#000000" style:text-position="0% 100%" style:font-name="TimesNewRomanPSMT" fo:font-size="12pt" fo:letter-spacing="-0.0063in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26" style:family="text">
      <style:text-properties fo:color="#000000" style:text-position="0% 100%" style:font-name="TimesNewRomanPSMT" fo:font-size="12pt" fo:letter-spacing="-0.0047in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27" style:family="text">
      <style:text-properties fo:color="#000000" style:text-position="0% 100%" style:font-name="TimesNewRomanPSMT" fo:font-size="12pt" fo:letter-spacing="-0.0071in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28" style:family="text">
      <style:text-properties fo:color="#000000" style:text-position="0% 100%" style:font-name="TimesNewRomanPSMT" fo:font-size="12pt" fo:letter-spacing="-0.0043in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29" style:family="text">
      <style:text-properties fo:color="#000000" style:text-position="0% 100%" style:font-name="TimesNewRomanPSMT" fo:font-size="12pt" fo:letter-spacing="-0.0055in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30" style:family="text">
      <style:text-properties fo:color="#000000" style:text-position="0% 100%" style:font-name="TimesNewRomanPSMT" fo:font-size="12pt" fo:letter-spacing="-0.0402in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31" style:family="text">
      <style:text-properties fo:color="#000000" style:text-position="0% 100%" style:font-name="TimesNewRomanPSMT" fo:font-size="12pt" fo:letter-spacing="-0.0091in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32" style:family="text">
      <style:text-properties fo:color="#000000" style:text-position="0% 100%" style:font-name="TimesNewRomanPSMT" fo:font-size="12pt" fo:letter-spacing="-0.0083in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33" style:family="text">
      <style:text-properties fo:color="#000000" style:text-position="0% 100%" style:font-name="TimesNewRomanPSMT" fo:font-size="12pt" fo:letter-spacing="-0.0075in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34" style:family="text">
      <style:text-properties fo:color="#000000" style:text-position="0% 100%" style:font-name="TimesNewRomanPSMT" fo:font-size="12pt" fo:letter-spacing="-0.0016in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35" style:family="text">
      <style:text-properties fo:color="#000000" style:text-position="0% 100%" style:font-name="TimesNewRomanPSMT" fo:font-size="12pt" fo:letter-spacing="0.0016in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36" style:family="text">
      <style:text-properties fo:color="#000000" style:text-position="0% 100%" style:font-name="TimesNewRomanPSMT" fo:font-size="12pt" fo:letter-spacing="0.0272in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37" style:family="text">
      <style:text-properties fo:color="#000000" style:text-position="0% 100%" style:font-name="TimesNewRomanPSMT" fo:font-size="12pt" fo:letter-spacing="0.028in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38" style:family="text">
      <style:text-properties fo:color="#000000" style:text-position="0% 100%" style:font-name="TimesNewRomanPSMT" fo:font-size="12pt" fo:letter-spacing="0.0291in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39" style:family="text">
      <style:text-properties fo:color="#000000" style:text-position="0% 100%" style:font-name="TimesNewRomanPSMT" fo:font-size="12pt" fo:letter-spacing="0.0264in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40" style:family="text">
      <style:text-properties fo:color="#000000" style:text-position="0% 100%" style:font-name="TimesNewRomanPSMT" fo:font-size="12pt" fo:letter-spacing="0.0283in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41" style:family="text">
      <style:text-properties fo:color="#000000" style:text-position="0% 100%" style:font-name="TimesNewRomanPSMT" fo:font-size="12pt" fo:letter-spacing="0.0307in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42" style:family="text">
      <style:text-properties fo:color="#000000" style:text-position="0% 100%" style:font-name="TimesNewRomanPSMT" fo:font-size="12pt" fo:letter-spacing="-0.0035in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43" style:family="text">
      <style:text-properties fo:color="#000000" style:text-position="0% 100%" style:font-name="TimesNewRomanPSMT" fo:font-size="12pt" fo:letter-spacing="-0.002in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44" style:family="text">
      <style:text-properties fo:color="#000000" style:text-position="0% 100%" style:font-name="TimesNewRomanPSMT" fo:font-size="12pt" fo:letter-spacing="-0.0398in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45" style:family="text">
      <style:text-properties fo:color="#000000" style:text-position="0% 100%" style:font-name="TimesNewRomanPSMT" fo:font-size="12pt" fo:letter-spacing="-0.0102in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46" style:family="text">
      <style:text-properties fo:color="#000000" style:text-position="0% 100%" style:font-name="TimesNewRomanPSMT" fo:font-size="12pt" fo:letter-spacing="-0.0098in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47" style:family="text">
      <style:text-properties fo:color="#000000" style:text-position="0% 100%" style:font-name="TimesNewRomanPSMT" fo:font-size="12pt" fo:letter-spacing="0.0228in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48" style:family="text">
      <style:text-properties fo:color="#000000" style:text-position="0% 100%" style:font-name="TimesNewRomanPSMT" fo:font-size="12pt" fo:letter-spacing="-0.0118in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49" style:family="text">
      <style:text-properties fo:color="#000000" style:text-position="0% 100%" style:font-name="TimesNewRomanPSMT" fo:font-size="12pt" fo:letter-spacing="0.0236in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50" style:family="text">
      <style:text-properties fo:color="#000000" style:text-position="0% 100%" style:font-name="TimesNewRomanPSMT" fo:font-size="12pt" fo:letter-spacing="0.0193in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51" style:family="text">
      <style:text-properties fo:color="#000000" style:text-position="0% 100%" style:font-name="TimesNewRomanPSMT" fo:font-size="12pt" fo:letter-spacing="0.0217in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52" style:family="text">
      <style:text-properties fo:color="#000000" style:text-position="0% 100%" style:font-name="TimesNewRomanPSMT" fo:font-size="12pt" fo:letter-spacing="0.0209in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53" style:family="text">
      <style:text-properties fo:color="#000000" style:text-position="0% 100%" style:font-name="TimesNewRomanPSMT" fo:font-size="12pt" fo:letter-spacing="0.0201in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54" style:family="text">
      <style:text-properties fo:color="#000000" style:text-position="0% 100%" style:font-name="TimesNewRomanPSMT" fo:font-size="12pt" fo:letter-spacing="0.0098in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55" style:family="text">
      <style:text-properties fo:color="#000000" style:text-position="0% 100%" style:font-name="TimesNewRomanPSMT" fo:font-size="12pt" fo:letter-spacing="0.0102in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56" style:family="text">
      <style:text-properties fo:color="#000000" style:text-position="0% 100%" style:font-name="TimesNewRomanPSMT" fo:font-size="12pt" fo:letter-spacing="0.011in" fo:font-style="normal" style:text-underline-style="none" fo:font-weight="normal" style:letter-kerning="true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T57" style:family="text">
      <style:text-properties fo:color="#000000" style:text-position="0% 100%" style:font-name="TimesNewRomanPSMT" fo:font-size="11pt" fo:letter-spacing="normal" fo:font-style="normal" style:text-underline-style="none" fo:font-weight="normal" style:letter-kerning="true" style:font-name-asian="TimesNewRomanPSMT" style:font-size-asian="11pt" style:font-style-asian="normal" style:font-weight-asian="normal" style:font-name-complex="TimesNewRomanPSMT" style:font-size-complex="11pt" style:font-style-complex="normal" style:font-weight-complex="normal"/>
    </style:style>
    <style:style style:name="T58" style:family="text">
      <style:text-properties fo:color="#000000" style:text-position="0% 100%" style:font-name="TimesNewRomanPSMT" fo:font-size="11pt" fo:letter-spacing="0.0008in" fo:font-style="normal" style:text-underline-style="none" fo:font-weight="normal" style:letter-kerning="true" style:font-name-asian="TimesNewRomanPSMT" style:font-size-asian="11pt" style:font-style-asian="normal" style:font-weight-asian="normal" style:font-name-complex="TimesNewRomanPSMT" style:font-size-complex="11pt" style:font-style-complex="normal" style:font-weight-complex="normal"/>
    </style:style>
    <style:style style:name="T59" style:family="text">
      <style:text-properties fo:color="#000000" style:text-position="0% 100%" style:font-name="TimesNewRomanPSMT" fo:font-size="11pt" fo:letter-spacing="-0.0063in" fo:font-style="normal" style:text-underline-style="none" fo:font-weight="normal" style:letter-kerning="true" style:font-name-asian="TimesNewRomanPSMT" style:font-size-asian="11pt" style:font-style-asian="normal" style:font-weight-asian="normal" style:font-name-complex="TimesNewRomanPSMT" style:font-size-complex="11pt" style:font-style-complex="normal" style:font-weight-complex="normal"/>
    </style:style>
    <style:style style:name="T60" style:family="text">
      <style:text-properties fo:color="#000000" style:text-position="0% 100%" style:font-name="TimesNewRomanPSMT" fo:font-size="11pt" fo:letter-spacing="-0.0075in" fo:font-style="normal" style:text-underline-style="none" fo:font-weight="normal" style:letter-kerning="true" style:font-name-asian="TimesNewRomanPSMT" style:font-size-asian="11pt" style:font-style-asian="normal" style:font-weight-asian="normal" style:font-name-complex="TimesNewRomanPSMT" style:font-size-complex="11pt" style:font-style-complex="normal" style:font-weight-complex="normal"/>
    </style:style>
    <style:style style:name="T61" style:family="text">
      <style:text-properties fo:color="#000000" style:text-position="0% 100%" style:font-name="TimesNewRomanPSMT" fo:font-size="11pt" fo:letter-spacing="-0.0055in" fo:font-style="normal" style:text-underline-style="none" fo:font-weight="normal" style:letter-kerning="true" style:font-name-asian="TimesNewRomanPSMT" style:font-size-asian="11pt" style:font-style-asian="normal" style:font-weight-asian="normal" style:font-name-complex="TimesNewRomanPSMT" style:font-size-complex="11pt" style:font-style-complex="normal" style:font-weight-complex="normal"/>
    </style:style>
    <style:style style:name="T62" style:family="text">
      <style:text-properties fo:color="#000000" style:text-position="0% 100%" style:font-name="TimesNewRomanPSMT" fo:font-size="11pt" fo:letter-spacing="-0.0366in" fo:font-style="normal" style:text-underline-style="none" fo:font-weight="normal" style:letter-kerning="true" style:font-name-asian="TimesNewRomanPSMT" style:font-size-asian="11pt" style:font-style-asian="normal" style:font-weight-asian="normal" style:font-name-complex="TimesNewRomanPSMT" style:font-size-complex="11pt" style:font-style-complex="normal" style:font-weight-complex="normal"/>
    </style:style>
    <style:style style:name="T63" style:family="text">
      <style:text-properties fo:color="#000000" style:text-position="0% 100%" style:font-name="TimesNewRomanPSMT" fo:font-size="11pt" fo:letter-spacing="-0.0016in" fo:font-style="normal" style:text-underline-style="none" fo:font-weight="normal" style:letter-kerning="true" style:font-name-asian="TimesNewRomanPSMT" style:font-size-asian="11pt" style:font-style-asian="normal" style:font-weight-asian="normal" style:font-name-complex="TimesNewRomanPSMT" style:font-size-complex="11pt" style:font-style-complex="normal" style:font-weight-complex="normal"/>
    </style:style>
    <style:style style:name="T64" style:family="text">
      <style:text-properties fo:color="#000000" style:text-position="0% 100%" style:font-name="TimesNewRomanPSMT" fo:font-size="11pt" fo:letter-spacing="0.0346in" fo:font-style="normal" style:text-underline-style="none" fo:font-weight="normal" style:letter-kerning="true" style:font-name-asian="TimesNewRomanPSMT" style:font-size-asian="11pt" style:font-style-asian="normal" style:font-weight-asian="normal" style:font-name-complex="TimesNewRomanPSMT" style:font-size-complex="11pt" style:font-style-complex="normal" style:font-weight-complex="normal"/>
    </style:style>
    <style:style style:name="T65" style:family="text">
      <style:text-properties fo:color="#000000" style:text-position="0% 100%" style:font-name="TimesNewRomanPSMT" fo:font-size="11pt" fo:letter-spacing="-0.002in" fo:font-style="normal" style:text-underline-style="none" fo:font-weight="normal" style:letter-kerning="true" style:font-name-asian="TimesNewRomanPSMT" style:font-size-asian="11pt" style:font-style-asian="normal" style:font-weight-asian="normal" style:font-name-complex="TimesNewRomanPSMT" style:font-size-complex="11pt" style:font-style-complex="normal" style:font-weight-complex="normal"/>
    </style:style>
    <style:style style:name="T66" style:family="text">
      <style:text-properties fo:color="#000000" style:text-position="0% 100%" style:font-name="TimesNewRomanPSMT" fo:font-size="11pt" fo:letter-spacing="-0.0035in" fo:font-style="normal" style:text-underline-style="none" fo:font-weight="normal" style:letter-kerning="true" style:font-name-asian="TimesNewRomanPSMT" style:font-size-asian="11pt" style:font-style-asian="normal" style:font-weight-asian="normal" style:font-name-complex="TimesNewRomanPSMT" style:font-size-complex="11pt" style:font-style-complex="normal" style:font-weight-complex="normal"/>
    </style:style>
    <style:style style:name="T67" style:family="text">
      <style:text-properties fo:color="#000000" style:text-position="0% 100%" style:font-name="TimesNewRomanPSMT" fo:font-size="11pt" fo:letter-spacing="-0.0028in" fo:font-style="normal" style:text-underline-style="none" fo:font-weight="normal" style:letter-kerning="true" style:font-name-asian="TimesNewRomanPSMT" style:font-size-asian="11pt" style:font-style-asian="normal" style:font-weight-asian="normal" style:font-name-complex="TimesNewRomanPSMT" style:font-size-complex="11pt" style:font-style-complex="normal" style:font-weight-complex="normal"/>
    </style:style>
    <style:style style:name="T68" style:family="text">
      <style:text-properties fo:color="#000000" style:text-position="0% 100%" style:font-name="TimesNewRomanPSMT" fo:font-size="11pt" fo:letter-spacing="0.0299in" fo:font-style="normal" style:text-underline-style="none" fo:font-weight="normal" style:letter-kerning="true" style:font-name-asian="TimesNewRomanPSMT" style:font-size-asian="11pt" style:font-style-asian="normal" style:font-weight-asian="normal" style:font-name-complex="TimesNewRomanPSMT" style:font-size-complex="11pt" style:font-style-complex="normal" style:font-weight-complex="normal"/>
    </style:style>
    <style:style style:name="T69" style:family="text">
      <style:text-properties fo:color="#000000" style:text-position="0% 100%" style:font-name="TimesNewRomanPSMT" fo:font-size="11pt" fo:letter-spacing="0.0291in" fo:font-style="normal" style:text-underline-style="none" fo:font-weight="normal" style:letter-kerning="true" style:font-name-asian="TimesNewRomanPSMT" style:font-size-asian="11pt" style:font-style-asian="normal" style:font-weight-asian="normal" style:font-name-complex="TimesNewRomanPSMT" style:font-size-complex="11pt" style:font-style-complex="normal" style:font-weight-complex="normal"/>
    </style:style>
    <style:style style:name="T70" style:family="text">
      <style:text-properties fo:color="#000000" style:text-position="0% 100%" style:font-name="TimesNewRomanPSMT" fo:font-size="11pt" fo:letter-spacing="0.0311in" fo:font-style="normal" style:text-underline-style="none" fo:font-weight="normal" style:letter-kerning="true" style:font-name-asian="TimesNewRomanPSMT" style:font-size-asian="11pt" style:font-style-asian="normal" style:font-weight-asian="normal" style:font-name-complex="TimesNewRomanPSMT" style:font-size-complex="11pt" style:font-style-complex="normal" style:font-weight-complex="normal"/>
    </style:style>
    <style:style style:name="T71" style:family="text">
      <style:text-properties fo:color="#000000" style:text-position="0% 100%" style:font-name="TimesNewRomanPSMT" fo:font-size="11pt" fo:letter-spacing="0.0283in" fo:font-style="normal" style:text-underline-style="none" fo:font-weight="normal" style:letter-kerning="true" style:font-name-asian="TimesNewRomanPSMT" style:font-size-asian="11pt" style:font-style-asian="normal" style:font-weight-asian="normal" style:font-name-complex="TimesNewRomanPSMT" style:font-size-complex="11pt" style:font-style-complex="normal" style:font-weight-complex="normal"/>
    </style:style>
    <style:style style:name="T72" style:family="text">
      <style:text-properties fo:color="#000000" style:text-position="0% 100%" style:font-name="TimesNewRomanPSMT" fo:font-size="11pt" fo:letter-spacing="0.028in" fo:font-style="normal" style:text-underline-style="none" fo:font-weight="normal" style:letter-kerning="true" style:font-name-asian="TimesNewRomanPSMT" style:font-size-asian="11pt" style:font-style-asian="normal" style:font-weight-asian="normal" style:font-name-complex="TimesNewRomanPSMT" style:font-size-complex="11pt" style:font-style-complex="normal" style:font-weight-complex="normal"/>
    </style:style>
    <style:style style:name="T73" style:family="text">
      <style:text-properties fo:color="#000000" style:text-position="0% 100%" style:font-name="TimesNewRomanPSMT" fo:font-size="11pt" fo:letter-spacing="0.0307in" fo:font-style="normal" style:text-underline-style="none" fo:font-weight="normal" style:letter-kerning="true" style:font-name-asian="TimesNewRomanPSMT" style:font-size-asian="11pt" style:font-style-asian="normal" style:font-weight-asian="normal" style:font-name-complex="TimesNewRomanPSMT" style:font-size-complex="11pt" style:font-style-complex="normal" style:font-weight-complex="normal"/>
    </style:style>
    <style:style style:name="T74" style:family="text">
      <style:text-properties fo:color="#000000" style:text-position="0% 100%" style:font-name="TimesNewRomanPSMT" fo:font-size="11pt" fo:letter-spacing="-0.0362in" fo:font-style="normal" style:text-underline-style="none" fo:font-weight="normal" style:letter-kerning="true" style:font-name-asian="TimesNewRomanPSMT" style:font-size-asian="11pt" style:font-style-asian="normal" style:font-weight-asian="normal" style:font-name-complex="TimesNewRomanPSMT" style:font-size-complex="11pt" style:font-style-complex="normal" style:font-weight-complex="normal"/>
    </style:style>
    <style:style style:name="T75" style:family="text">
      <style:text-properties fo:color="#000000" style:text-position="0% 100%" style:font-name="TimesNewRomanPSMT" fo:font-size="11pt" fo:letter-spacing="0.0209in" fo:font-style="normal" style:text-underline-style="none" fo:font-weight="normal" style:letter-kerning="true" style:font-name-asian="TimesNewRomanPSMT" style:font-size-asian="11pt" style:font-style-asian="normal" style:font-weight-asian="normal" style:font-name-complex="TimesNewRomanPSMT" style:font-size-complex="11pt" style:font-style-complex="normal" style:font-weight-complex="normal"/>
    </style:style>
    <style:style style:name="T76" style:family="text">
      <style:text-properties fo:color="#000000" style:text-position="0% 100%" style:font-name="TimesNewRomanPSMT" fo:font-size="11pt" fo:letter-spacing="0.0201in" fo:font-style="normal" style:text-underline-style="none" fo:font-weight="normal" style:letter-kerning="true" style:font-name-asian="TimesNewRomanPSMT" style:font-size-asian="11pt" style:font-style-asian="normal" style:font-weight-asian="normal" style:font-name-complex="TimesNewRomanPSMT" style:font-size-complex="11pt" style:font-style-complex="normal" style:font-weight-complex="normal"/>
    </style:style>
    <style:style style:name="T77" style:family="text">
      <style:text-properties fo:color="#000000" style:text-position="0% 100%" style:font-name="TimesNewRomanPSMT" fo:font-size="11pt" fo:letter-spacing="0.0193in" fo:font-style="normal" style:text-underline-style="none" fo:font-weight="normal" style:letter-kerning="true" style:font-name-asian="TimesNewRomanPSMT" style:font-size-asian="11pt" style:font-style-asian="normal" style:font-weight-asian="normal" style:font-name-complex="TimesNewRomanPSMT" style:font-size-complex="11pt" style:font-style-complex="normal" style:font-weight-complex="normal"/>
    </style:style>
    <style:style style:name="T78" style:family="text">
      <style:text-properties fo:color="#000000" style:text-position="0% 100%" style:font-name="TimesNewRomanPSMT" fo:font-size="11pt" fo:letter-spacing="0.0189in" fo:font-style="normal" style:text-underline-style="none" fo:font-weight="normal" style:letter-kerning="true" style:font-name-asian="TimesNewRomanPSMT" style:font-size-asian="11pt" style:font-style-asian="normal" style:font-weight-asian="normal" style:font-name-complex="TimesNewRomanPSMT" style:font-size-complex="11pt" style:font-style-complex="normal" style:font-weight-complex="normal"/>
    </style:style>
    <style:style style:name="T79" style:family="text">
      <style:text-properties fo:color="#000000" style:text-position="0% 100%" style:font-name="TimesNewRomanPS-ItalicMT" fo:font-size="10pt" fo:letter-spacing="normal" fo:font-style="italic" style:text-underline-style="none" fo:font-weight="normal" style:letter-kerning="true" style:font-name-asian="TimesNewRomanPS-ItalicMT" style:font-size-asian="10pt" style:font-style-asian="italic" style:font-weight-asian="normal" style:font-name-complex="TimesNewRomanPS-ItalicMT" style:font-size-complex="10pt" style:font-style-complex="italic" style:font-weight-complex="normal"/>
    </style:style>
    <style:style style:name="T80" style:family="text">
      <style:text-properties fo:color="#000000" style:text-position="0% 100%" style:font-name="TimesNewRomanPS-ItalicMT" fo:font-size="12pt" fo:letter-spacing="normal" fo:font-style="italic" style:text-underline-style="none" fo:font-weight="normal" style:letter-kerning="true" style:font-name-asian="TimesNewRomanPS-ItalicMT" style:font-size-asian="12pt" style:font-style-asian="italic" style:font-weight-asian="normal" style:font-name-complex="TimesNewRomanPS-ItalicMT" style:font-size-complex="12pt" style:font-style-complex="italic" style:font-weight-complex="normal"/>
    </style:style>
    <style:style style:name="T81" style:family="text">
      <style:text-properties fo:color="#000000" style:text-position="0% 100%" style:font-name="TimesNewRomanPS-ItalicMT" fo:font-size="12pt" fo:letter-spacing="-0.0016in" fo:font-style="italic" style:text-underline-style="none" fo:font-weight="normal" style:letter-kerning="true" style:font-name-asian="TimesNewRomanPS-ItalicMT" style:font-size-asian="12pt" style:font-style-asian="italic" style:font-weight-asian="normal" style:font-name-complex="TimesNewRomanPS-ItalicMT" style:font-size-complex="12pt" style:font-style-complex="italic" style:font-weight-complex="normal"/>
    </style:style>
    <style:style style:name="T82" style:family="text">
      <style:text-properties fo:color="#000000" style:text-position="0% 100%" style:font-name="TimesNewRomanPS-ItalicMT" fo:font-size="12pt" fo:letter-spacing="0.0063in" fo:font-style="italic" style:text-underline-style="none" fo:font-weight="normal" style:letter-kerning="true" style:font-name-asian="TimesNewRomanPS-ItalicMT" style:font-size-asian="12pt" style:font-style-asian="italic" style:font-weight-asian="normal" style:font-name-complex="TimesNewRomanPS-ItalicMT" style:font-size-complex="12pt" style:font-style-complex="italic" style:font-weight-complex="normal"/>
    </style:style>
    <style:style style:name="T83" style:family="text">
      <style:text-properties fo:color="#000000" style:text-position="0% 100%" style:font-name="TimesNewRomanPS-ItalicMT" fo:font-size="12pt" fo:letter-spacing="0.0043in" fo:font-style="italic" style:text-underline-style="none" fo:font-weight="normal" style:letter-kerning="true" style:font-name-asian="TimesNewRomanPS-ItalicMT" style:font-size-asian="12pt" style:font-style-asian="italic" style:font-weight-asian="normal" style:font-name-complex="TimesNewRomanPS-ItalicMT" style:font-size-complex="12pt" style:font-style-complex="italic" style:font-weight-complex="normal"/>
    </style:style>
    <style:style style:name="T84" style:family="text">
      <style:text-properties fo:color="#000000" style:text-position="0% 100%" style:font-name="TimesNewRomanPS-ItalicMT" fo:font-size="12pt" fo:letter-spacing="0.0071in" fo:font-style="italic" style:text-underline-style="none" fo:font-weight="normal" style:letter-kerning="true" style:font-name-asian="TimesNewRomanPS-ItalicMT" style:font-size-asian="12pt" style:font-style-asian="italic" style:font-weight-asian="normal" style:font-name-complex="TimesNewRomanPS-ItalicMT" style:font-size-complex="12pt" style:font-style-complex="italic" style:font-weight-complex="normal"/>
    </style:style>
    <style:style style:name="T85" style:family="text">
      <style:text-properties fo:color="#000000" style:text-position="0% 100%" style:font-name="TimesNewRomanPS-ItalicMT" fo:font-size="12pt" fo:letter-spacing="-0.0398in" fo:font-style="italic" style:text-underline-style="none" fo:font-weight="normal" style:letter-kerning="true" style:font-name-asian="TimesNewRomanPS-ItalicMT" style:font-size-asian="12pt" style:font-style-asian="italic" style:font-weight-asian="normal" style:font-name-complex="TimesNewRomanPS-ItalicMT" style:font-size-complex="12pt" style:font-style-complex="italic" style:font-weight-complex="normal"/>
    </style:style>
    <style:style style:name="T86" style:family="text">
      <style:text-properties fo:color="#000000" style:text-position="0% 100%" style:font-name="TimesNewRomanPS-ItalicMT" fo:font-size="6pt" fo:letter-spacing="normal" fo:font-style="italic" style:text-underline-style="none" fo:font-weight="normal" style:letter-kerning="true" style:font-name-asian="TimesNewRomanPS-ItalicMT" style:font-size-asian="6pt" style:font-style-asian="italic" style:font-weight-asian="normal" style:font-name-complex="TimesNewRomanPS-ItalicMT" style:font-size-complex="6pt" style:font-style-complex="italic" style:font-weight-complex="normal"/>
    </style:style>
    <style:style style:name="T87" style:family="text">
      <style:text-properties fo:color="#000000" style:text-position="0% 100%" style:font-name="TimesNewRomanPS-ItalicMT" fo:font-size="11pt" fo:letter-spacing="normal" fo:font-style="italic" style:text-underline-style="none" fo:font-weight="normal" style:letter-kerning="true" style:font-name-asian="TimesNewRomanPS-ItalicMT" style:font-size-asian="11pt" style:font-style-asian="italic" style:font-weight-asian="normal" style:font-name-complex="TimesNewRomanPS-ItalicMT" style:font-size-complex="11pt" style:font-style-complex="italic" style:font-weight-complex="normal"/>
    </style:style>
    <style:style style:name="T88" style:family="text">
      <style:text-properties fo:color="#000000" style:text-position="0% 100%" style:font-name="TimesNewRomanPS-ItalicMT" fo:font-size="11pt" fo:letter-spacing="0.0008in" fo:font-style="italic" style:text-underline-style="none" fo:font-weight="normal" style:letter-kerning="true" style:font-name-asian="TimesNewRomanPS-ItalicMT" style:font-size-asian="11pt" style:font-style-asian="italic" style:font-weight-asian="normal" style:font-name-complex="TimesNewRomanPS-ItalicMT" style:font-size-complex="11pt" style:font-style-complex="italic" style:font-weight-complex="normal"/>
    </style:style>
    <style:style style:name="T89" style:family="text">
      <style:text-properties fo:color="#000000" style:text-position="0% 100%" style:font-name="TimesNewRomanPS-ItalicMT" fo:font-size="11pt" fo:letter-spacing="-0.002in" fo:font-style="italic" style:text-underline-style="none" fo:font-weight="normal" style:letter-kerning="true" style:font-name-asian="TimesNewRomanPS-ItalicMT" style:font-size-asian="11pt" style:font-style-asian="italic" style:font-weight-asian="normal" style:font-name-complex="TimesNewRomanPS-ItalicMT" style:font-size-complex="11pt" style:font-style-complex="italic" style:font-weight-complex="normal"/>
    </style:style>
    <style:style style:name="T90" style:family="text">
      <style:text-properties fo:color="#000000" style:text-position="0% 100%" style:font-name="TimesNewRomanPS-ItalicMT" fo:font-size="11pt" fo:letter-spacing="-0.0028in" fo:font-style="italic" style:text-underline-style="none" fo:font-weight="normal" style:letter-kerning="true" style:font-name-asian="TimesNewRomanPS-ItalicMT" style:font-size-asian="11pt" style:font-style-asian="italic" style:font-weight-asian="normal" style:font-name-complex="TimesNewRomanPS-ItalicMT" style:font-size-complex="11pt" style:font-style-complex="italic" style:font-weight-complex="normal"/>
    </style:style>
    <style:style style:name="T91" style:family="text">
      <style:text-properties fo:color="#000000" style:text-position="-110% 100%" style:font-name="TimesNewRomanPS-BoldMT" fo:font-size="10pt" fo:letter-spacing="normal" fo:font-style="normal" style:text-underline-style="none" fo:font-weight="bold" style:letter-kerning="true" style:font-name-asian="TimesNewRomanPS-BoldMT" style:font-size-asian="10pt" style:font-style-asian="normal" style:font-weight-asian="bold" style:font-name-complex="TimesNewRomanPS-BoldMT" style:font-size-complex="10pt" style:font-style-complex="normal" style:font-weight-complex="bold"/>
    </style:style>
    <style:style style:name="T92" style:family="text">
      <style:text-properties fo:color="#000000" style:text-position="-110% 100%" style:font-name="TimesNewRomanPS-BoldMT" fo:font-size="10pt" fo:letter-spacing="-0.0075in" fo:font-style="normal" style:text-underline-style="none" fo:font-weight="bold" style:letter-kerning="true" style:font-name-asian="TimesNewRomanPS-BoldMT" style:font-size-asian="10pt" style:font-style-asian="normal" style:font-weight-asian="bold" style:font-name-complex="TimesNewRomanPS-BoldMT" style:font-size-complex="10pt" style:font-style-complex="normal" style:font-weight-complex="bold"/>
    </style:style>
    <style:style style:name="T93" style:family="text">
      <style:text-properties fo:color="#0000ff" style:text-position="0% 100%" style:font-name="TimesNewRomanPS-ItalicMT" fo:font-size="10pt" fo:letter-spacing="normal" fo:font-style="italic" style:text-underline-style="solid" style:text-underline-width="auto" style:text-underline-color="#0000ff" fo:font-weight="normal" style:letter-kerning="true" style:font-name-asian="TimesNewRomanPS-ItalicMT" style:font-size-asian="10pt" style:font-style-asian="italic" style:font-weight-asian="normal" style:font-name-complex="TimesNewRomanPS-ItalicMT" style:font-size-complex="10pt" style:font-style-complex="italic" style:font-weight-complex="normal"/>
    </style:style>
    <style:style style:name="T94" style:family="text">
      <style:text-properties fo:color="#0000ff" style:text-position="0% 100%" style:font-name="TimesNewRomanPSMT" fo:font-size="10pt" fo:letter-spacing="normal" fo:font-style="normal" style:text-underline-style="solid" style:text-underline-width="auto" style:text-underline-color="#0000ff" fo:font-weight="normal" style:letter-kerning="true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T95" style:family="text">
      <style:text-properties style:use-window-font-color="true" style:text-position="0% 100%" style:font-name="Helvetica" fo:font-size="12pt" fo:letter-spacing="normal" fo:font-style="normal" style:text-underline-style="none" fo:font-weight="normal" style:letter-kerning="true" style:font-name-asian="Helvetica" style:font-size-asian="12pt" style:font-style-asian="normal" style:font-weight-asian="normal" style:font-name-complex="Helvetica" style:font-size-complex="12pt" style:font-style-complex="normal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<text:span text:style-name="T1">Judul</text:span><text:span text:style-name="T2"> </text:span><text:span text:style-name="T3">Artikel Terdiri dari</text:span><text:span text:style-name="T2"> </text:span><text:span text:style-name="T3">Tiga</text:span><text:span text:style-name="T2"> </text:span><text:span text:style-name="T3">hingga</text:span><text:span text:style-name="T4"> </text:span><text:span text:style-name="T3">Maksimal</text:span><text:span text:style-name="T2"> </text:span><text:span text:style-name="T3">Dua</text:span><text:span text:style-name="T5"> </text:span><text:span text:style-name="T3">Puluh</text:span><text:span text:style-name="T4"> </text:span><text:span text:style-name="T3">Kata</text:span></text:p>
      <text:p text:style-name="P17"><text:span text:style-name="T6">Penulis</text:span><text:span text:style-name="T8"> </text:span><text:span text:style-name="T6">Pertama, dan</text:span><text:span text:style-name="T8"> </text:span><text:span text:style-name="T6">Penulis Kedua</text:span></text:p>
      <text:p text:style-name="P18"/>
      <text:p text:style-name="P19"><text:span text:style-name="T15">Program</text:span><text:span text:style-name="T17"> </text:span><text:span text:style-name="T15">Studi,</text:span><text:span text:style-name="T19"> </text:span><text:span text:style-name="T15">Fakultas,</text:span><text:span text:style-name="T17"> </text:span><text:span text:style-name="T15">Universitas</text:span><text:span text:style-name="T20"> </text:span><text:span text:style-name="T15">Terbuka</text:span><text:span text:style-name="T21"> </text:span><text:span text:style-name="T15">E-mail : </text:span><text:a xlink:type="simple" xlink:href="mailto:penulis@ecampus.ut.ac.id" text:style-name="Internet_20_link" text:visited-style-name="Visited_20_Internet_20_Link"><text:span text:style-name="T93">penulis@ecampus.ut.ac.id</text:span></text:a></text:p>
      <text:p text:style-name="P20"/>
      <text:p text:style-name="P16">Abstrak</text:p>
      <text:p text:style-name="P21"><text:span text:style-name="T23">Abstrak merupakan rangkuman dari isi tulisan dalam format yang sangat singkat, terdiri dari 1</text:span><text:span text:style-name="T24"> </text:span><text:span text:style-name="T23">paragraf dengan jumlah kata antara 150 – 200 kata. Abstrak ditulis menggunakan huruf Times</text:span><text:span text:style-name="T24"> </text:span><text:span text:style-name="T23">New Roman 12 poin dengan spasi 1 (satu). Abstrak merupakan rangkuman dari isi tulisan dalam</text:span><text:span text:style-name="T24"> </text:span><text:span text:style-name="T23">format yang sangat singkat, terdiri dari 1 paragraf dengan jumlah kata antara 150 – 200 kata.</text:span><text:span text:style-name="T24"> </text:span><text:span text:style-name="T23">Abstrak ditulis menggunakan huruf Times New Roman 12 poin dengan spasi 1 (satu). Abstrak</text:span><text:span text:style-name="T24"> </text:span><text:span text:style-name="T23">merupakan rangkuman dari isi tulisan dalam format yang sangat singkat, terdiri dari 1 paragraf</text:span><text:span text:style-name="T24"> </text:span><text:span text:style-name="T23">dengan</text:span><text:span text:style-name="T25"> </text:span><text:span text:style-name="T23">jumlah</text:span><text:span text:style-name="T25"> </text:span><text:span text:style-name="T23">kata</text:span><text:span text:style-name="T26"> </text:span><text:span text:style-name="T23">antara</text:span><text:span text:style-name="T27"> </text:span><text:span text:style-name="T23">150</text:span><text:span text:style-name="T28"> </text:span><text:span text:style-name="T23">–</text:span><text:span text:style-name="T25"> </text:span><text:span text:style-name="T23">200</text:span><text:span text:style-name="T25"> </text:span><text:span text:style-name="T23">kata.</text:span><text:span text:style-name="T26"> </text:span><text:span text:style-name="T23">Abstrak</text:span><text:span text:style-name="T28"> </text:span><text:span text:style-name="T23">ditulis</text:span><text:span text:style-name="T29"> </text:span><text:span text:style-name="T23">menggunakan</text:span><text:span text:style-name="T25"> </text:span><text:span text:style-name="T23">huruf</text:span><text:span text:style-name="T25"> </text:span><text:span text:style-name="T23">Times</text:span><text:span text:style-name="T25"> </text:span><text:span text:style-name="T23">New</text:span><text:span text:style-name="T29"> </text:span><text:span text:style-name="T23">Roman</text:span><text:span text:style-name="T30"> </text:span><text:span text:style-name="T23">12 poin dengan spasi 1 (satu). Abstrak merupakan rangkuman dari isi tulisan dalam format yang</text:span><text:span text:style-name="T24"> </text:span><text:span text:style-name="T23">sangat singkat, terdiri dari 1 paragraf dengan jumlah kata antara 150 – 200 kata. Abstrak ditulis</text:span><text:span text:style-name="T24"> </text:span><text:span text:style-name="T23">menggunakan huruf Times New Roman 12 poin dengan spasi 1 (satu). Abstrak merupakan</text:span><text:span text:style-name="T24"> </text:span><text:span text:style-name="T23">rangkuman</text:span><text:span text:style-name="T25"> </text:span><text:span text:style-name="T23">dari</text:span><text:span text:style-name="T25"> </text:span><text:span text:style-name="T23">isi</text:span><text:span text:style-name="T29"> </text:span><text:span text:style-name="T23">tulisan</text:span><text:span text:style-name="T25"> </text:span><text:span text:style-name="T23">dalam</text:span><text:span text:style-name="T29"> </text:span><text:span text:style-name="T23">format</text:span><text:span text:style-name="T25"> </text:span><text:span text:style-name="T23">yang</text:span><text:span text:style-name="T25"> </text:span><text:span text:style-name="T23">sangat</text:span><text:span text:style-name="T29"> </text:span><text:span text:style-name="T23">singkat,</text:span><text:span text:style-name="T26"> </text:span><text:span text:style-name="T23">terdiri</text:span><text:span text:style-name="T29"> </text:span><text:span text:style-name="T23">dari</text:span><text:span text:style-name="T25"> </text:span><text:span text:style-name="T23">1</text:span><text:span text:style-name="T28"> </text:span><text:span text:style-name="T23">paragraf</text:span><text:span text:style-name="T29"> </text:span><text:span text:style-name="T23">dengan</text:span><text:span text:style-name="T25"> </text:span><text:span text:style-name="T23">jumlah</text:span><text:span text:style-name="T30"> </text:span><text:span text:style-name="T23">kata</text:span><text:span text:style-name="T31"> </text:span><text:span text:style-name="T23">antara</text:span><text:span text:style-name="T32"> </text:span><text:span text:style-name="T23">150</text:span><text:span text:style-name="T33"> </text:span><text:span text:style-name="T23">–</text:span><text:span text:style-name="T33"> </text:span><text:span text:style-name="T23">200</text:span><text:span text:style-name="T33"> </text:span><text:span text:style-name="T23">kata.</text:span><text:span text:style-name="T32"> </text:span><text:span text:style-name="T23">Abstrak</text:span><text:span text:style-name="T33"> </text:span><text:span text:style-name="T23">ditulis</text:span><text:span text:style-name="T33"> </text:span><text:span text:style-name="T23">menggunakan</text:span><text:span text:style-name="T33"> </text:span><text:span text:style-name="T23">huruf</text:span><text:span text:style-name="T31"> </text:span><text:span text:style-name="T23">Times</text:span><text:span text:style-name="T33"> </text:span><text:span text:style-name="T23">New</text:span><text:span text:style-name="T25"> </text:span><text:span text:style-name="T23">Roman</text:span><text:span text:style-name="T32"> </text:span><text:span text:style-name="T23">12</text:span><text:span text:style-name="T33"> </text:span><text:span text:style-name="T23">poin</text:span><text:span text:style-name="T33"> </text:span><text:span text:style-name="T23">dengan</text:span><text:span text:style-name="T30"> </text:span><text:span text:style-name="T23">spasi 1 (satu).</text:span></text:p>
      <text:p text:style-name="P33"/>
      <text:p text:style-name="P22"><text:span text:style-name="T23">Kata kunci: disusun secara</text:span><text:span text:style-name="T34"> </text:span><text:span text:style-name="T23">abjad dari A</text:span><text:span text:style-name="T34"> </text:span><text:span text:style-name="T23">hingga ke</text:span><text:span text:style-name="T24"> </text:span><text:span text:style-name="T23">Z antara 3-5 kata kunci</text:span></text:p>
      <text:p text:style-name="P34"/>
      <text:p text:style-name="P24">Pendahuluan</text:p>
      <text:p text:style-name="P35"><text:span text:style-name="T23">Pendahuluan berisi latar belakang penelitian, pemikiran, ide atau gagasan, pertanyaan</text:span><text:span text:style-name="T24"> </text:span><text:span text:style-name="T23">mengapa hal tersebut dilakukan, atau mengapa artikel ini ditulis, fokus tulisan, dan keterbatasan</text:span><text:span text:style-name="T24"> </text:span><text:span text:style-name="T23">yang ada. Kutipan dari karya orang lain yang mirip dapat dituliskan pada bagian ini dengan</text:span><text:span text:style-name="T24"> </text:span><text:span text:style-name="T23">mencantumkan sumbernya. Perlu dikemukakan pula landasan teori yang mendukung isi artikel</text:span><text:span text:style-name="T24"> </text:span><text:span text:style-name="T23">secara singkat. Bagian ini jangan terlalu mendominasi karya ilmiah. Secara umum, bagian ini</text:span><text:span text:style-name="T24"> </text:span><text:span text:style-name="T23">hanya</text:span><text:span text:style-name="T27"> </text:span><text:span text:style-name="T23">10%</text:span><text:span text:style-name="T25"> </text:span><text:span text:style-name="T23">dari</text:span><text:span text:style-name="T25"> </text:span><text:span text:style-name="T23">seluruh</text:span><text:span text:style-name="T25"> </text:span><text:span text:style-name="T23">bagian</text:span><text:span text:style-name="T25"> </text:span><text:span text:style-name="T23">tulisan.</text:span><text:span text:style-name="T29"> </text:span><text:span text:style-name="T23">Artikel</text:span><text:span text:style-name="T29"> </text:span><text:span text:style-name="T23">ditulis</text:span><text:span text:style-name="T29"> </text:span><text:span text:style-name="T23">menggunakan</text:span><text:span text:style-name="T25"> </text:span><text:span text:style-name="T23">tipe</text:span><text:span text:style-name="T27"> </text:span><text:span text:style-name="T23">huruf</text:span><text:span text:style-name="T27"> </text:span><text:span text:style-name="T23">Times</text:span><text:span text:style-name="T25"> </text:span><text:span text:style-name="T23">New</text:span><text:span text:style-name="T25"> </text:span><text:span text:style-name="T23">Roman</text:span><text:span text:style-name="T30"> </text:span><text:span text:style-name="T23">ukuran 12 pt, dengan spasi 1,5 (line spacing = 1.5 lines). Ukuran kertas yang digunakan A4</text:span><text:span text:style-name="T24"> </text:span><text:span text:style-name="T23">menggunakan format satu kolom dengan margin (atas 2,5 cm, kiri 2,5 cm, bawah 2,5 cm, kanan</text:span><text:span text:style-name="T24"> </text:span><text:span text:style-name="T23">2,5 cm). Panjang naskah</text:span><text:span text:style-name="T35"> </text:span><text:span text:style-name="T23">15 -20 halaman. Termasuk gambar, grafik atau tabel (jika</text:span><text:span text:style-name="T34"> </text:span><text:span text:style-name="T23">ada).</text:span></text:p>
      <text:p text:style-name="P36"><text:span text:style-name="T23">Pendahuluan berisi latar belakang penelitian, pemikiran, ide atau gagasan, pertanyaan</text:span><text:span text:style-name="T24"> </text:span><text:span text:style-name="T23">mengapa hal tersebut dilakukan, atau mengapa artikel ini ditulis, fokus tulisan, dan keterbatasan</text:span><text:span text:style-name="T24"> </text:span><text:span text:style-name="T23">yang</text:span><text:span text:style-name="T36"> </text:span><text:span text:style-name="T23">ada.</text:span><text:span text:style-name="T37"> </text:span><text:span text:style-name="T23">Kutipan</text:span><text:span text:style-name="T37"> </text:span><text:span text:style-name="T23">dari</text:span><text:span text:style-name="T38"> </text:span><text:span text:style-name="T23">karya</text:span><text:span text:style-name="T39"> </text:span><text:span text:style-name="T23">orang</text:span><text:span text:style-name="T37"> </text:span><text:span text:style-name="T23">lain</text:span><text:span text:style-name="T40"> </text:span><text:span text:style-name="T23">yang</text:span><text:span text:style-name="T41"> </text:span><text:span text:style-name="T23">mirip</text:span><text:span text:style-name="T37"> </text:span><text:span text:style-name="T23">dapat</text:span><text:span text:style-name="T40"> </text:span><text:span text:style-name="T23">dituliskan</text:span><text:span text:style-name="T37"> </text:span><text:span text:style-name="T23">pada</text:span><text:span text:style-name="T36"> </text:span><text:span text:style-name="T23">bagian</text:span><text:span text:style-name="T37"> </text:span><text:span text:style-name="T23">ini</text:span><text:span text:style-name="T37"> </text:span><text:span text:style-name="T23">dengan</text:span></text:p>
      <text:p text:style-name="P41">1</text:p>
      <text:p text:style-name="P26"><text:span text:style-name="T23">mencantumkan sumbernya. Perlu dikemukakan pula landasan teori yang mendukung isi artikel</text:span><text:span text:style-name="T24"> </text:span><text:span text:style-name="T23">secara singkat. Bagian ini jangan terlalu mendominasi karya ilmiah. Secara umum, bagian ini</text:span><text:span text:style-name="T24"> </text:span><text:span text:style-name="T23">hanya</text:span><text:span text:style-name="T27"> </text:span><text:span text:style-name="T23">10%</text:span><text:span text:style-name="T25"> </text:span><text:span text:style-name="T23">dari</text:span><text:span text:style-name="T25"> </text:span><text:span text:style-name="T23">seluruh</text:span><text:span text:style-name="T25"> </text:span><text:span text:style-name="T23">bagian</text:span><text:span text:style-name="T25"> </text:span><text:span text:style-name="T23">tulisan.</text:span><text:span text:style-name="T29"> </text:span><text:span text:style-name="T23">Artikel</text:span><text:span text:style-name="T29"> </text:span><text:span text:style-name="T23">ditulis</text:span><text:span text:style-name="T29"> </text:span><text:span text:style-name="T23">menggunakan</text:span><text:span text:style-name="T25"> </text:span><text:span text:style-name="T23">tipe</text:span><text:span text:style-name="T27"> </text:span><text:span text:style-name="T23">huruf</text:span><text:span text:style-name="T27"> </text:span><text:span text:style-name="T23">Times</text:span><text:span text:style-name="T25"> </text:span><text:span text:style-name="T23">New</text:span><text:span text:style-name="T25"> </text:span><text:span text:style-name="T23">Roman</text:span><text:span text:style-name="T30"> </text:span><text:span text:style-name="T23">ukuran 12 pt, dengan spasi 1,5 (line spacing = 1.5 lines). Ukuran kertas yang digunakan A4</text:span><text:span text:style-name="T24"> </text:span><text:span text:style-name="T23">menggunakan format satu kolom dengan margin (atas 2,5 cm, kiri 2,5 cm, bawah 2,5 cm, kanan</text:span><text:span text:style-name="T24"> </text:span><text:span text:style-name="T23">2,5 cm). Panjang naskah</text:span><text:span text:style-name="T35"> </text:span><text:span text:style-name="T23">15 -20 halaman. Termasuk gambar, grafik atau tabel (jika</text:span><text:span text:style-name="T34"> </text:span><text:span text:style-name="T23">ada).</text:span></text:p>
      <text:p text:style-name="P37"><text:span text:style-name="T23">Bagian pendahuluan berisi penjelasan tentang masalah yang diteliti, data empiris dan</text:span><text:span text:style-name="T24"> </text:span><text:span text:style-name="T23">kajian pustaka yang mendukung masalah, serta</text:span><text:span text:style-name="T34"> </text:span><text:span text:style-name="T23">tujuan penelitian.</text:span></text:p>
      <text:p text:style-name="P45"/>
      <text:p text:style-name="P42"/>
      <text:p text:style-name="P25"><text:span text:style-name="T7">Tinjauan teoritis</text:span></text:p>
      <text:p text:style-name="P35"><text:span text:style-name="T23">Tinjauan</text:span><text:span text:style-name="T28"> </text:span><text:span text:style-name="T23">teoritis</text:span><text:span text:style-name="T42"> </text:span><text:span text:style-name="T23">ditulis</text:span><text:span text:style-name="T42"> </text:span><text:span text:style-name="T23">ringkas</text:span><text:span text:style-name="T42"> </text:span><text:span text:style-name="T23">dan</text:span><text:span text:style-name="T42"> </text:span><text:span text:style-name="T23">hanya</text:span><text:span text:style-name="T42"> </text:span><text:span text:style-name="T23">teori</text:span><text:span text:style-name="T42"> </text:span><text:span text:style-name="T23">yang</text:span><text:span text:style-name="T28"> </text:span><text:span text:style-name="T23">benar-benar</text:span><text:span text:style-name="T28"> </text:span><text:span text:style-name="T23">digunakan</text:span><text:span text:style-name="T28"> </text:span><text:span text:style-name="T23">sebagai</text:span><text:span text:style-name="T43"> </text:span><text:span text:style-name="T23">dasar</text:span><text:span text:style-name="T30"> </text:span><text:span text:style-name="T23">penelitian</text:span><text:span text:style-name="T24"> </text:span><text:span text:style-name="T23">Cara penulisan untuk setiap pembahasan adalah sama. Tinjauan teoritis ditulis ringkas</text:span><text:span text:style-name="T44"> </text:span><text:span text:style-name="T23">dan hanya teori yang benar-benar digunakan sebagai dasar penelitian Cara penulisan untuk setiap</text:span><text:span text:style-name="T44"> </text:span><text:span text:style-name="T23">pembahasan adalah sama Tinjauan teoritis ditulis ringkas dan hanya teori yang benar-benar</text:span><text:span text:style-name="T24"> </text:span><text:span text:style-name="T23">digunakan</text:span><text:span text:style-name="T45"> </text:span><text:span text:style-name="T23">sebagai</text:span><text:span text:style-name="T46"> </text:span><text:span text:style-name="T23">dasar</text:span><text:span text:style-name="T32"> </text:span><text:span text:style-name="T23">penelitian</text:span><text:span text:style-name="T47"> </text:span><text:span text:style-name="T23">Cara</text:span><text:span text:style-name="T48"> </text:span><text:span text:style-name="T23">penulisan</text:span><text:span text:style-name="T46"> </text:span><text:span text:style-name="T23">untuk</text:span><text:span text:style-name="T46"> </text:span><text:span text:style-name="T23">setiap</text:span><text:span text:style-name="T46"> </text:span><text:span text:style-name="T23">pembahasan</text:span><text:span text:style-name="T45"> </text:span><text:span text:style-name="T23">adalah</text:span><text:span text:style-name="T46"> </text:span><text:span text:style-name="T23">sama</text:span><text:span text:style-name="T32"> </text:span><text:span text:style-name="T23">Tinjauan</text:span><text:span text:style-name="T30"> </text:span><text:span text:style-name="T23">teoritis ditulis ringkas dan hanya teori yang benar-benar digunakan sebagai dasar penelitian</text:span><text:span text:style-name="T24"> </text:span><text:span text:style-name="T23">Cara</text:span><text:span text:style-name="T44"> </text:span><text:span text:style-name="T23">penulisan untuk setiap pembahasan adalah sama Tinjauan teoritis ditulis ringkas dan hanya teori</text:span><text:span text:style-name="T24"> </text:span><text:span text:style-name="T23">yang benar-benar digunakan sebagai dasar penelitian</text:span><text:span text:style-name="T24"> </text:span><text:span text:style-name="T23">Cara penulisan untuk setiap pembahasan</text:span><text:span text:style-name="T24"> </text:span><text:span text:style-name="T23">adalah sama.</text:span></text:p>
      <text:p text:style-name="P37"><text:span text:style-name="T23">Tinjauan</text:span><text:span text:style-name="T28"> </text:span><text:span text:style-name="T23">teoritis</text:span><text:span text:style-name="T42"> </text:span><text:span text:style-name="T23">ditulis</text:span><text:span text:style-name="T42"> </text:span><text:span text:style-name="T23">ringkas</text:span><text:span text:style-name="T42"> </text:span><text:span text:style-name="T23">dan</text:span><text:span text:style-name="T42"> </text:span><text:span text:style-name="T23">hanya</text:span><text:span text:style-name="T42"> </text:span><text:span text:style-name="T23">teori</text:span><text:span text:style-name="T42"> </text:span><text:span text:style-name="T23">yang</text:span><text:span text:style-name="T28"> </text:span><text:span text:style-name="T23">benar-benar</text:span><text:span text:style-name="T28"> </text:span><text:span text:style-name="T23">digunakan</text:span><text:span text:style-name="T28"> </text:span><text:span text:style-name="T23">sebagai</text:span><text:span text:style-name="T43"> </text:span><text:span text:style-name="T23">dasar</text:span><text:span text:style-name="T30"> </text:span><text:span text:style-name="T23">penelitian</text:span><text:span text:style-name="T24"> </text:span><text:span text:style-name="T23">Cara penulisan untuk setiap pembahasan adalah sama. Tinjauan teoritis ditulis ringkas</text:span><text:span text:style-name="T44"> </text:span><text:span text:style-name="T23">dan hanya teori yang benar-benar digunakan sebagai dasar penelitian Cara penulisan untuk setiap</text:span><text:span text:style-name="T44"> </text:span><text:span text:style-name="T23">pembahasan adalah sama Tinjauan teoritis ditulis ringkas dan hanya teori yang benar-benar</text:span><text:span text:style-name="T24"> </text:span><text:span text:style-name="T23">digunakan</text:span><text:span text:style-name="T45"> </text:span><text:span text:style-name="T23">sebagai</text:span><text:span text:style-name="T46"> </text:span><text:span text:style-name="T23">dasar</text:span><text:span text:style-name="T32"> </text:span><text:span text:style-name="T23">penelitian</text:span><text:span text:style-name="T49"> </text:span><text:span text:style-name="T23">Cara</text:span><text:span text:style-name="T48"> </text:span><text:span text:style-name="T23">penulisan</text:span><text:span text:style-name="T46"> </text:span><text:span text:style-name="T23">untuk</text:span><text:span text:style-name="T46"> </text:span><text:span text:style-name="T23">setiap</text:span><text:span text:style-name="T46"> </text:span><text:span text:style-name="T23">pembahasan</text:span><text:span text:style-name="T45"> </text:span><text:span text:style-name="T23">adalah</text:span><text:span text:style-name="T46"> </text:span><text:span text:style-name="T23">sama</text:span><text:span text:style-name="T32"> </text:span><text:span text:style-name="T23">Tinjauan</text:span><text:span text:style-name="T30"> </text:span><text:span text:style-name="T23">teoritis ditulis ringkas dan hanya teori yang benar-benar digunakan sebagai dasar penelitian</text:span><text:span text:style-name="T24"> </text:span><text:span text:style-name="T23">Cara</text:span><text:span text:style-name="T44"> </text:span><text:span text:style-name="T23">penulisan untuk setiap pembahasan adalah sama Tinjauan teoritis ditulis ringkas dan hanya teori</text:span><text:span text:style-name="T24"> </text:span><text:span text:style-name="T23">yang benar-benar digunakan sebagai dasar penelitian</text:span><text:span text:style-name="T24"> </text:span><text:span text:style-name="T23">Cara penulisan untuk setiap pembahasan</text:span><text:span text:style-name="T24"> </text:span><text:span text:style-name="T23">adalah sama.</text:span></text:p>
      <text:p text:style-name="P37"><text:span text:style-name="T23">Untuk menjelaskan sebuah tema, atau topik yang bersifat abstrak, misalnya topik/tema</text:span><text:span text:style-name="T24"> </text:span><text:span text:style-name="T23">tentang Pendidikan Terbuka dan Jarak Jauh (PTJJ) serta</text:span><text:span text:style-name="T34"> </text:span><text:span text:style-name="T23">tema Merdeka Belajar</text:span><text:span text:style-name="T43"> </text:span><text:span text:style-name="T23">berikut.</text:span></text:p>
      <text:p text:style-name="P27"><text:span text:style-name="T7">Gambar 6.1</text:span></text:p>
      <text:p text:style-name="P22"><text:span text:style-name="T80">Bentuk</text:span><text:span text:style-name="T81"> </text:span><text:span text:style-name="T80">Kegiatan Merdeka Belajar Kampus Merdeka</text:span></text:p>
      <text:p text:style-name="P48"/>
      <text:p text:style-name="P49"><text:s/></text:p>
      <text:p text:style-name="P50"><text:span text:style-name="T16">Dari</text:span><text:span text:style-name="T18"> </text:span><text:a xlink:type="simple" xlink:href="https://si.itera.ac.id/index.php/mbkm/" text:style-name="Internet_20_link" text:visited-style-name="Visited_20_Internet_20_Link"><text:span text:style-name="T94">https://si.itera.ac.id/index.php/mbkm/</text:span></text:a></text:p>
      <text:p text:style-name="P46"/>
      <text:p text:style-name="P9"/>
      <text:p text:style-name="P39"><text:span text:style-name="T23">Tabel menjadi salah satu komponen penting dalam sebuah karya ilmiah untuk membantu</text:span><text:span text:style-name="T24"> </text:span><text:span text:style-name="T23">pembaca dalam memahami informasi yang disampaikan penulis. Agar tabel terlihat menarik dan</text:span><text:span text:style-name="T24"> </text:span><text:span text:style-name="T23">tidak membingungkan pembaca, maka penulis harus memperhatikan estetika dalam penulisan</text:span><text:span text:style-name="T24"> </text:span><text:span text:style-name="T23">tabel. Ilustrasi tabel ditulis dengan menambahkan spasi tambahan baik sebelum maupun sesudah</text:span><text:span text:style-name="T24"> </text:span><text:span text:style-name="T23">naskahnya. Pemuatan tabel serta judulnya menggunakan ketentuan sebagai berikut.</text:span></text:p>
      <text:p text:style-name="P10"/>
      <text:p text:style-name="P28"><text:span text:style-name="T7">Tabel 6.1</text:span></text:p>
      <text:p text:style-name="P29"><text:span text:style-name="T80">Indeks</text:span><text:span text:style-name="T82"> </text:span><text:span text:style-name="T80">Harga</text:span><text:span text:style-name="T82"> </text:span><text:span text:style-name="T80">Konsumen,</text:span><text:span text:style-name="T82"> </text:span><text:span text:style-name="T80">Tingkat</text:span><text:span text:style-name="T82"> </text:span><text:span text:style-name="T80">Inflasi,</text:span><text:span text:style-name="T82"> </text:span><text:span text:style-name="T80">dan</text:span><text:span text:style-name="T83"> </text:span><text:span text:style-name="T80">Andil</text:span><text:span text:style-name="T82"> </text:span><text:span text:style-name="T80">Inflasi</text:span><text:span text:style-name="T84"> </text:span><text:span text:style-name="T80">Juli</text:span><text:span text:style-name="T84"> </text:span><text:span text:style-name="T80">2020</text:span><text:span text:style-name="T82"> </text:span><text:span text:style-name="T80">Menurut</text:span><text:span text:style-name="T82"> </text:span><text:span text:style-name="T80">Komponen</text:span><text:span text:style-name="T85"> </text:span><text:span text:style-name="T80">Perubahan Harga</text:span></text:p>
      <text:p text:style-name="P12"><text:s/></text:p>
      <text:p text:style-name="P3"/>
      <text:p text:style-name="P11"/>
      <text:p text:style-name="P51"/>
      <text:p text:style-name="P2"/>
      <text:p text:style-name="P53">Komponen</text:p>
      <text:p text:style-name="P52"/>
      <text:p text:style-name="P54">IHK</text:p>
      <text:p text:style-name="P56">Inflasi</text:p>
      <text:p text:style-name="P57"><text:span text:style-name="T57"><text:s/></text:span><text:span text:style-name="T11">Juli 2020</text:span></text:p>
      <text:p text:style-name="P52"/>
      <text:p text:style-name="P55"><text:span text:style-name="T11">Tingkat</text:span><text:span text:style-name="T12"> </text:span><text:span text:style-name="T11">Inflasi</text:span></text:p>
      <text:p text:style-name="P58">Andil</text:p>
      <text:p text:style-name="P59"><text:span text:style-name="T57"><text:s/></text:span><text:span text:style-name="T11">Inflasi</text:span></text:p>
      <text:p text:style-name="P60"/>
      <text:p text:style-name="P44"/>
      <text:p text:style-name="P61"><text:span text:style-name="T11">Juli 2019</text:span></text:p>
      <text:p text:style-name="P62"/>
      <text:p text:style-name="P63"><text:span text:style-name="T11">Desember<text:tab/></text:span><text:span text:style-name="T91">Juli</text:span><text:span text:style-name="T92"> </text:span><text:span text:style-name="T91">2020</text:span></text:p>
      <text:p text:style-name="P64"/>
      <table:table table:name="Table1" table:style-name="Table1">
        <table:table-column table:style-name="Table1.A"/>
        <table:table-column table:style-name="Table1.B" table:number-columns-repeated="7"/>
        <table:table-row table:style-name="Table1.1">
          <table:table-cell table:style-name="Table1.A1" table:number-columns-spanned="5" office:value-type="string">
            <text:p text:style-name="P13"/>
          </table:table-cell>
          <table:covered-table-cell/>
          <table:covered-table-cell/>
          <table:covered-table-cell/>
          <table:covered-table-cell/>
          <table:table-cell table:style-name="Table1.A1" office:value-type="string">
            <text:p text:style-name="P65"><text:span text:style-name="T11">2020 (%)</text:span></text:p>
          </table:table-cell>
          <table:table-cell table:style-name="Table1.A1" office:value-type="string">
            <text:p text:style-name="P70">(%)</text:p>
          </table:table-cell>
          <table:table-cell table:style-name="Table1.A1" office:value-type="string">
            <text:p text:style-name="P14"/>
          </table:table-cell>
        </table:table-row>
        <table:table-row table:style-name="Table1.1">
          <table:table-cell table:style-name="Table1.A2" office:value-type="string">
            <text:p text:style-name="P75">Umum</text:p>
          </table:table-cell>
          <table:table-cell table:style-name="Table1.B2" office:value-type="string">
            <text:p text:style-name="P79">103,36</text:p>
          </table:table-cell>
          <table:table-cell table:style-name="Table1.B2" office:value-type="string">
            <text:p text:style-name="P83">103,93</text:p>
          </table:table-cell>
          <table:table-cell table:style-name="Table1.B2" office:value-type="string">
            <text:p text:style-name="P4">104,95</text:p>
          </table:table-cell>
          <table:table-cell table:style-name="Table1.E2" office:value-type="string">
            <text:p text:style-name="P71">-0,10</text:p>
          </table:table-cell>
          <table:table-cell table:style-name="Table1.A1" office:value-type="string">
            <text:p text:style-name="P66">0,98</text:p>
          </table:table-cell>
          <table:table-cell table:style-name="Table1.A1" office:value-type="string">
            <text:p text:style-name="P87">1,54</text:p>
          </table:table-cell>
          <table:table-cell table:style-name="Table1.A1" office:value-type="string">
            <text:p text:style-name="P91">-0,10</text:p>
          </table:table-cell>
        </table:table-row>
        <table:table-row table:style-name="Table1.1">
          <table:table-cell table:style-name="Table1.A2" office:value-type="string">
            <text:p text:style-name="P76">Inti</text:p>
          </table:table-cell>
          <table:table-cell table:style-name="Table1.B2" office:value-type="string">
            <text:p text:style-name="P80">103,21</text:p>
          </table:table-cell>
          <table:table-cell table:style-name="Table1.B2" office:value-type="string">
            <text:p text:style-name="P84">104,28</text:p>
          </table:table-cell>
          <table:table-cell table:style-name="Table1.B2" office:value-type="string">
            <text:p text:style-name="P5">105,35</text:p>
          </table:table-cell>
          <table:table-cell table:style-name="Table1.E2" office:value-type="string">
            <text:p text:style-name="P72">0,16</text:p>
          </table:table-cell>
          <table:table-cell table:style-name="Table1.A1" office:value-type="string">
            <text:p text:style-name="P67">1,03</text:p>
          </table:table-cell>
          <table:table-cell table:style-name="Table1.A1" office:value-type="string">
            <text:p text:style-name="P88">2,07</text:p>
          </table:table-cell>
          <table:table-cell table:style-name="Table1.A1" office:value-type="string">
            <text:p text:style-name="P94">0,11</text:p>
          </table:table-cell>
        </table:table-row>
        <table:table-row table:style-name="Table1.1">
          <table:table-cell table:style-name="Table1.A2" office:value-type="string">
            <text:p text:style-name="P77">Harga</text:p>
          </table:table-cell>
          <table:table-cell table:style-name="Table1.B2" office:value-type="string">
            <text:p text:style-name="P81">102,63</text:p>
          </table:table-cell>
          <table:table-cell table:style-name="Table1.B2" office:value-type="string">
            <text:p text:style-name="P85">103,24</text:p>
          </table:table-cell>
          <table:table-cell table:style-name="Table1.B2" office:value-type="string">
            <text:p text:style-name="P6">103,35</text:p>
          </table:table-cell>
          <table:table-cell table:style-name="Table1.E2" office:value-type="string">
            <text:p text:style-name="P73">-0,07</text:p>
          </table:table-cell>
          <table:table-cell table:style-name="Table1.A1" office:value-type="string">
            <text:p text:style-name="P68">0,11</text:p>
          </table:table-cell>
          <table:table-cell table:style-name="Table1.A1" office:value-type="string">
            <text:p text:style-name="P89">0,70</text:p>
          </table:table-cell>
          <table:table-cell table:style-name="Table1.A1" office:value-type="string">
            <text:p text:style-name="P92">-0,01</text:p>
          </table:table-cell>
        </table:table-row>
        <table:table-row table:style-name="Table1.1">
          <table:table-cell table:style-name="Table1.A2" office:value-type="string">
            <text:p text:style-name="P77">Diatur</text:p>
          </table:table-cell>
          <table:table-cell table:style-name="Table1.B2" office:value-type="string">
            <text:p text:style-name="P14"/>
          </table:table-cell>
          <table:table-cell table:style-name="Table1.B2" office:value-type="string">
            <text:p text:style-name="P14"/>
          </table:table-cell>
          <table:table-cell table:style-name="Table1.B2" office:value-type="string">
            <text:p text:style-name="P14"/>
          </table:table-cell>
          <table:table-cell table:style-name="Table1.E2" office:value-type="string">
            <text:p text:style-name="P14"/>
          </table:table-cell>
          <table:table-cell table:style-name="Table1.A1" office:value-type="string">
            <text:p text:style-name="P14"/>
          </table:table-cell>
          <table:table-cell table:style-name="Table1.A1" office:value-type="string">
            <text:p text:style-name="P14"/>
          </table:table-cell>
          <table:table-cell table:style-name="Table1.A1" office:value-type="string">
            <text:p text:style-name="P14"/>
          </table:table-cell>
        </table:table-row>
        <table:table-row table:style-name="Table1.1">
          <table:table-cell table:style-name="Table1.A2" office:value-type="string">
            <text:p text:style-name="P77">Pemerintah</text:p>
          </table:table-cell>
          <table:table-cell table:style-name="Table1.B2" office:value-type="string">
            <text:p text:style-name="P14"/>
          </table:table-cell>
          <table:table-cell table:style-name="Table1.B2" office:value-type="string">
            <text:p text:style-name="P14"/>
          </table:table-cell>
          <table:table-cell table:style-name="Table1.B2" office:value-type="string">
            <text:p text:style-name="P14"/>
          </table:table-cell>
          <table:table-cell table:style-name="Table1.E2" office:value-type="string">
            <text:p text:style-name="P14"/>
          </table:table-cell>
          <table:table-cell table:style-name="Table1.A1" office:value-type="string">
            <text:p text:style-name="P14"/>
          </table:table-cell>
          <table:table-cell table:style-name="Table1.A1" office:value-type="string">
            <text:p text:style-name="P14"/>
          </table:table-cell>
          <table:table-cell table:style-name="Table1.A1" office:value-type="string">
            <text:p text:style-name="P14"/>
          </table:table-cell>
        </table:table-row>
        <table:table-row table:style-name="Table1.1">
          <table:table-cell table:style-name="Table1.A2" office:value-type="string">
            <text:p text:style-name="P78">Bergejolak</text:p>
          </table:table-cell>
          <table:table-cell table:style-name="Table1.B2" office:value-type="string">
            <text:p text:style-name="P82">104,75</text:p>
          </table:table-cell>
          <table:table-cell table:style-name="Table1.B2" office:value-type="string">
            <text:p text:style-name="P86">103,28</text:p>
          </table:table-cell>
          <table:table-cell table:style-name="Table1.B2" office:value-type="string">
            <text:p text:style-name="P7">105,12</text:p>
          </table:table-cell>
          <table:table-cell table:style-name="Table1.E2" office:value-type="string">
            <text:p text:style-name="P74">-1,19</text:p>
          </table:table-cell>
          <table:table-cell table:style-name="Table1.A1" office:value-type="string">
            <text:p text:style-name="P69">1,78</text:p>
          </table:table-cell>
          <table:table-cell table:style-name="Table1.A1" office:value-type="string">
            <text:p text:style-name="P90">0,35</text:p>
          </table:table-cell>
          <table:table-cell table:style-name="Table1.A1" office:value-type="string">
            <text:p text:style-name="P93">-0,20</text:p>
          </table:table-cell>
        </table:table-row>
      </table:table>
      <text:p text:style-name="P95">2019</text:p>
      <text:p text:style-name="P96">(%)</text:p>
      <text:p text:style-name="P97"/>
      <text:p text:style-name="P98"><text:span text:style-name="T11">Tahun</text:span><text:span text:style-name="T13"> </text:span><text:span text:style-name="T11">Kalender</text:span></text:p>
      <text:p text:style-name="P99"/>
      <text:p text:style-name="P100"><text:span text:style-name="T11">Tahun ke</text:span><text:span text:style-name="T14"> </text:span><text:span text:style-name="T11">Tahun</text:span></text:p>
      <text:p text:style-name="P101"/>
      <text:p text:style-name="P102">(%)</text:p>
      <text:p text:style-name="P1"/>
      <text:p text:style-name="P1"/>
      <text:p text:style-name="P1"/>
      <text:p text:style-name="P1"/>
      <text:p text:style-name="P1"/>
      <text:p text:style-name="P47"/>
      <text:p text:style-name="P103"/>
      <text:p text:style-name="P22"><text:soft-page-break/><text:span text:style-name="T16">Dari Laporan</text:span><text:span text:style-name="T22"> </text:span><text:span text:style-name="T16">Bulanan Data Sosial Ekonomi BPS, 2020.</text:span></text:p>
      <text:p text:style-name="P40"><text:span text:style-name="T23">Untuk</text:span><text:span text:style-name="T33"> </text:span><text:span text:style-name="T23">artikel</text:span><text:span text:style-name="T27"> </text:span><text:span text:style-name="T23">ilmiah</text:span><text:span text:style-name="T27"> </text:span><text:span text:style-name="T23">menggunakan</text:span><text:span text:style-name="T33"> </text:span><text:span text:style-name="T23">satu</text:span><text:span text:style-name="T27"> </text:span><text:span text:style-name="T23">nomor</text:span><text:span text:style-name="T27"> </text:span><text:span text:style-name="T23">tabel</text:span><text:span text:style-name="T33"> </text:span><text:span text:style-name="T23">menggunakan</text:span><text:span text:style-name="T29"> </text:span><text:span text:style-name="T23">angka</text:span><text:span text:style-name="T25"> </text:span><text:span text:style-name="T23">Arab,</text:span><text:span text:style-name="T33"> </text:span><text:span text:style-name="T23">sedangkan</text:span><text:span text:style-name="T44"> </text:span><text:span text:style-name="T23">untuk tugas akhir program dan laporan menggunakan dua nomor yang dibatasi tanda baca titik.</text:span><text:span text:style-name="T24"> </text:span><text:span text:style-name="T23">Angka</text:span><text:span text:style-name="T45"> </text:span><text:span text:style-name="T23">pertama</text:span><text:span text:style-name="T31"> </text:span><text:span text:style-name="T23">pada</text:span><text:span text:style-name="T31"> </text:span><text:span text:style-name="T23">nomor</text:span><text:span text:style-name="T31"> </text:span><text:span text:style-name="T23">tabel</text:span><text:span text:style-name="T32"> </text:span><text:span text:style-name="T23">menunjukkan</text:span><text:span text:style-name="T32"> </text:span><text:span text:style-name="T23">bab</text:span><text:span text:style-name="T31"> </text:span><text:span text:style-name="T23">tempat</text:span><text:span text:style-name="T32"> </text:span><text:span text:style-name="T23">tabel</text:span><text:span text:style-name="T32"> </text:span><text:span text:style-name="T23">tersebut</text:span><text:span text:style-name="T32"> </text:span><text:span text:style-name="T23">berada,</text:span><text:span text:style-name="T32"> </text:span><text:span text:style-name="T23">sedangkan</text:span><text:span text:style-name="T33"> </text:span><text:span text:style-name="T23">angka</text:span><text:span text:style-name="T44"> </text:span><text:span text:style-name="T23">kedua pada nomor tabel menunjukkan nomor urut tabel dalam satu bab. Judul tabel ditulis</text:span><text:span text:style-name="T24"> </text:span><text:span text:style-name="T23">menggunakan</text:span><text:span text:style-name="T27"> </text:span><text:span text:style-name="T23">huruf</text:span><text:span text:style-name="T27"> </text:span><text:span text:style-name="T23">miring</text:span><text:span text:style-name="T25"> </text:span><text:span text:style-name="T23">(</text:span><text:span text:style-name="T80">italic</text:span><text:span text:style-name="T23">),</text:span><text:span text:style-name="T27"> </text:span><text:span text:style-name="T23">menggunakan</text:span><text:span text:style-name="T26"> </text:span><text:span text:style-name="T23">huruf</text:span><text:span text:style-name="T27"> </text:span><text:span text:style-name="T23">kapital</text:span><text:span text:style-name="T25"> </text:span><text:span text:style-name="T23">di</text:span><text:span text:style-name="T29"> </text:span><text:span text:style-name="T23">setiap</text:span><text:span text:style-name="T25"> </text:span><text:span text:style-name="T23">awal</text:span><text:span text:style-name="T29"> </text:span><text:span text:style-name="T23">kata,</text:span><text:span text:style-name="T27"> </text:span><text:span text:style-name="T23">dengan</text:span><text:span text:style-name="T28"> </text:span><text:span text:style-name="T23">format</text:span><text:span text:style-name="T30"> </text:span><text:span text:style-name="T23">rata kiri (</text:span><text:span text:style-name="T80">align left</text:span><text:span text:style-name="T23">).</text:span></text:p>
      <text:p text:style-name="P43"/>
      <text:p text:style-name="P23">Metode</text:p>
      <text:p text:style-name="P37"><text:span text:style-name="T23">Metode berisi langkah penelitian yang telah dilakukan beserta alasannya. Cara melakukan</text:span><text:span text:style-name="T30"> </text:span><text:span text:style-name="T23">analisis dan statistik yang digunakan harus dikemukakan secara jelas, sehingga orang lain dapat</text:span><text:span text:style-name="T24"> </text:span><text:span text:style-name="T23">mengulang langkah yang telah dilakukan. Metode berisi langkah penelitian yang telah dilakukan</text:span><text:span text:style-name="T24"> </text:span><text:span text:style-name="T23">beserta alasannya. Cara melakukan analisis dan statistik yang digunakan harus dikemukakan</text:span><text:span text:style-name="T24"> </text:span><text:span text:style-name="T23">secara</text:span><text:span text:style-name="T34"> </text:span><text:span text:style-name="T23">jelas, sehingga orang lain dapat mengulang</text:span><text:span text:style-name="T24"> </text:span><text:span text:style-name="T23">langkah yang telah dilakukan.</text:span></text:p>
      <text:p text:style-name="P104"/>
      <text:p text:style-name="P8"/>
      <text:p text:style-name="P25"><text:span text:style-name="T7">Hasil</text:span><text:span text:style-name="T9"> </text:span><text:span text:style-name="T7">dan</text:span><text:span text:style-name="T9"> </text:span><text:span text:style-name="T7">Pembahasan</text:span></text:p>
      <text:p text:style-name="P37"><text:span text:style-name="T23">Bagian</text:span><text:span text:style-name="T24"> </text:span><text:span text:style-name="T23">hasil</text:span><text:span text:style-name="T24"> </text:span><text:span text:style-name="T23">berisi</text:span><text:span text:style-name="T24"> </text:span><text:span text:style-name="T23">pemaparan</text:span><text:span text:style-name="T24"> </text:span><text:span text:style-name="T23">hasil</text:span><text:span text:style-name="T24"> </text:span><text:span text:style-name="T23">penelitian</text:span><text:span text:style-name="T24"> </text:span><text:span text:style-name="T23">sesuai</text:span><text:span text:style-name="T24"> </text:span><text:span text:style-name="T23">analisis</text:span><text:span text:style-name="T24"> </text:span><text:span text:style-name="T23">yang</text:span><text:span text:style-name="T24"> </text:span><text:span text:style-name="T23">dilakukan,</text:span><text:span text:style-name="T24"> </text:span><text:span text:style-name="T23">dan</text:span><text:span text:style-name="T24"> </text:span><text:span text:style-name="T23">didukung</text:span><text:span text:style-name="T32"> </text:span><text:span text:style-name="T23">dengan</text:span><text:span text:style-name="T33"> </text:span><text:span text:style-name="T23">sajian</text:span><text:span text:style-name="T32"> </text:span><text:span text:style-name="T23">berupa</text:span><text:span text:style-name="T31"> </text:span><text:span text:style-name="T23">tabel</text:span><text:span text:style-name="T33"> </text:span><text:span text:style-name="T23">atau</text:span><text:span text:style-name="T31"> </text:span><text:span text:style-name="T23">grafik.</text:span><text:span text:style-name="T33"> </text:span><text:span text:style-name="T23">Data</text:span><text:span text:style-name="T31"> </text:span><text:span text:style-name="T23">yang</text:span><text:span text:style-name="T33"> </text:span><text:span text:style-name="T23">telah</text:span><text:span text:style-name="T33"> </text:span><text:span text:style-name="T23">disajikan</text:span><text:span text:style-name="T32"> </text:span><text:span text:style-name="T23">dalam</text:span><text:span text:style-name="T25"> </text:span><text:span text:style-name="T23">Tabel</text:span><text:span text:style-name="T32"> </text:span><text:span text:style-name="T23">dan</text:span><text:span text:style-name="T33"> </text:span><text:span text:style-name="T23">Grafik</text:span><text:span text:style-name="T30"> </text:span><text:span text:style-name="T23">tidak perlu dinarasikan lagi. Pada bagian pembahasan berisi analisis dan sintesis temuan kajian</text:span><text:span text:style-name="T24"> </text:span><text:span text:style-name="T23">yang dikaitkan dengan teori-teori atau penelitian-penelitian terdahulu. Kedalaman analisis dan</text:span><text:span text:style-name="T24"> </text:span><text:span text:style-name="T23">sintesis sangat penting karena dapat menjadi indikasi pemahaman penulis dalam memahami</text:span><text:span text:style-name="T24"> </text:span><text:span text:style-name="T23">permasalahan dalam kaitan dengan konteksnya</text:span><text:span text:style-name="T34"> </text:span><text:span text:style-name="T23">dan lingkup kajian yang lebih luas.</text:span></text:p>
      <text:p text:style-name="P104"/>
      <text:p text:style-name="P8"/>
      <text:p text:style-name="P25"><text:span text:style-name="T7">Simpulan dan</text:span><text:span text:style-name="T10"> </text:span><text:span text:style-name="T7">Saran</text:span></text:p>
      <text:p text:style-name="P37"><text:span text:style-name="T23">Bagian ini merupakan sintesis hasil kajian. Dalam menyusun simpulan kaitkan kembali</text:span><text:span text:style-name="T24"> </text:span><text:span text:style-name="T23">dengan</text:span><text:span text:style-name="T24"> </text:span><text:span text:style-name="T23">rumusan</text:span><text:span text:style-name="T24"> </text:span><text:span text:style-name="T23">masalah</text:span><text:span text:style-name="T24"> </text:span><text:span text:style-name="T23">yang</text:span><text:span text:style-name="T24"> </text:span><text:span text:style-name="T23">ditulis</text:span><text:span text:style-name="T24"> </text:span><text:span text:style-name="T23">pada</text:span><text:span text:style-name="T24"> </text:span><text:span text:style-name="T23">bagian</text:span><text:span text:style-name="T24"> </text:span><text:span text:style-name="T23">Pendahuluan</text:span><text:span text:style-name="T24"> </text:span><text:span text:style-name="T23">artikel</text:span><text:span text:style-name="T24"> </text:span><text:span text:style-name="T23">(sebelum</text:span><text:span text:style-name="T24"> </text:span><text:span text:style-name="T23">Metode</text:span><text:span text:style-name="T24"> </text:span><text:span text:style-name="T23">Penelitian),</text:span><text:span text:style-name="T29"> </text:span><text:span text:style-name="T23">karena</text:span><text:span text:style-name="T26"> </text:span><text:span text:style-name="T23">pada</text:span><text:span text:style-name="T28"> </text:span><text:span text:style-name="T23">dasarnya</text:span><text:span text:style-name="T29"> </text:span><text:span text:style-name="T23">simpulan</text:span><text:span text:style-name="T26"> </text:span><text:span text:style-name="T23">merupakan</text:span><text:span text:style-name="T26"> </text:span><text:span text:style-name="T23">jawaban</text:span><text:span text:style-name="T28"> </text:span><text:span text:style-name="T23">terhadap</text:span><text:span text:style-name="T28"> </text:span><text:span text:style-name="T23">tujuan</text:span><text:span text:style-name="T29"> </text:span><text:span text:style-name="T23">penulisan</text:span><text:span text:style-name="T28"> </text:span><text:span text:style-name="T23">artikel.</text:span><text:span text:style-name="T30"> </text:span><text:span text:style-name="T23">Simpulan bersifat naratif dan menghindari pengulangan penggunaan angka-angka yang ditulis</text:span><text:span text:style-name="T24"> </text:span><text:span text:style-name="T23">pada</text:span><text:span text:style-name="T34"> </text:span><text:span text:style-name="T23">bagian</text:span><text:span text:style-name="T24"> </text:span><text:span text:style-name="T23">Hasil dan Pembahasan. Tidak</text:span><text:span text:style-name="T24"> </text:span><text:span text:style-name="T23">ada referensi yang dirujuk pada</text:span><text:span text:style-name="T24"> </text:span><text:span text:style-name="T23">bagian ini.</text:span></text:p>
      <text:p text:style-name="P37"><text:span text:style-name="T23">Saran</text:span><text:span text:style-name="T24"> </text:span><text:span text:style-name="T23">sebaiknya</text:span><text:span text:style-name="T24"> </text:span><text:span text:style-name="T23">spesifik</text:span><text:span text:style-name="T24"> </text:span><text:span text:style-name="T23">sesuai</text:span><text:span text:style-name="T24"> </text:span><text:span text:style-name="T23">hasil</text:span><text:span text:style-name="T24"> </text:span><text:span text:style-name="T23">analisis</text:span><text:span text:style-name="T24"> </text:span><text:span text:style-name="T23">yang</text:span><text:span text:style-name="T24"> </text:span><text:span text:style-name="T23">dibahas</text:span><text:span text:style-name="T24"> </text:span><text:span text:style-name="T23">pada</text:span><text:span text:style-name="T24"> </text:span><text:span text:style-name="T23">bagian</text:span><text:span text:style-name="T24"> </text:span><text:span text:style-name="T23">Hasil</text:span><text:span text:style-name="T24"> </text:span><text:span text:style-name="T23">dan</text:span><text:span text:style-name="T24"> </text:span><text:span text:style-name="T23">Pembahasan.</text:span><text:span text:style-name="T50"> </text:span><text:span text:style-name="T23">Hendaknya</text:span><text:span text:style-name="T51"> </text:span><text:span text:style-name="T23">saran</text:span><text:span text:style-name="T50"> </text:span><text:span text:style-name="T23">bersifat</text:span><text:span text:style-name="T52"> </text:span><text:span text:style-name="T23">operasional,</text:span><text:span text:style-name="T52"> </text:span><text:span text:style-name="T23">jelas</text:span><text:span text:style-name="T53"> </text:span><text:span text:style-name="T23">kepada</text:span><text:span text:style-name="T53"> </text:span><text:span text:style-name="T23">siapa</text:span><text:span text:style-name="T51"> </text:span><text:span text:style-name="T23">atau</text:span><text:span text:style-name="T50"> </text:span><text:span text:style-name="T23">institusi</text:span><text:span text:style-name="T52"> </text:span><text:span text:style-name="T23">apa</text:span><text:span text:style-name="T50"> </text:span><text:span text:style-name="T23">saran</text:span></text:p>
      <text:p text:style-name="P26"><text:span text:style-name="T23">tersebut</text:span><text:span text:style-name="T25"> </text:span><text:span text:style-name="T23">ditujukan</text:span><text:span text:style-name="T27"> </text:span><text:span text:style-name="T23">(sasaran),</text:span><text:span text:style-name="T25"> </text:span><text:span text:style-name="T23">jelas</text:span><text:span text:style-name="T25"> </text:span><text:span text:style-name="T23">dan</text:span><text:span text:style-name="T25"> </text:span><text:span text:style-name="T23">spesifik</text:span><text:span text:style-name="T25"> </text:span><text:span text:style-name="T23">apa</text:span><text:span text:style-name="T26"> </text:span><text:span text:style-name="T23">yang</text:span><text:span text:style-name="T27"> </text:span><text:span text:style-name="T23">disarankan</text:span><text:span text:style-name="T26"> </text:span><text:span text:style-name="T23">(konten),</text:span><text:span text:style-name="T25"> </text:span><text:span text:style-name="T23">dan</text:span><text:span text:style-name="T27"> </text:span><text:span text:style-name="T23">bagaimana</text:span><text:span text:style-name="T27"> </text:span><text:span text:style-name="T23">saran</text:span><text:span text:style-name="T30"> </text:span><text:span text:style-name="T23">itu dijalankan (metode, strategi).</text:span></text:p>
      <text:p text:style-name="P34"/>
      <text:p text:style-name="P25"><text:span text:style-name="T7">Ucapan</text:span><text:span text:style-name="T10"> </text:span><text:span text:style-name="T7">Terimakasih</text:span></text:p>
      <text:p text:style-name="P38"><text:span text:style-name="T23">Jika</text:span><text:span text:style-name="T54"> </text:span><text:span text:style-name="T23">ada,</text:span><text:span text:style-name="T55"> </text:span><text:span text:style-name="T23">ucapan</text:span><text:span text:style-name="T54"> </text:span><text:span text:style-name="T23">terimakasih</text:span><text:span text:style-name="T56"> </text:span><text:span text:style-name="T23">ditujukan</text:span><text:span text:style-name="T54"> </text:span><text:span text:style-name="T23">kepada</text:span><text:span text:style-name="T54"> </text:span><text:span text:style-name="T23">institusi</text:span><text:span text:style-name="T55"> </text:span><text:span text:style-name="T23">resmi</text:span><text:span text:style-name="T56"> </text:span><text:span text:style-name="T23">atau</text:span><text:span text:style-name="T54"> </text:span><text:span text:style-name="T23">perorangan</text:span><text:span text:style-name="T55"> </text:span><text:span text:style-name="T23">atau</text:span><text:span text:style-name="T55"> </text:span><text:span text:style-name="T23">telah</text:span><text:span text:style-name="T44"> </text:span><text:span text:style-name="T23">memberikan kontribusi lain</text:span><text:span text:style-name="T24"> </text:span><text:span text:style-name="T23">dalam penelitian.</text:span></text:p>
      <text:p text:style-name="P45"/>
      <text:p text:style-name="P8"/>
      <text:p text:style-name="P30"><text:span text:style-name="T7">Daftar</text:span><text:span text:style-name="T10"> </text:span><text:span text:style-name="T7">Pustaka</text:span></text:p>
      <text:p text:style-name="P105"><text:span text:style-name="T87">American</text:span><text:span text:style-name="T88"> </text:span><text:span text:style-name="T87">Psychological</text:span><text:span text:style-name="T88"> </text:span><text:span text:style-name="T87">Association</text:span><text:span text:style-name="T88"> </text:span><text:span text:style-name="T57">(APA).</text:span><text:span text:style-name="T58"> </text:span><text:span text:style-name="T57">(2020).</text:span><text:span text:style-name="T58"> </text:span><text:span text:style-name="T87">Publication</text:span><text:span text:style-name="T88"> </text:span><text:span text:style-name="T87">manual</text:span><text:span text:style-name="T88"> </text:span><text:span text:style-name="T87">American</text:span><text:span text:style-name="T88"> </text:span><text:span text:style-name="T87">Psychological</text:span><text:span text:style-name="T88"> </text:span><text:span text:style-name="T87">Association</text:span><text:span text:style-name="T89"> </text:span><text:span text:style-name="T57">(7th ed.). </text:span><text:span text:style-name="T87">American Psychological</text:span><text:span text:style-name="T88"> </text:span><text:span text:style-name="T87">Association</text:span><text:span text:style-name="T57">.</text:span></text:p>
      <text:p text:style-name="P106"><text:span text:style-name="T57">Badan</text:span><text:span text:style-name="T59"> </text:span><text:span text:style-name="T57">Pengembangan</text:span><text:span text:style-name="T59"> </text:span><text:span text:style-name="T57">dan</text:span><text:span text:style-name="T60"> </text:span><text:span text:style-name="T57">Pembinaan</text:span><text:span text:style-name="T59"> </text:span><text:span text:style-name="T57">Bahasa.</text:span><text:span text:style-name="T61"> </text:span><text:span text:style-name="T57">(2016).</text:span><text:span text:style-name="T60"> </text:span><text:span text:style-name="T57">Kamus</text:span><text:span text:style-name="T61"> </text:span><text:span text:style-name="T57">besar</text:span><text:span text:style-name="T61"> </text:span><text:span text:style-name="T57">bahasa</text:span><text:span text:style-name="T61"> </text:span><text:span text:style-name="T57">indonesia</text:span><text:span text:style-name="T61"> </text:span><text:span text:style-name="T57">daring</text:span><text:span text:style-name="T61"> </text:span><text:span text:style-name="T57">(kbbi</text:span><text:span text:style-name="T61"> </text:span><text:span text:style-name="T57">daring).</text:span><text:span text:style-name="T62"> </text:span><text:span text:style-name="T57">Kementerian</text:span><text:span text:style-name="T58"> </text:span><text:span text:style-name="T57">Pendidikan,</text:span><text:span text:style-name="T58"> </text:span><text:span text:style-name="T57">Kebudayaan,</text:span><text:span text:style-name="T58"> </text:span><text:span text:style-name="T57">Riset,</text:span><text:span text:style-name="T58"> </text:span><text:span text:style-name="T57">dan</text:span><text:span text:style-name="T58"> </text:span><text:span text:style-name="T57">Teknologi</text:span><text:span text:style-name="T58"> </text:span><text:span text:style-name="T57">Republik</text:span><text:span text:style-name="T58"> </text:span><text:span text:style-name="T57">Indonesia.</text:span><text:span text:style-name="T58"> </text:span><text:span text:style-name="T57">https://kbbi.kemdikbud.go.id/</text:span></text:p>
      <text:p text:style-name="P31"><text:span text:style-name="T57">Chaer,</text:span><text:span text:style-name="T63"> </text:span><text:span text:style-name="T57">A.</text:span><text:span text:style-name="T64"> </text:span><text:span text:style-name="T57">(1998). Tata bahasa</text:span><text:span text:style-name="T63"> </text:span><text:span text:style-name="T57">praktis bahasa</text:span><text:span text:style-name="T65"> </text:span><text:span text:style-name="T57">indonesia (Edisi Revisi). PT. Rineka Cipta.</text:span></text:p>
      <text:p text:style-name="P32"><text:span text:style-name="T57">Creswell,</text:span><text:span text:style-name="T66"> </text:span><text:span text:style-name="T57">J.W.</text:span><text:span text:style-name="T67"> </text:span><text:span text:style-name="T57">(2010). </text:span><text:span text:style-name="T87">Research</text:span><text:span text:style-name="T90"> </text:span><text:span text:style-name="T87">design</text:span><text:span text:style-name="T57">: Pendekatan kualitatif,</text:span><text:span text:style-name="T63"> </text:span><text:span text:style-name="T57">kuantitatif,</text:span><text:span text:style-name="T67"> </text:span><text:span text:style-name="T57">dan</text:span><text:span text:style-name="T65"> </text:span><text:span text:style-name="T57">mixed.</text:span><text:span text:style-name="T63"> </text:span><text:span text:style-name="T57">PT Pustaka</text:span><text:span text:style-name="T63"> </text:span><text:span text:style-name="T57">Pelajar.</text:span></text:p>
      <text:p text:style-name="P107"><text:span text:style-name="T57">DPR RI. (2017). Pedoman penyusunan naskah akademik rancangan undang-undang. Pusat Perancangan</text:span><text:span text:style-name="T58"> </text:span><text:span text:style-name="T57">Undang-Undang.<text:tab/>https://</text:span><text:a xlink:type="simple" xlink:href="http://www.dpr.go.id/doksetjen/dokumen/reformasi-birokrasi-Quick-Win-" text:style-name="Internet_20_link" text:visited-style-name="Visited_20_Internet_20_Link">www.dpr.go.id/doksetjen/dokumen/reformasi-birokrasi-Quick-Win-</text:a><text:span text:style-name="T57"> Pedoman-Penyusunan-Naskah-Akademik-Rancangan-Undang-Undang-1507775513.pdf</text:span></text:p>
      <text:p text:style-name="P108"><text:span text:style-name="T57">Hartono, J. (2021). Penulisan buku ajar yang baik dan produktif: Berbagai pengalaman menulis buku</text:span><text:span text:style-name="T58"> </text:span><text:span text:style-name="T57">selama</text:span><text:span text:style-name="T65"> </text:span><text:span text:style-name="T57">40 tahun. Direktorat</text:span><text:span text:style-name="T63"> </text:span><text:span text:style-name="T57">Sumber Daya Ristek Dikti.</text:span></text:p>
      <text:p text:style-name="P109"><text:span text:style-name="T57">Purdue</text:span><text:span text:style-name="T58"> </text:span><text:span text:style-name="T57">University.</text:span><text:span text:style-name="T58"> </text:span><text:span text:style-name="T57">(2021).</text:span><text:span text:style-name="T58"> </text:span><text:span text:style-name="T57">Annotated</text:span><text:span text:style-name="T58"> </text:span><text:span text:style-name="T57">Bibliographies.</text:span><text:span text:style-name="T58"> </text:span><text:span text:style-name="T57">https://owl.purdue.edu/owl/</text:span><text:span text:style-name="T58"> </text:span><text:span text:style-name="T57">general_writing/common_writing_assignments/annotated_bibliographies/index.html</text:span></text:p>
      <text:p text:style-name="P30"><text:span text:style-name="T57">Silalahi,</text:span><text:span text:style-name="T63"> </text:span><text:span text:style-name="T57">U.</text:span><text:span text:style-name="T66"> </text:span><text:span text:style-name="T57">(2009). Metode</text:span><text:span text:style-name="T67"> </text:span><text:span text:style-name="T57">penelitian sosial.</text:span><text:span text:style-name="T63"> </text:span><text:span text:style-name="T57">PT. Refika</text:span><text:span text:style-name="T63"> </text:span><text:span text:style-name="T57">Aditama.</text:span></text:p>
      <text:p text:style-name="P111"><text:span text:style-name="T57">Syaefullah,</text:span><text:span text:style-name="T68"> </text:span><text:span text:style-name="T57">A.</text:span><text:span text:style-name="T69"> </text:span><text:span text:style-name="T57">(2015).</text:span><text:span text:style-name="T68"> </text:span><text:span text:style-name="T57">Prinsip</text:span><text:span text:style-name="T69"> </text:span><text:span text:style-name="T57">dasar</text:span><text:span text:style-name="T70"> </text:span><text:span text:style-name="T57">penyusunan</text:span><text:span text:style-name="T71"> </text:span><text:span text:style-name="T57">&amp;</text:span><text:span text:style-name="T72"> </text:span><text:span text:style-name="T57">penulisan</text:span><text:span text:style-name="T73"> </text:span><text:span text:style-name="T57">karya</text:span><text:span text:style-name="T71"> </text:span><text:span text:style-name="T57">tulis</text:span><text:span text:style-name="T69"> </text:span><text:span text:style-name="T57">ilmiah</text:span><text:span text:style-name="T73"> </text:span><text:span text:style-name="T57">(the</text:span><text:span text:style-name="T71"> </text:span><text:span text:style-name="T57">fundamental</text:span><text:span text:style-name="T68"> </text:span><text:span text:style-name="T57">of</text:span><text:span text:style-name="T74"> </text:span><text:span text:style-name="T57">scientific writing). Gramedia.</text:span></text:p>
      <text:p text:style-name="P110"><text:span text:style-name="T57">Tim</text:span><text:span text:style-name="T75"> </text:span><text:span text:style-name="T57">Pengembang</text:span><text:span text:style-name="T75"> </text:span><text:span text:style-name="T57">Pedoman</text:span><text:span text:style-name="T76"> </text:span><text:span text:style-name="T57">Bahasa</text:span><text:span text:style-name="T75"> </text:span><text:span text:style-name="T57">Indonesia.</text:span><text:span text:style-name="T77"> </text:span><text:span text:style-name="T57">(2016).</text:span><text:span text:style-name="T76"> </text:span><text:span text:style-name="T57">Pedoman</text:span><text:span text:style-name="T77"> </text:span><text:span text:style-name="T57">umum</text:span><text:span text:style-name="T78"> </text:span><text:span text:style-name="T57">ejaan</text:span><text:span text:style-name="T75"> </text:span><text:span text:style-name="T57">bahasa</text:span><text:span text:style-name="T77"> </text:span><text:span text:style-name="T57">indonesia.</text:span><text:span text:style-name="T76"> </text:span><text:span text:style-name="T57">Badan</text:span><text:span text:style-name="T74"> </text:span><text:span text:style-name="T57">Pengembangan dan Pembinaan Bahasa Indonesia Kemendikbud.</text:span></text:p>
      <text:p text:style-name="P22"><text:span text:style-name="T57">Trim,</text:span><text:span text:style-name="T63"> </text:span><text:span text:style-name="T57">B. (2017). 200+</text:span><text:span text:style-name="T67"> </text:span><text:span text:style-name="T57">solusi editing</text:span><text:span text:style-name="T67"> </text:span><text:span text:style-name="T57">naskah dan</text:span><text:span text:style-name="T63"> </text:span><text:span text:style-name="T57">penerbitan. Bumi Aksara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imesNewRomanPS-BoldMT" svg:font-family="TimesNewRomanPS-BoldMT" style:font-family-generic="roman"/>
    <style:font-face style:name="TimesNewRomanPS-ItalicMT" svg:font-family="TimesNewRomanPS-ItalicMT" style:font-family-generic="roman"/>
    <style:font-face style:name="TimesNewRomanPSMT" svg:font-family="TimesNewRomanPSMT" style:font-family-generic="roman"/>
    <style:font-face style:name="Calibri" svg:font-family="Calibri" style:font-family-generic="swiss"/>
    <style:font-face style:name="Helvetica" svg:font-family="Helvetica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Arial Unicode MS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Arial Unicode MS" style:font-size-asian="14pt" style:font-name-complex="Arial Unicode MS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Rhiza Sadjad</meta:initial-creator>
    <meta:creation-date>2026-05-13T15:51:52</meta:creation-date>
    <meta:document-statistic meta:table-count="1" meta:image-count="0" meta:object-count="0" meta:page-count="6" meta:paragraph-count="98" meta:word-count="1340" meta:character-count="9846"/>
    <dc:date>2026-05-13T15:54:06</dc:date>
    <dc:creator>Rhiza Sadjad</dc:creator>
    <meta:editing-duration>PT2M19S</meta:editing-duration>
    <meta:editing-cycles>1</meta:editing-cycles>
    <meta:generator>OpenOffice/4.1.2$Unix OpenOffice.org_project/412m3$Build-9782</meta:generator>
  </office:meta>
</office:document-meta>
</file>