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500000002F2DA0B1584.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HelveticaNeue-Medium" svg:font-family="HelveticaNeue-Medium"/>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2"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3"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5" style:family="paragraph" style:parent-style-name="Standard">
      <style:paragraph-properties fo:line-height="100%" fo:text-align="center"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6" style:family="paragraph" style:parent-style-name="Standard">
      <style:paragraph-properties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7" style:family="paragraph" style:parent-style-name="Standard">
      <style:paragraph-properties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weight="bold" style:font-name-asian="HelveticaNeue-Medium" style:font-size-asian="12pt" style:font-weight-asian="bold" style:font-name-complex="HelveticaNeue-Medium" style:font-size-complex="12pt" style:font-weight-complex="bold"/>
    </style:style>
    <style:style style:name="P8" style:family="paragraph" style:parent-style-name="Standard">
      <style:paragraph-properties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weight="normal" style:font-name-asian="HelveticaNeue" style:font-size-asian="12pt" style:font-weight-asian="normal" style:font-name-complex="HelveticaNeue" style:font-size-complex="12pt" style:font-weight-complex="normal"/>
    </style:style>
    <style:style style:name="P9" style:family="paragraph" style:parent-style-name="Standard">
      <style:paragraph-properties fo:text-align="center" style:justify-single-word="false"/>
      <style:text-properties fo:color="#000000" style:font-name="Times New Roman" fo:font-size="14pt" style:text-underline-style="solid" style:text-underline-width="auto" style:text-underline-color="font-color" fo:font-weight="bold" style:font-size-asian="14pt" style:font-weight-asian="bold" style:font-size-complex="14pt" style:font-weight-complex="bold"/>
    </style:style>
    <style:style style:name="P10" style:family="paragraph" style:parent-style-name="Standard">
      <style:paragraph-properties fo:text-align="justify" style:justify-single-word="false"/>
      <style:text-properties fo:font-size="12pt" style:font-size-asian="12pt" style:font-size-complex="12pt"/>
    </style:style>
    <style:style style:name="P11" style:family="paragraph" style:parent-style-name="Standard">
      <style:paragraph-properties fo:line-height="150%" fo:text-align="justify" style:justify-single-word="false"/>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P12" style:family="paragraph" style:parent-style-name="Standard">
      <style:paragraph-properties fo:line-height="100%" fo:text-align="center" style:justify-single-word="false"/>
      <style:text-properties fo:font-variant="normal" fo:text-transform="none" fo:color="#000000" style:text-line-through-style="none" style:font-name="Times New Roman" fo:font-size="14pt" fo:letter-spacing="normal" fo:font-style="normal" style:text-underline-style="none" fo:font-weight="bold" style:text-blinking="false" style:font-size-asian="14pt" style:font-style-asian="normal" style:font-weight-asian="bold" style:font-size-complex="14pt" style:font-style-complex="normal" style:font-weight-complex="bold"/>
    </style:style>
    <style:style style:name="P13" style:family="paragraph" style:parent-style-name="Standard">
      <style:paragraph-properties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style:font-name="Times New Roman" fo:font-size="12pt" style:font-size-asian="12pt" style:font-size-complex="12pt"/>
    </style:style>
    <style:style style:name="P14"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5" style:family="paragraph" style:parent-style-name="Standard">
      <style:paragraph-properties fo:margin-top="0in" fo:margin-bottom="0.1in" fo:line-height="150%" fo:text-align="justify" style:justify-single-word="false"/>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P16" style:family="paragraph" style:parent-style-name="Standard">
      <style:paragraph-properties fo:margin-top="0in" fo:margin-bottom="0.1in" fo:line-height="150%" fo:text-align="justify" style:justify-single-word="false"/>
      <style:text-properties fo:font-variant="normal" fo:text-transform="none" fo:color="#000000" style:text-line-through-style="none" style:font-name="Times New Roman" fo:font-size="12pt" fo:letter-spacing="normal" fo:font-style="normal" style:text-underline-style="none" fo:font-weight="bold" style:text-blinking="false" style:font-size-asian="12pt" style:font-style-asian="normal" style:font-weight-asian="bold" style:font-size-complex="12pt" style:font-style-complex="normal" style:font-weight-complex="bold"/>
    </style:style>
    <style:style style:name="P17"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8" style:family="paragraph" style:parent-style-name="Standard">
      <style:paragraph-properties fo:margin-top="0in" fo:margin-bottom="0.1in"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9" style:family="paragraph" style:parent-style-name="Standard">
      <style:paragraph-properties fo:margin-top="0in" fo:margin-bottom="0.1in" fo:line-height="150%" fo:text-align="justify" style:justify-single-word="false"/>
      <style:text-properties fo:color="#000000" style:font-name="Times New Roman" fo:font-size="12pt" fo:font-style="normal" style:text-underline-style="none" fo:font-weight="normal" style:font-size-asian="12pt" style:font-style-asian="normal" style:font-weight-asian="normal" style:font-size-complex="12pt" style:font-style-complex="normal" style:font-weight-complex="normal"/>
    </style:style>
    <style:style style:name="P20" style:family="paragraph" style:parent-style-name="Standard">
      <style:paragraph-properties fo:margin-top="0in" fo:margin-bottom="0.1in" fo:line-height="150%" fo:text-align="justify" style:justify-single-word="false"/>
      <style:text-properties fo:color="#000000" style:font-name="Times New Roman" fo:font-size="12pt" fo:font-style="normal" style:text-underline-style="none" fo:font-weight="bold" style:font-size-asian="12pt" style:font-style-asian="normal" style:font-weight-asian="bold" style:font-size-complex="12pt" style:font-style-complex="normal" style:font-weight-complex="bold"/>
    </style:style>
    <style:style style:name="P21" style:family="paragraph" style:parent-style-name="Standard">
      <style:paragraph-properties fo:margin-top="0in" fo:margin-bottom="0.1in" fo:line-height="100%" fo:text-align="center" style:justify-single-word="false"/>
      <style:text-properties fo:color="#000000" style:font-name="Times New Roman" fo:font-size="12pt" fo:font-style="normal" style:text-underline-style="solid" style:text-underline-width="auto" style:text-underline-color="font-color" fo:font-weight="bold" style:font-size-asian="12pt" style:font-style-asian="normal" style:font-weight-asian="bold" style:font-size-complex="12pt" style:font-style-complex="normal" style:font-weight-complex="bold"/>
    </style:style>
    <style:style style:name="P22" style:family="paragraph" style:parent-style-name="Standard">
      <style:paragraph-properties fo:margin-top="0in" fo:margin-bottom="0.1in" fo:line-height="100%" fo:text-align="justify" style:justify-single-word="false"/>
      <style:text-properties fo:color="#000000" style:font-name="Times New Roman" fo:font-size="12pt" fo:font-style="normal" style:text-underline-style="solid" style:text-underline-width="auto" style:text-underline-color="font-color" fo:font-weight="bold" style:font-size-asian="12pt" style:font-style-asian="normal" style:font-weight-asian="bold" style:font-size-complex="12pt" style:font-style-complex="normal" style:font-weight-complex="bold"/>
    </style:style>
    <style:style style:name="P23"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4" style:family="paragraph" style:parent-style-name="Text_20_body">
      <style:paragraph-properties fo:margin-left="0.2in" fo:margin-right="0in" fo:margin-top="0in" fo:margin-bottom="0in" fo:line-height="100%" fo:text-align="justify" style:justify-single-word="false" fo:orphans="2" fo:widows="2" fo:text-indent="-0.1819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25" style:family="paragraph" style:parent-style-name="Standard">
      <style:paragraph-properties fo:margin-top="0in" fo:margin-bottom="0in" fo:line-height="150%" fo:text-align="justify" style:justify-single-word="false"/>
      <style:text-properties fo:color="#000000" style:font-name="Times New Roman" fo:font-size="12pt" fo:font-style="normal" style:text-underline-style="solid" style:text-underline-width="auto" style:text-underline-color="font-color" fo:font-weight="bold" style:font-size-asian="12pt" style:font-style-asian="normal" style:font-weight-asian="bold" style:font-size-complex="12pt" style:font-style-complex="normal" style:font-weight-complex="bold"/>
    </style:style>
    <style:style style:name="P26" style:family="paragraph" style:parent-style-name="Standard">
      <style:paragraph-properties fo:margin-top="0in" fo:margin-bottom="0in" fo:line-height="100%" fo:text-align="center" style:justify-single-word="false"/>
      <style:text-properties fo:font-variant="normal" fo:text-transform="none" fo:color="#000000" style:text-line-through-style="none" style:font-name="Times New Roman" fo:font-size="12pt" fo:letter-spacing="normal" fo:font-style="italic" style:text-underline-style="none" fo:font-weight="normal" style:text-blinking="false" style:font-size-asian="12pt" style:font-style-asian="italic" style:font-weight-asian="normal" style:font-size-complex="12pt" style:font-style-complex="italic" style:font-weight-complex="normal"/>
    </style:style>
    <style:style style:name="P27" style:family="paragraph" style:parent-style-name="Standard">
      <style:paragraph-properties fo:margin-left="0.2091in" fo:margin-right="0in" fo:line-height="100%" fo:text-align="justify" style:justify-single-word="false" fo:text-indent="-0.2181in" style:auto-text-indent="false"/>
    </style:style>
    <style:style style:name="P28" style:family="paragraph" style:parent-style-name="Standard">
      <style:paragraph-properties fo:margin-left="0.2091in" fo:margin-right="0in" fo:line-height="100%" fo:text-align="start" style:justify-single-word="false" fo:text-indent="-0.2181in" style:auto-text-indent="false"/>
    </style:style>
    <style:style style:name="P29" style:family="paragraph" style:parent-style-name="Standard">
      <style:paragraph-properties fo:margin-left="0.2091in" fo:margin-right="0in" fo:line-height="100%" fo:text-align="justify" style:justify-single-word="false" fo:text-indent="-0.2181in" style:auto-text-indent="false"/>
      <style:text-properties style:font-name="Times New Roman" fo:font-size="12pt" style:font-size-asian="12pt" style:font-size-complex="12pt"/>
    </style:style>
    <style:style style:name="P30"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normal" style:text-underline-style="none"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P31"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2" style:family="paragraph" style:parent-style-name="Standard" style:master-page-name="">
      <style:paragraph-properties fo:margin-left="0.2091in" fo:margin-right="0in" fo:line-height="100%" fo:text-align="justify" style:justify-single-word="false" fo:text-indent="-0.2181in" style:auto-text-indent="false" style:page-number="auto"/>
    </style:style>
    <style:style style:name="P33" style:family="paragraph" style:parent-style-name="Text_20_body" style:list-style-name="L1" style:master-page-name="">
      <style:paragraph-properties fo:margin-left="0in" fo:margin-right="0in" fo:margin-top="0in" fo:margin-bottom="0in" fo:line-height="100%" fo:text-align="justify" style:justify-single-word="false" fo:orphans="2" fo:widows="2" fo:text-indent="0in" style:auto-text-indent="true" style:page-number="auto"/>
    </style:style>
    <style:style style:name="P34" style:family="paragraph" style:parent-style-name="Text_20_body" style:list-style-name="L1">
      <style:paragraph-properties fo:margin-left="0in" fo:margin-right="0in" fo:margin-top="0in" fo:margin-bottom="0in" fo:line-height="100%" fo:text-align="justify" style:justify-single-word="false" fo:orphans="2" fo:widows="2" fo:text-indent="0in" style:auto-text-indent="true"/>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35" style:family="paragraph" style:parent-style-name="Text_20_body" style:list-style-name="L2">
      <style:paragraph-properties fo:margin-top="0in" fo:margin-bottom="0in" fo:line-height="100%" fo:text-align="justify"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36" style:family="paragraph" style:parent-style-name="Standard">
      <style:paragraph-properties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7"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38" style:family="paragraph" style:parent-style-name="Standard" style:list-style-name="L3">
      <style:paragraph-properties fo:margin-top="0in" fo:margin-bottom="0in" fo:line-height="150%" fo:text-align="justify" style:justify-single-word="false"/>
      <style:text-properties fo:color="#000000" style:font-name="Times New Roman" fo:font-size="12pt" fo:font-style="normal" style:text-underline-style="none" fo:font-weight="normal" style:font-size-asian="12pt" style:font-style-asian="normal" style:font-weight-asian="normal" style:font-size-complex="12pt" style:font-style-complex="normal" style:font-weight-complex="normal"/>
    </style:style>
    <style:style style:name="P39" style:family="paragraph" style:parent-style-name="Standard">
      <style:paragraph-properties fo:margin-top="0in" fo:margin-bottom="0.1in" fo:line-height="150%" fo:text-align="justify" style:justify-single-word="false"/>
      <style:text-properties fo:color="#000000" style:font-name="Times New Roman" fo:font-size="12pt" fo:font-style="normal" style:text-underline-style="none" fo:font-weight="normal" style:font-size-asian="12pt" style:font-style-asian="normal" style:font-weight-asian="normal" style:font-size-complex="12pt" style:font-style-complex="normal" style:font-weight-complex="normal"/>
    </style:style>
    <style:style style:name="P40"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41" style:family="paragraph">
      <style:paragraph-properties fo:text-align="center"/>
      <style:text-properties fo:font-size="12pt"/>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style:text-underline-style="none" style:font-style-asian="italic" style:font-style-complex="italic"/>
    </style:style>
    <style:style style:name="T4"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5" style:family="text">
      <style:text-properties fo:font-variant="normal" fo:text-transform="none" fo:color="#000000" style:font-name="Times New Roman" fo:font-size="12pt" fo:letter-spacing="normal" fo:font-style="italic" fo:font-weight="normal" style:font-name-asian="HelveticaNeue-Medium" style:font-size-asian="12pt" style:font-style-asian="italic" style:font-weight-asian="normal" style:font-name-complex="HelveticaNeue-Medium" style:font-size-complex="12pt" style:font-style-complex="italic" style:font-weight-complex="normal"/>
    </style:style>
    <style:style style:name="T6" style:family="text">
      <style:text-properties fo:font-variant="normal" fo:text-transform="none" fo:color="#000000" style:font-name="Times New Roman" fo:font-size="12pt" fo:letter-spacing="normal" fo:font-style="italic" style:text-underline-style="none" fo:font-weight="normal" fo:background-color="transparent" style:font-name-asian="HelveticaNeue-Medium" style:font-size-asian="12pt" style:font-style-asian="italic" style:font-weight-asian="normal" style:font-name-complex="HelveticaNeue-Medium" style:font-size-complex="12pt" style:font-style-complex="italic" style:font-weight-complex="normal"/>
    </style:style>
    <style:style style:name="T7" style:family="text">
      <style:text-properties fo:font-variant="normal" fo:text-transform="none" fo:color="#000000" style:font-name="Times New Roman" fo:font-size="12pt" fo:letter-spacing="normal" fo:font-style="italic" style:text-underline-style="none" fo:font-weight="normal" fo:background-color="transparent" style:font-name-asian="HelveticaNeue-Medium" style:font-size-asian="12pt" style:font-weight-asian="normal" style:font-name-complex="HelveticaNeue-Medium" style:font-size-complex="12pt" style:font-weight-complex="normal"/>
    </style:style>
    <style:style style:name="T8" style:family="text">
      <style:text-properties fo:font-variant="normal" fo:text-transform="none" fo:color="#000000" style:font-name="Times New Roman" fo:font-size="12pt" fo:letter-spacing="normal" fo:font-style="italic" style:text-underline-style="none" fo:font-weight="normal" style:font-name-asian="HelveticaNeue-Medium" style:font-size-asian="12pt" style:font-style-asian="italic" style:font-weight-asian="normal" style:font-name-complex="HelveticaNeue-Medium" style:font-size-complex="12pt" style:font-style-complex="italic" style:font-weight-complex="normal"/>
    </style:style>
    <style:style style:name="T9" style:family="text">
      <style:text-properties fo:font-variant="normal" fo:text-transform="none" fo:color="#000000" style:font-name="Times New Roman" fo:font-size="12pt" fo:letter-spacing="normal" fo:font-style="normal"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T10" style:family="text">
      <style:text-properties fo:font-variant="normal" fo:text-transform="none" fo:color="#000000" style:font-name="Times New Roman" fo:font-size="12pt" fo:letter-spacing="normal" fo:font-style="normal" style:text-underline-style="none" fo:font-weight="normal" fo:background-color="transparent" style:font-name-asian="HelveticaNeue-Medium" style:font-size-asian="12pt" style:font-style-asian="normal" style:font-weight-asian="normal" style:font-name-complex="HelveticaNeue-Medium" style:font-size-complex="12pt" style:font-style-complex="normal" style:font-weight-complex="normal"/>
    </style:style>
    <style:style style:name="T11" style:family="text">
      <style:text-properties fo:font-variant="normal" fo:text-transform="none" fo:color="#000000" style:font-name="Times New Roman" fo:font-size="12pt" fo:letter-spacing="normal" fo:font-style="normal" style:text-underline-style="none"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T12" style:family="text">
      <style:text-properties fo:font-variant="normal" fo:text-transform="none" fo:color="#000000" style:font-name="Times New Roman" fo:font-size="12pt" fo:letter-spacing="normal" fo:font-style="normal" style:text-underline-style="none" fo:font-weight="bold" fo:background-color="transparent" style:font-name-asian="HelveticaNeue-Medium" style:font-size-asian="12pt" style:font-style-asian="normal" style:font-weight-asian="bold" style:font-name-complex="HelveticaNeue-Medium" style:font-size-complex="12pt" style:font-style-complex="normal" style:font-weight-complex="bold"/>
    </style:style>
    <style:style style:name="T13" style:family="text">
      <style:text-properties fo:font-variant="normal" fo:text-transform="none" fo:color="#000000" style:font-name="Times New Roman" fo:font-size="12pt" fo:letter-spacing="normal" fo:font-style="normal" style:text-underline-style="none"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T14" style:family="text">
      <style:text-properties fo:font-variant="normal" fo:text-transform="none" fo:color="#000000" style:font-name="Times New Roman" fo:font-size="12pt" fo:letter-spacing="normal" fo:font-style="normal"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T15" style:family="text">
      <style:text-properties fo:font-variant="normal" fo:text-transform="none" fo:color="#000000" style:font-name="Times New Roman" fo:letter-spacing="normal" fo:font-style="normal" fo:font-weight="bold" style:font-name-asian="HelveticaNeue-Medium" style:font-style-asian="normal" style:font-name-complex="HelveticaNeue-Medium" style:font-style-complex="normal"/>
    </style:style>
    <style:style style:name="T16" style:family="text">
      <style:text-properties fo:font-variant="normal" fo:text-transform="none" fo:color="#000000" style:text-line-through-style="none" style:font-name="Times New Roman" fo:letter-spacing="normal" fo:font-style="normal" style:text-underline-style="none" fo:font-weight="bold" style:text-blinking="false" fo:background-color="transparent" style:font-style-asian="normal" style:font-weight-asian="bold" style:font-style-complex="normal" style:font-weight-complex="bold"/>
    </style:style>
    <style:style style:name="T17" style:family="text">
      <style:text-properties fo:font-variant="normal" fo:text-transform="none" fo:color="#343332" style:font-name="Times New Roman" fo:font-size="12pt" fo:letter-spacing="normal" fo:font-style="italic" style:text-underline-style="none" fo:font-weight="normal" fo:background-color="transparent" style:font-name-asian="HelveticaNeue-Medium" style:font-size-asian="12pt" style:font-style-asian="italic" style:font-weight-asian="normal" style:font-name-complex="HelveticaNeue-Medium" style:font-size-complex="12pt" style:font-style-complex="italic" style:font-weight-complex="normal"/>
    </style:style>
    <style:style style:name="T18" style:family="text">
      <style:text-properties fo:font-weight="bold" style:font-weight-asian="bold" style:font-weight-complex="bold"/>
    </style:style>
    <style:style style:name="T19" style:family="text">
      <style:text-properties fo:color="#000000" style:font-name="Times New Roman"/>
    </style:style>
    <style:style style:name="T20" style:family="text">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21" style:family="text">
      <style:text-properties fo:color="#000000" style:font-name="Times New Roman" fo:font-size="12pt" fo:font-style="normal" fo:font-weight="normal" style:font-name-asian="HelveticaNeue-Medium" style:font-size-asian="12pt" style:font-style-asian="normal" style:font-weight-asian="normal" style:font-name-complex="HelveticaNeue-Medium" style:font-size-complex="12pt" style:font-style-complex="normal" style:font-weight-complex="normal"/>
    </style:style>
    <style:style style:name="T22"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23" style:family="text">
      <style:text-properties fo:color="#000000" style:font-name="Times New Roman" fo:font-size="12pt" fo:font-style="normal" fo:font-weight="bold" style:font-name-asian="HelveticaNeue-Medium" style:font-size-asian="12pt" style:font-style-asian="normal" style:font-weight-asian="bold" style:font-name-complex="HelveticaNeue-Medium" style:font-size-complex="12pt" style:font-style-complex="normal" style:font-weight-complex="bold"/>
    </style:style>
    <style:style style:name="T24"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25" style:family="text">
      <style:text-properties fo:color="#000000" fo:font-style="normal" fo:font-weight="normal" style:font-style-asian="normal" style:font-weight-asian="normal" style:font-style-complex="normal" style:font-weight-complex="normal"/>
    </style:style>
    <style:style style:name="T26" style:family="text">
      <style:text-properties fo:color="#000000" fo:font-style="normal" fo:font-weight="normal" style:font-name-asian="HelveticaNeue-Medium" style:font-style-asian="normal" style:font-weight-asian="normal" style:font-name-complex="HelveticaNeue-Medium" style:font-style-complex="normal" style:font-weight-complex="normal"/>
    </style:style>
    <style:style style:name="T27" style:family="text">
      <style:text-properties fo:color="#000000" fo:font-style="normal" fo:font-weight="bold" style:font-style-asian="normal" style:font-weight-asian="bold" style:font-style-complex="normal" style:font-weight-complex="bold"/>
    </style:style>
    <style:style style:name="T28" style:family="text">
      <style:text-properties fo:color="#000000" fo:font-style="normal" fo:font-weight="bold" style:font-name-asian="HelveticaNeue-Medium" style:font-style-asian="normal" style:font-weight-asian="bold" style:font-name-complex="HelveticaNeue-Medium" style:font-style-complex="normal" style:font-weight-complex="bold"/>
    </style:style>
    <style:style style:name="T29" style:family="text">
      <style:text-properties fo:color="#000000" fo:font-style="italic" fo:font-weight="normal" style:font-name-asian="HelveticaNeue-Medium" style:font-style-asian="italic" style:font-weight-asian="normal" style:font-name-complex="HelveticaNeue-Medium" style:font-style-complex="italic" style:font-weight-complex="normal"/>
    </style:style>
    <style:style style:name="T30" style:family="text">
      <style:text-properties fo:color="#000000" fo:font-weight="normal" style:font-name-asian="HelveticaNeue" style:font-weight-asian="normal" style:font-name-complex="HelveticaNeue" style:font-weight-complex="normal"/>
    </style:style>
    <style:style style:name="T31" style:family="text">
      <style:text-properties fo:color="#000000" fo:font-weight="bold" style:font-name-asian="HelveticaNeue-Medium" style:font-weight-asian="bold" style:font-name-complex="HelveticaNeue-Medium" style:font-weight-complex="bold"/>
    </style:style>
    <style:style style:name="T32" style:family="text">
      <style:text-properties style:font-name="Times New Roman" fo:font-size="12pt" fo:font-weight="normal" style:font-size-asian="12pt" style:font-weight-asian="normal" style:font-size-complex="12pt" style:font-weight-complex="normal"/>
    </style:style>
    <style:style style:name="T33" style:family="text">
      <style:text-properties fo:color="#04359d" fo:font-weight="normal" style:font-name-asian="HelveticaNeue" style:font-weight-asian="normal" style:font-name-complex="HelveticaNeue" style:font-weight-complex="normal"/>
    </style:style>
    <style:style style:name="T34" style:family="text">
      <style:text-properties style:text-underline-style="none"/>
    </style:style>
    <style:style style:name="T35" style:family="text">
      <style:text-properties style:text-underline-style="none" fo:font-weight="bold" style:font-weight-asian="bold" style:font-weight-complex="bold"/>
    </style:style>
    <style:style style:name="T36" style:family="text">
      <style:text-properties style:font-name-asian="HelveticaNeue-Medium" style:font-name-complex="HelveticaNeue-Medium"/>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style:num-prefix="("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style:style style:name="gr1" style:family="graphic">
      <style:graphic-properties svg:stroke-width="0.0201in" svg:stroke-color="#000000" draw:marker-start-width="0.2in" draw:marker-end-width="0.2in" draw:fill="none" draw:textarea-horizontal-align="center" draw:textarea-vertical-align="middle" fo:padding-top="0.0098in" fo:padding-bottom="0.0098in" fo:padding-left="0.0098in" fo:padding-right="0.0098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JAWABAN TUGAS 1</text:p>
      <text:p text:style-name="P1">Rhiza S. Sadjad </text:p>
      <text:p text:style-name="P1">NIM 045276176</text:p>
      <text:p text:style-name="P1"/>
      <text:p text:style-name="P2">Fakultas<text:tab/><text:tab/>: FHISIP/Fakultas Hukum, Ilmu Sosial dan Ilmu Politik</text:p>
      <text:p text:style-name="P10"><text:span text:style-name="T19">Kode/Nama MK<text:tab/>: </text:span><text:bookmark text:name="yui_3_17_2_1_1776937755760_30"/><text:span text:style-name="T16">FSSO4460.3.2/ Artikel Ilmiah 3.2 </text:span></text:p>
      <text:p text:style-name="P2">Tugas<text:tab/><text:tab/><text:tab/>: <text:span text:style-name="T18">1</text:span></text:p>
      <text:p text:style-name="P23"/>
      <text:p text:style-name="P14"><text:span text:style-name="T1">Tugas</text:span><text:span text:style-name="T2">:</text:span></text:p>
      <text:list xml:id="list2903705750368646449" text:style-name="L1">
        <text:list-item>
          <text:p text:style-name="P33"><text:span text:style-name="Strong_20_Emphasis"><text:span text:style-name="T4">Menuliskan judul artikel karya ilmiah yang akan Saudara kaji</text:span></text:span></text:p>
        </text:list-item>
        <text:list-item>
          <text:p text:style-name="P34">Mengunggah file artikel yang memuat:</text:p>
        </text:list-item>
      </text:list>
      <text:list xml:id="list1943783338156460920" text:style-name="L2">
        <text:list-item>
          <text:p text:style-name="P35">rumusan permasalahan</text:p>
        </text:list-item>
        <text:list-item>
          <text:p text:style-name="P35">rangkuman minimal 5 jurnal bereputasi dan minimal 5 buku terbitan 10 tahun terakhir</text:p>
        </text:list-item>
        <text:list-item>
          <text:p text:style-name="P35">kerangka tulisan ilmiah</text:p>
        </text:list-item>
      </text:list>
      <text:p text:style-name="P24"><text:span text:style-name="Strong_20_Emphasis"><text:span text:style-name="T32"/></text:span></text:p>
      <text:p text:style-name="P3"><text:span text:style-name="T1">Jawaban</text:span><text:span text:style-name="T2">:</text:span></text:p>
      <text:p text:style-name="P11"><text:span text:style-name="T18">1. Judul</text:span> (tentatif):</text:p>
      <text:p text:style-name="P12"><draw:rect text:anchor-type="paragraph" draw:z-index="2" draw:style-name="gr1" draw:text-style-name="P41" svg:width="6.7724in" svg:height="0.9531in" svg:x="-0.0484in" svg:y="-0.0453in"><text:p/></draw:rect>Kerangka Konseptual Kelayakan Sosiologis Revitalisasi Pasar Tradisional: </text:p>
      <text:p text:style-name="P12">Studi Kasus Pasar Gunung Batu Kota Bogor</text:p>
      <text:p text:style-name="P26">A Conceptual Framework of the Sociological Feasibility of Traditional Market Revitalization: </text:p>
      <text:p text:style-name="P26">The Case Study of Pasar Gunung Batu Bogor</text:p>
      <text:p text:style-name="P16"/>
      <text:p text:style-name="P16">2(a) <text:s/>Rumusan Permasalahan</text:p>
      <text:p text:style-name="P15"><text:tab/>Sedikit gambaran tentang latar belakang permasalahan. Bermula dari matakuliah-matakuliah pada Semester 1/2025-2026, yaitu <text:span text:style-name="T2">Metode Penelitian Kualitatif</text:span> dan <text:span text:style-name="T2">Metode Penelitian Kuantitatif</text:span>, yang untuk tugas-tugasnya penulis mengambil obyek penelitian Pasar Tradisional Gunung Batu, Kota Bogor. Lokasinya hanya berjarak +/- 400 meter dari tempat tinggal penulis. Selain untuk tugas-tugas pengumpulan data, berdasarkan data tersebut penulis juga menulis OPINI yang dimuat di suratkabar “<text:span text:style-name="T2">Radar Bogor</text:span>” (<text:span text:style-name="T18">Ref.</text:span> [<text:span text:style-name="T18">1</text:span>]) sebagaimana terlihat pada Gambar 1. </text:p>
      <text:p text:style-name="P15"><draw:frame draw:style-name="fr1" draw:name="graphics1" text:anchor-type="paragraph" svg:x="1.202in" svg:y="-0.089in" svg:width="4.4717in" svg:height="2.4016in" draw:z-index="0"><draw:image xlink:href="Pictures/1000000000000500000002F2DA0B1584.jpg" xlink:type="simple" xlink:show="embed" xlink:actuate="onLoad"/></draw:frame></text:p>
      <text:p text:style-name="P15"/>
      <text:p text:style-name="P15"/>
      <text:p text:style-name="P15"><text:tab/></text:p>
      <text:p text:style-name="P4"/>
      <text:p text:style-name="P4"/>
      <text:p text:style-name="P4"/>
      <text:p text:style-name="P5">Gambar 1</text:p>
      <text:p text:style-name="P6">Artikel OPINI “P<text:span text:style-name="T2">asar Tradisional yang Kini Sepi</text:span>”</text:p>
      <text:p text:style-name="P6">“<text:span text:style-name="T2">Radar Bogo</text:span>r”, 15 November 2025, halaman 3 (artikel lengkap terlampir)</text:p>
      <text:p text:style-name="P17"><text:soft-page-break/><text:tab/>Dari hasil pengamatan langsung terkait kondisi pasar tradisional Gunung Batu tersebut, serta hasil wawancara dengan para pedagang pasar, maka untuk artikel ilmiah ini penulis mencoba merumuskan permasalahannya sebagai berikut.</text:p>
      <text:p text:style-name="P21"><draw:rect text:anchor-type="paragraph" draw:z-index="1" draw:style-name="gr1" draw:text-style-name="P41" svg:width="6.7724in" svg:height="0.8004in" svg:x="-0.0484in" svg:y="-0.0484in"><text:p/></draw:rect>Rumusan Permasalahan</text:p>
      <text:p text:style-name="P18">Bagaimana kelayakan (sosiologis) jika dilakukan revitalisas Pasar (Tradisional) Gunung Batu di Kota Bogor?</text:p>
      <text:p text:style-name="P22"/>
      <text:p text:style-name="P19"><text:tab/>Artikel ilmiah ini akan mencoba menjawab beberapa pertanyaan penelitian, antara lain, misalnya:</text:p>
      <text:list xml:id="list3829764735662971201" text:style-name="L3">
        <text:list-item>
          <text:p text:style-name="P38">Apakah Pasar Tradisional Gunung Batu Kota Bogor sudah layak (secara sosiologis) untuk di-revitalisasi?</text:p>
        </text:list-item>
        <text:list-item>
          <text:p text:style-name="P38">Bagaimana menyusun suatu kerangka konseptual untuk suatu studi kelayakan sosiologis dari revitalisasi pasar tradisional?</text:p>
        </text:list-item>
        <text:list-item>
          <text:p text:style-name="P38">Apakah pasar tersebut sebaiknya di-revitalisasi supaya kembali ke kondisi semula sebelum masa pandemi COVID-19 (2020-2023)?</text:p>
        </text:list-item>
        <text:list-item>
          <text:p text:style-name="P38">Apakah sebaiknya pasar tradisional tersebut di-<text:span text:style-name="T2">up-grade</text:span> menjadi pusat perbelanjaan, atau “pasar modern”, atau yang lain?</text:p>
        </text:list-item>
      </text:list>
      <text:p text:style-name="P25"/>
      <text:p text:style-name="P20">2(b) Rangkuman Pustaka</text:p>
      <text:p text:style-name="P19"><text:tab/>Telah terkumpul 5 (lima) artikel jurnal bereputasi (Ref. [<text:span text:style-name="T18">2</text:span>] s/d [<text:span text:style-name="T18">6</text:span>]) yang relevan dengan topik artikel yang akan ditulis, semuanya merupan publikasi dari 10 (sepuluh) tahun terakhir. Sedangkan untuk 5 (lima) judul buku yang menjadi rujukan (Ref. [<text:span text:style-name="T18">7</text:span>] s/d [<text:span text:style-name="T18">11</text:span>]), belum semuanya dari terbitan 10 (sepuluh) tahun terakhir, sehingga masih harus ditambahkan lagi buku-buku rujukan yang lebih baru.</text:p>
      <text:p text:style-name="P19"><text:tab/>Secara umum kajian pustaka menunjukkan bahwa revitalisasi pasar tradisional merupakan upaya yang rumit dan multi-dimensi. Pasar tradisional sendiri merupakan bagian yang sangat penting - khususnya di negara-negara berkembang - dari sektor ekonomi informal yang sejak lama menarik perhatian para ekonom (Ref. [<text:span text:style-name="T18">9</text:span>],[<text:span text:style-name="T18">10</text:span>], [<text:span text:style-name="T18">11</text:span>]). Sektor informal ini disebut juga “ekonomi identitas” atau <text:span text:style-name="T2">identity economics</text:span> (Ref. [<text:span text:style-name="T18">9</text:span>]), dan karena banyak berkembang di perkotaan, disebut juga “informalitas perkotaan” atau <text:span text:style-name="T2">urban informality </text:span>(Ref. [<text:span text:style-name="T18">10</text:span>). <text:s/>Terbukti bahwa banyak negara berkembang mampu mengatasi berbagai krisis ekonomi, karena kekuatan sektor informal dari sistem perekonomiannya. Lebih jauh dikatakan bahwa sektor informal seperti pasar tradisional bukanlah suatu keterbelakangan atau ketidak-teraturan, melainkan suatu struktur ekonomi yang <text:soft-page-break/>mapan, terbentuk oleh identitas sosial, rasa saling percaya dan berbasis jejaring (<text:span text:style-name="T2">network</text:span>), sebagaimana diungkapkan dalam (Ref. [<text:span text:style-name="T18">9</text:span>]). </text:p>
      <text:p text:style-name="P19"><text:tab/>Sebagian besar dari pasar tradisional di Indonesia bermula tumbuh di wilayah pedesaan, sebagai “<text:span text:style-name="T2">hub</text:span>” perdagangan antara desa dan kota. Banyak di antara pasar tradisional di pedesaan itu yang sudah ada sejak jaman pra-kemerdekaan, sebagian hanya ramai sepekan sekali pada hari tertentu, sehingga banyak nama-nama tempat mengikuti hari-hari pasar, seperti <text:span text:style-name="T2">Pasar Senen,</text:span> <text:span text:style-name="T2">Pasar Rebo</text:span>, <text:span text:style-name="T2">Pasar Jum'at</text:span>, <text:span text:style-name="T2">Pasar Minggu</text:span>, atau mengikuti hari pasaran Jawa, seperti <text:span text:style-name="T2">Pasar Kliwon</text:span> dan <text:span text:style-name="T2">Pasar Pahing</text:span>, misalnya. </text:p>
      <text:p text:style-name="P19"><text:tab/>Dengan berkembangnya wilayah perkotaan, terjadi pemekaran wilayah, sehingga pasar-pasar tradisional yang semula berada di wilayah pedesaan, menjadi bagian dari wilayah perkotaan. Dengan demikian permasalahan pasar tradisional kemudian menjadi bagian dari permasalahan perkotaan yang dikaji dalam {Ref. [<text:span text:style-name="T18">7</text:span>] dan [<text:span text:style-name="T18">8</text:span>]). Salah satu masalah di wilayah perkotaan dalam kaitannya dengan interaksi sosial warga kota adalah terjadinya ke-tidak-setara-an (<text:span text:style-name="T2">inequality</text:span>) dan ke-terkucil-an (<text:span text:style-name="T2">exclusion</text:span>) yang merupakan pokok bahasan utama dalam (Ref. [<text:span text:style-name="T18">7</text:span>]). Padahal suatu pasar tradisional pada dasarnya bukan hanya sekedar tempat jual-beli, tapi lebih dari itu, pasar tradisional – walau pun sudah berlokasi di wilayah perkotaan – bisa berfungsi sebagai institusi sosial tempat warga masyarakat ber-interaksi sosial satu dengan lainnya. Pasar tradisional berpotensi menjadi salah satu bentuk “ruang sosial” (<text:span text:style-name="T2">social space</text:span>) seperti yang digagas oleh (Ref. [<text:span text:style-name="T18">8</text:span>]), sehingga wilayaj perkotaan pun dapat dirancang supaya memberikan prioritas pada interaksi sosial warga masyarakatnya.</text:p>
      <text:p text:style-name="P19"><text:tab/>Permasalahan-permasalahan yang terkait dengan proses revitalisasi pasar tradisional dirujuk dalam (Ref. [<text:span text:style-name="T18">2</text:span>] s/d [<text:span text:style-name="T18">6]</text:span>). Dalam (Ref. [<text:span text:style-name="T18">2</text:span>]) digambarkan dengan jelas bahwa revitalisasi pasar tradisional adalah suatu proses yang bersifat multi-dimensional, bukan hanya suatu proyek pembangunan infra-struktur, apalagi hanya sekedar renovasi fisik bangunan pasar. Terutama jika dalam sejarahnya, pasar tradisional pernah berfungsi maksimal dan optimal sebagai institusi sosial-ekonomi. Olehnya itu, suatu proses revitalisasi pasar tradisional, selain pembangunan fisik, juga harus meliputi reformasi dalam tata-kelola dan peng-aktif-an kembali berbagai kegiatan sosial-ekonomi yang terhenti pada suatu periode, Oleh sebab itu, diperlukan intervensi pemerintah yang mem-posisi-kan proses revitalisasi pasar tradisional sebagai suatu implementasi dari kebijakan publik yang strategis, sebagaimana dibahas dalam (Ref. [<text:span text:style-name="T18">3</text:span>]).</text:p>
      <text:p text:style-name="P17"><text:span text:style-name="T34"><text:tab/>Siapa yang diuntungkan dari proses revitalisasi pasar tradisional? Dalam kasus yang dikaji oleh <text:s/>(Ref. [</text:span><text:span text:style-name="T35">4</text:span><text:span text:style-name="T34">]) ternyata revitalisasi pasar tradisional bisa lebih menguntungkan pembeli daripada penjual, karena pembeli merasakan kenyamanan, kebersihan dan kemudahan setelah pasar tradisional di-revitalisasi, sementara penjual tidak merasakan adanya tambahan keuntungan atau </text:span><text:soft-page-break/><text:span text:style-name="T3">omzet</text:span><text:span text:style-name="T34"> penjualan. Memang banyak hal yang tidak menguntungkan bagi penjual, seperti terjadi re-lokasi dan/atau kenaikan tarif sewa, tata-kelola yang kurang teratur rapih, serta tidak adanya bantuan finansial dan permodalan. Hal-hal inilah yang menyebabkan revitalisasi pasar-pasar tradisional juga mengalami berbagai hambatan, sebagaimana yang dilaporkan dalam (Ref. [</text:span><text:span text:style-name="T35">5</text:span><text:span text:style-name="T34">]). Berbagai hambatan juga dilaporkan sebagai kesalahan desain, yang mengakibatkan ketidak-lancaran dan kesulitan akses pengunjung, yang pada gilirannya akan merugikan pedagang, karena di </text:span><text:span text:style-name="T34">pasar tradisional, penempatan posisi pedagang sangat menentukan. Sudut pandang perancangan spatial ini dilaporkan dalam (Ref. [</text:span><text:span text:style-name="T35">6]</text:span><text:span text:style-name="T34">).</text:span></text:p>
      <text:p text:style-name="P20">2(c) Kerangka Penulisan</text:p>
      <text:p text:style-name="P19"><text:tab/>Sesuai arahan, maka kerangka penulisan disusun sesuai dengan <text:span text:style-name="T2">template</text:span> Artikel Ilmiah yang ditetapkan oleh Universitas Terbuka sebagaimana terlampir. Dengan menyusun kerangka penulisan mengikuti format artikel itu sendiri, maka akan memudahkan dalam proses penulisan Artikel Ilmiah itu sendiri nantinya. </text:p>
      <text:p text:style-name="P4"/>
      <text:p text:style-name="P4">REFERENSI</text:p>
      <text:p text:style-name="P32"><text:span text:style-name="T20">[</text:span><text:span text:style-name="T22">1</text:span><text:span text:style-name="T20">] </text:span><text:span text:style-name="T22">Rhiza S. Sadjad</text:span><text:span text:style-name="T20">, [</text:span><text:span text:style-name="T22">2025</text:span><text:span text:style-name="T20">],“ P</text:span><text:span text:style-name="T24">asar Tradisional yang Kini Sepi</text:span><text:span text:style-name="T20">”, Artikel OPINI, “</text:span><text:span text:style-name="T24">Radar Bogo</text:span><text:span text:style-name="T20">r”, 15 November 2025, halaman 3</text:span></text:p>
      <text:p text:style-name="P29"><text:span text:style-name="T25">[</text:span><text:span text:style-name="T27">2]</text:span><text:span text:style-name="T25"> </text:span><text:span text:style-name="T27">Yudhi Baghas Prakoso </text:span><text:span text:style-name="T25">dan </text:span><text:span text:style-name="T27">Andarita Rolalisasi,</text:span><text:span text:style-name="T25"> [</text:span><text:span text:style-name="T27">2025</text:span><text:span text:style-name="T25">] </text:span><text:span text:style-name="T28">“</text:span><text:span text:style-name="T29">Revitalisasi Pasar Tradisional di Indonesia: Studi Kasus Pasa Ateh Bukittinggi dan Pasar Prawirotaman Yogyakarta</text:span><text:span text:style-name="T28">”, Jurnal LingKAr</text:span><text:span text:style-name="T26">, Vol. 4 No. 1 – Maret 2025.</text:span></text:p>
      <text:p text:style-name="P29"><text:span text:style-name="T26">[</text:span><text:span text:style-name="T28">3</text:span><text:span text:style-name="T26">] </text:span><text:span text:style-name="T28">Adisia Fitrianinda Agustin</text:span><text:span text:style-name="T26">, </text:span><text:span text:style-name="T29">et.al.</text:span><text:span text:style-name="T26">, [</text:span><text:span text:style-name="T28">2025</text:span><text:span text:style-name="T26">] “</text:span><text:span text:style-name="T29">Implementasi Kebijakan Revitalisasi Pasar Tradisional (Studi Kasus Pasar Kembang Surabaya)</text:span><text:span text:style-name="T26">”, </text:span><text:span text:style-name="T28">Jurnal Publik</text:span><text:span text:style-name="T26">, Vol. 19 No. 02 (2025)</text:span></text:p>
      <text:p text:style-name="P29"><text:span text:style-name="T26">[</text:span><text:span text:style-name="T28">4</text:span><text:span text:style-name="T26">] </text:span><text:span text:style-name="T28">Eko Atmadji </text:span><text:span text:style-name="T26">dan </text:span><text:span text:style-name="T28">Wardah Mumtaz Ditya Putri</text:span><text:span text:style-name="T26">, [</text:span><text:span text:style-name="T28">2024</text:span><text:span text:style-name="T26">], “</text:span><text:span text:style-name="T29">Pengaruh Revitalisasi Pasar Tradisional di Pasar Prawirotaman Yogyakarta terhadap Kesejahteraan Penjual dan Pembeli</text:span><text:span text:style-name="T26">”, </text:span><text:span text:style-name="T28">Jurnal Kebijakan Ekonomi dan Keuangan</text:span><text:span text:style-name="T26">, Volume 3, Issue 2, 2024:182-189.</text:span></text:p>
      <text:p text:style-name="P29"><text:span text:style-name="T26">[</text:span><text:span text:style-name="T28">5</text:span><text:span text:style-name="T26">] </text:span><text:span text:style-name="T28">Raja Panyusunan</text:span><text:span text:style-name="T26">, </text:span><text:span text:style-name="T29">et.al.</text:span><text:span text:style-name="T26">, [</text:span><text:span text:style-name="T28">2024</text:span><text:span text:style-name="T26">], “ </text:span><text:span text:style-name="T29">Analisis Penghambat Revitalisasi Pasar dalam Menjaga Eksistensi Pasar Tradisional Aksara Medan</text:span><text:span text:style-name="T26">”, </text:span><text:span text:style-name="T28">Journal Ilmiah Ekonomi dan Bisnis</text:span><text:span text:style-name="T26">, Vol. 21 No. 1 (2024), </text:span><text:a xlink:type="simple" xlink:href="https://garuda.kemdiktisaintek.go.id/documents/detail/4393138" text:style-name="Internet_20_link" text:visited-style-name="Visited_20_Internet_20_Link">https://garuda.kemdiktisaintek.go.id/documents/detail/4393138</text:a><text:span text:style-name="T26"> diakses tgl. 24/04/2024 jam 16:18 WIB. </text:span></text:p>
      <text:p text:style-name="P27"><text:span text:style-name="T21">[</text:span><text:span text:style-name="T23">6</text:span><text:span text:style-name="T21">] </text:span><text:span text:style-name="Strong_20_Emphasis"><text:span text:style-name="T15">Mirza Fathir</text:span></text:span><text:span text:style-name="Strong_20_Emphasis"><text:span text:style-name="T9">, </text:span></text:span><text:span text:style-name="Strong_20_Emphasis"><text:span text:style-name="T5">et.al.</text:span></text:span><text:span text:style-name="Strong_20_Emphasis"><text:span text:style-name="T9">, [</text:span></text:span><text:span text:style-name="Strong_20_Emphasis"><text:span text:style-name="T14">2024</text:span></text:span><text:span text:style-name="Strong_20_Emphasis"><text:span text:style-name="T9">], “</text:span></text:span><text:span text:style-name="Strong_20_Emphasis"><text:span text:style-name="T5">Revitalisasi Tata Ruang dan Sirkulasi Pasar Rakyat Wanaraja</text:span></text:span><text:span text:style-name="Strong_20_Emphasis"><text:span text:style-name="T9">“, </text:span></text:span><text:span text:style-name="Strong_20_Emphasis"><text:span text:style-name="T12">JIDAR: Jurnal Ilmiah Urban Desain dan Arsitektur</text:span></text:span><text:span text:style-name="Strong_20_Emphasis"><text:span text:style-name="T10">, Vol 2 No 2 (2024): <text:s/></text:span></text:span><text:a xlink:type="simple" xlink:href="https://jurnal.itg.ac.id/index.php/jidar/article/view/2716" text:style-name="Internet_20_link" text:visited-style-name="Visited_20_Internet_20_Link"><text:span text:style-name="Strong_20_Emphasis">https://jurnal.itg.ac.id/index.php/jidar/article/view/2716</text:span></text:a><text:span text:style-name="Strong_20_Emphasis"><text:span text:style-name="T10">, diakses tgl. 24/04/2024 jam 16:39 WIB.</text:span></text:span></text:p>
      <text:p text:style-name="P28"><text:span text:style-name="Strong_20_Emphasis"><text:span text:style-name="T10">[</text:span></text:span><text:span text:style-name="Strong_20_Emphasis"><text:span text:style-name="T12">7</text:span></text:span><text:span text:style-name="Strong_20_Emphasis"><text:span text:style-name="T10">] </text:span></text:span><text:span text:style-name="Strong_20_Emphasis"><text:span text:style-name="T12">Richard Florida</text:span></text:span><text:span text:style-name="Strong_20_Emphasis"><text:span text:style-name="T10">, [</text:span></text:span><text:span text:style-name="Strong_20_Emphasis"><text:span text:style-name="T12">2017</text:span></text:span><text:span text:style-name="Strong_20_Emphasis"><text:span text:style-name="T10">], “T</text:span></text:span><text:span text:style-name="Strong_20_Emphasis"><text:span text:style-name="T6">he New Urban Crisis”,</text:span></text:span><text:span text:style-name="Strong_20_Emphasis"><text:span text:style-name="T10"> Basic Books</text:span></text:span><text:span text:style-name="Strong_20_Emphasis"><text:span text:style-name="T6">, </text:span></text:span><text:span text:style-name="Strong_20_Emphasis"><text:span text:style-name="T10"><text:s/></text:span></text:span><text:a xlink:type="simple" xlink:href="https://www.amazon.com/New-Urban-Crisis-Increasing-Segregation/dp/0465079741" text:style-name="Internet_20_link" text:visited-style-name="Visited_20_Internet_20_Link"><text:span text:style-name="Strong_20_Emphasis">https://www.amazon.com/New-Urban-Crisis-Increasing-Segregation/dp/0465079741</text:span></text:a><text:span text:style-name="Strong_20_Emphasis"><text:span text:style-name="T10"> diakses tgl. 24/04/2024 jam 16:48 WIB..</text:span></text:span></text:p>
      <text:p text:style-name="P28"><text:span text:style-name="Strong_20_Emphasis"><text:span text:style-name="T10">[</text:span></text:span><text:span text:style-name="Strong_20_Emphasis"><text:span text:style-name="T12">8</text:span></text:span><text:span text:style-name="Strong_20_Emphasis"><text:span text:style-name="T10">] </text:span></text:span><text:span text:style-name="Strong_20_Emphasis"><text:span text:style-name="T12">Jan Gehl , [2010 </text:span></text:span><text:span text:style-name="Strong_20_Emphasis"><text:span text:style-name="T6">or recent edition</text:span></text:span><text:span text:style-name="Strong_20_Emphasis"><text:span text:style-name="T12">], “ </text:span></text:span><text:span text:style-name="Strong_20_Emphasis"><text:span text:style-name="T6">Cities for People</text:span></text:span><text:span text:style-name="Strong_20_Emphasis"><text:span text:style-name="T12">”, </text:span></text:span><text:span text:style-name="Strong_20_Emphasis"><text:span text:style-name="T10">Island Press,</text:span></text:span><text:span text:style-name="Strong_20_Emphasis"><text:span text:style-name="T12"> </text:span></text:span><text:a xlink:type="simple" xlink:href="https://www.researchgate.net/publication/350896584_Cities_for_People_by_Jan_Gehl_Book_Review_and_Criticism" text:style-name="Internet_20_link" text:visited-style-name="Visited_20_Internet_20_Link"><text:span text:style-name="Strong_20_Emphasis">https://www.researchgate.net/publication/350896584_Cities_for_People_by_Jan_Gehl_Book_Review_and_Criticism</text:span></text:a><text:span text:style-name="Strong_20_Emphasis"><text:span text:style-name="T10">, diakses tgl. 24/04/2024 jam 16:49 WIB.</text:span></text:span></text:p>
      <text:p text:style-name="P28"><text:span text:style-name="Strong_20_Emphasis"><text:span text:style-name="T10">[</text:span></text:span><text:span text:style-name="Strong_20_Emphasis"><text:span text:style-name="T12">9</text:span></text:span><text:span text:style-name="Strong_20_Emphasis"><text:span text:style-name="T10">] </text:span></text:span><text:span text:style-name="Strong_20_Emphasis"><text:span text:style-name="T12">Kate Meagher</text:span></text:span><text:span text:style-name="Strong_20_Emphasis"><text:span text:style-name="T10">, [</text:span></text:span><text:span text:style-name="Strong_20_Emphasis"><text:span text:style-name="T12">2010 </text:span></text:span><text:span text:style-name="Strong_20_Emphasis"><text:span text:style-name="T6">or recent edition</text:span></text:span><text:span text:style-name="Strong_20_Emphasis"><text:span text:style-name="T10">], “</text:span></text:span><text:span text:style-name="Strong_20_Emphasis"><text:span text:style-name="T6">I</text:span></text:span><text:span text:style-name="Strong_20_Emphasis"><text:span text:style-name="T17">dentity Economics: Social Networks and the Informal Economy in Nigeria</text:span></text:span><text:span text:style-name="Strong_20_Emphasis"><text:span text:style-name="T10">”, Boydell &amp; Brewer, </text:span></text:span><text:a xlink:type="simple" xlink:href="https://www.jstor.org/stable/10.7722/j.ctt1bh2mb1" text:style-name="Internet_20_link" text:visited-style-name="Visited_20_Internet_20_Link"><text:span text:style-name="Strong_20_Emphasis">https://www.jstor.org/stable/10.7722/j.ctt1bh2mb1</text:span></text:a><text:span text:style-name="Strong_20_Emphasis"><text:span text:style-name="T10">, <text:s/>diakses tgl. 24/04/2024 jam 17:22 WIB</text:span></text:span></text:p>
      <text:p text:style-name="P27"><text:soft-page-break/><text:span text:style-name="Strong_20_Emphasis"><text:span text:style-name="T11">[</text:span></text:span><text:span text:style-name="Strong_20_Emphasis"><text:span text:style-name="T13">10</text:span></text:span><text:span text:style-name="Strong_20_Emphasis"><text:span text:style-name="T11">] </text:span></text:span><text:span text:style-name="Strong_20_Emphasis"><text:span text:style-name="T13">Ananya Roy &amp; Nezar AlSayyad (e</text:span></text:span><text:span text:style-name="Strong_20_Emphasis"><text:span text:style-name="T8">d.)</text:span></text:span><text:span text:style-name="Strong_20_Emphasis"><text:span text:style-name="T13">, 2003], </text:span></text:span><text:span text:style-name="Strong_20_Emphasis"><text:span text:style-name="T11">“</text:span></text:span><text:span text:style-name="Strong_20_Emphasis"><text:span text:style-name="T8">Urban Informality: Transnational Perspectives from the Middle East, Latin America, and South Asia</text:span></text:span><text:span text:style-name="Strong_20_Emphasis"><text:span text:style-name="T11">”,</text:span></text:span></text:p>
      <text:p text:style-name="P27"><text:span text:style-name="Strong_20_Emphasis"><text:span text:style-name="T11"><text:s text:c="3"/></text:span></text:span><text:a xlink:type="simple" xlink:href="https://www.amazon.com/Urban-Informality-Transnational-Perspectives-America/dp/0739107402" text:style-name="Internet_20_link" text:visited-style-name="Visited_20_Internet_20_Link"><text:span text:style-name="Strong_20_Emphasis">https://www.amazon.com/Urban-Informality-Transnational-Perspectives-America/dp/0739107402</text:span></text:a><text:span text:style-name="Strong_20_Emphasis"><text:span text:style-name="T11">, </text:span></text:span><text:span text:style-name="Strong_20_Emphasis"><text:span text:style-name="T10">diakses tgl. 24/04/2024 jam 17:32 WIB</text:span></text:span></text:p>
      <text:p text:style-name="P27"><text:span text:style-name="Strong_20_Emphasis"><text:span text:style-name="T10">[</text:span></text:span><text:span text:style-name="Strong_20_Emphasis"><text:span text:style-name="T12">11</text:span></text:span><text:span text:style-name="Strong_20_Emphasis"><text:span text:style-name="T10">] </text:span></text:span><text:span text:style-name="Strong_20_Emphasis"><text:span text:style-name="T12">Alejandro Portes, Manuel Castells</text:span></text:span><text:span text:style-name="Strong_20_Emphasis"><text:span text:style-name="T10">, and </text:span></text:span><text:span text:style-name="Strong_20_Emphasis"><text:span text:style-name="T12">Lauren A. Benton</text:span></text:span><text:span text:style-name="Strong_20_Emphasis"><text:span text:style-name="T10">, (</text:span></text:span><text:span text:style-name="Strong_20_Emphasis"><text:span text:style-name="T6">ed.</text:span></text:span><text:span text:style-name="Strong_20_Emphasis"><text:span text:style-name="T10">), [originally published in </text:span></text:span><text:span text:style-name="Strong_20_Emphasis"><text:span text:style-name="T12">1989</text:span></text:span><text:span text:style-name="Strong_20_Emphasis"><text:span text:style-name="T10">], ”T</text:span></text:span><text:span text:style-name="Strong_20_Emphasis"><text:span text:style-name="Emphasis"><text:span text:style-name="T7">he Informal Economy: Studies in Advanced and Less Developed Countries</text:span></text:span></text:span><text:span text:style-name="Strong_20_Emphasis"><text:span text:style-name="T10">”, Routledge, </text:span></text:span><text:a xlink:type="simple" xlink:href="https://booksrun.com/9780801837364-the-informal-economy-studies-in-advanced-and-less-developed-countries" text:style-name="Internet_20_link" text:visited-style-name="Visited_20_Internet_20_Link"><text:span text:style-name="Strong_20_Emphasis">https://booksrun.com/9780801837364-the-informal-economy-studies-in-advanced-and-less-developed-countries</text:span></text:a><text:span text:style-name="Strong_20_Emphasis"><text:span text:style-name="T10"> diakses tgl. 24/04/2024 jam 17:40 WIB</text:span></text:span></text:p>
      <text:p text:style-name="P30"/>
      <text:p text:style-name="P31"/>
      <text:p text:style-name="P40"><text:span text:style-name="T36"/></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HelveticaNeue-Medium" svg:font-family="HelveticaNeue-Medium"/>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Arial Unicode MS" style:font-size-asian="18pt" style:font-weight-asian="bold" style:font-name-complex="Arial Unicode MS" style:font-size-complex="18pt" style:font-weight-complex="bold"/>
    </style:style>
    <style:style style:name="Numbering_20_Symbols" style:display-name="Numbering Symbols" style:family="text">
      <style:text-properties style:font-name="Times New Roman"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4-27T17:39:13</dc:date>
    <meta:editing-duration>P3DT14H20M6S</meta:editing-duration>
    <meta:editing-cycles>374</meta:editing-cycles>
    <dc:creator>Rhiza Sadjad</dc:creator>
    <meta:document-statistic meta:table-count="0" meta:image-count="1" meta:object-count="0" meta:page-count="5" meta:paragraph-count="54" meta:word-count="1275" meta:character-count="10096"/>
  </office:meta>
</office:document-meta>
</file>