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HelveticaNeue-Medium" svg:font-family="HelveticaNeue-Medium"/>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paragraph-properties fo:margin-left="0.2in" fo:margin-right="0in" fo:margin-top="0in" fo:margin-bottom="0in" fo:line-height="100%" fo:text-align="justify" style:justify-single-word="false" fo:orphans="2" fo:widows="2" fo:text-indent="-0.1819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 style:family="paragraph" style:parent-style-name="Standard">
      <style:paragraph-properties fo:margin-left="0.2091in" fo:margin-right="0in" fo:line-height="100%" fo:text-align="justify" style:justify-single-word="false" fo:text-indent="-0.2181in" style:auto-text-indent="false"/>
    </style:style>
    <style:style style:name="P3" style:family="paragraph" style:parent-style-name="Standard">
      <style:paragraph-properties fo:margin-left="0.2091in" fo:margin-right="0in" fo:line-height="100%" fo:text-align="start" style:justify-single-word="false" fo:text-indent="-0.2181in" style:auto-text-indent="false"/>
    </style:style>
    <style:style style:name="P4" style:family="paragraph" style:parent-style-name="Standard">
      <style:paragraph-properties fo:margin-left="0.2091in" fo:margin-right="0in" fo:line-height="100%" fo:text-align="justify" style:justify-single-word="false" fo:text-indent="-0.2181in" style:auto-text-indent="false"/>
      <style:text-properties style:font-name="Times New Roman" fo:font-size="12pt" style:font-size-asian="12pt" style:font-size-complex="12pt"/>
    </style:style>
    <style:style style:name="P5"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6"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7"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8" style:family="paragraph" style:parent-style-name="Standard">
      <style:paragraph-properties fo:text-align="center" style:justify-single-word="false"/>
      <style:text-properties fo:color="#000000" style:font-name="Times New Roman" fo:font-size="14pt" style:text-underline-style="solid" style:text-underline-width="auto" style:text-underline-color="font-color" fo:font-weight="bold" style:font-size-asian="14pt" style:font-weight-asian="bold" style:font-size-complex="14pt" style:font-weight-complex="bold"/>
    </style:style>
    <style:style style:name="P9" style:family="paragraph" style:parent-style-name="Standard">
      <style:paragraph-properties fo:line-height="100%" fo:text-align="center" style:justify-single-word="false"/>
      <style:text-properties fo:font-variant="normal" fo:text-transform="none" fo:color="#000000" style:text-line-through-style="none" style:font-name="Times New Roman" fo:font-size="14pt" fo:letter-spacing="normal" fo:font-style="normal" style:text-underline-style="none" fo:font-weight="bold" style:text-blinking="false" style:font-size-asian="14pt" style:font-style-asian="normal" style:font-weight-asian="bold" style:font-size-complex="14pt" style:font-style-complex="normal" style:font-weight-complex="bold"/>
    </style:style>
    <style:style style:name="P10" style:family="paragraph" style:parent-style-name="Standard" style:list-style-name="L5">
      <style:paragraph-properties fo:margin-top="0in" fo:margin-bottom="0in" fo:line-height="150%"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1" style:family="paragraph" style:parent-style-name="Standard" style:list-style-name="L5">
      <style:paragraph-properties fo:margin-top="0in" fo:margin-bottom="0in" fo:line-height="150%"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3pt" style:font-name-asian="HelveticaNeue" style:font-size-asian="13pt" style:font-name-complex="HelveticaNeue" style:font-size-complex="13pt"/>
    </style:style>
    <style:style style:name="P12" style:family="paragraph" style:parent-style-name="Standard" style:list-style-name="L5">
      <style:paragraph-properties fo:margin-top="0in" fo:margin-bottom="0in" fo:line-height="150%"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3pt" fo:font-weight="bold" style:font-name-asian="HelveticaNeue" style:font-size-asian="13pt" style:font-weight-asian="bold" style:font-name-complex="HelveticaNeue" style:font-size-complex="13pt" style:font-weight-complex="bold"/>
    </style:style>
    <style:style style:name="P13" style:family="paragraph" style:parent-style-name="Standard">
      <style:paragraph-properties fo:margin-top="0in" fo:margin-bottom="0in" fo:line-height="100%" fo:text-align="center" style:justify-single-word="false"/>
      <style:text-properties fo:font-variant="normal" fo:text-transform="none" fo:color="#000000" style:text-line-through-style="none" style:font-name="Times New Roman" fo:font-size="12pt" fo:letter-spacing="normal" fo:font-style="italic" style:text-underline-style="none" fo:font-weight="normal" style:text-blinking="false" style:font-size-asian="12pt" style:font-style-asian="italic" style:font-weight-asian="normal" style:font-size-complex="12pt" style:font-style-complex="italic" style:font-weight-complex="normal"/>
    </style:style>
    <style:style style:name="P14"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1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style:font-size-asian="12pt" style:font-size-complex="12pt"/>
    </style:style>
    <style:style style:name="P16" style:family="paragraph" style:parent-style-name="Standard">
      <style:paragraph-properties fo:margin-left="0.2091in" fo:margin-right="0in" fo:margin-top="0in" fo:margin-bottom="0.1in" fo:line-height="100%" fo:text-align="justify" style:justify-single-word="false" fo:text-indent="-0.2181in" style:auto-text-indent="false"/>
      <style:text-properties fo:color="#000000"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P17" style:family="paragraph" style:parent-style-name="Standard" style:list-style-name="">
      <style:paragraph-properties fo:margin-top="0in" fo:margin-bottom="0.1in" fo:line-height="150%"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8" style:family="paragraph" style:parent-style-name="Standard">
      <style:paragraph-properties fo:margin-top="0in" fo:margin-bottom="0.1in" fo:line-height="150%" fo:text-align="justify" style:justify-single-word="false"/>
      <style:text-properties fo:color="#000000"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margin-top="0in" fo:margin-bottom="0.1in" fo:line-height="100%" fo:text-align="justify" style:justify-single-word="false"/>
      <style:text-properties fo:color="#000000"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margin-top="0in" fo:margin-bottom="0.1in" fo:line-height="10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1"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2" style:family="paragraph" style:parent-style-name="Standard" style:list-style-name="">
      <style:paragraph-properties fo:margin-top="0in" fo:margin-bottom="0.1in" fo:line-height="150%"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3" style:family="paragraph" style:parent-style-name="Standard" style:list-style-name="">
      <style:paragraph-properties fo:margin-top="0in" fo:margin-bottom="0.1in" fo:line-height="10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P24" style:family="paragraph" style:parent-style-name="Standard" style:list-style-name="">
      <style:paragraph-properties fo:margin-top="0in" fo:margin-bottom="0.1in" fo:line-height="10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5" style:family="paragraph" style:parent-style-name="Standard" style:list-style-name="">
      <style:paragraph-properties fo:margin-top="0in" fo:margin-bottom="0.1in" fo:line-height="10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6" style:family="paragraph" style:parent-style-name="Standard" style:list-style-name="">
      <style:paragraph-properties fo:margin-top="0in" fo:margin-bottom="0.1in" fo:line-height="10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weight="bold" style:font-size-asian="12pt" style:font-weight-asian="bold" style:font-size-complex="12pt" style:font-weight-complex="bold"/>
    </style:style>
    <style:style style:name="P27"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bold" style:text-blinking="false" style:font-size-asian="12pt" style:font-style-asian="normal" style:font-weight-asian="bold" style:font-size-complex="12pt" style:font-style-complex="normal" style:font-weight-complex="bold"/>
    </style:style>
    <style:style style:name="P28" style:family="paragraph" style:parent-style-name="Standard" style:list-style-name="" style:master-page-name="">
      <style:paragraph-properties fo:margin-left="0.0091in" fo:margin-right="0in" fo:margin-top="0in" fo:margin-bottom="0.1in" fo:line-height="100%" fo:text-align="justify" style:justify-single-word="false" fo:text-indent="0.0091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9" style:family="paragraph" style:parent-style-name="Standard" style:list-style-name="" style:master-page-name="">
      <style:paragraph-properties fo:margin-left="0.0181in" fo:margin-right="0in" fo:margin-top="0in" fo:margin-bottom="0.1in" fo:line-height="100%" fo:text-align="start" style:justify-single-word="false" fo:text-indent="0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30"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31" style:family="paragraph" style:parent-style-name="Standard" style:list-style-name="" style:master-page-name="">
      <style:paragraph-properties fo:margin-left="0in" fo:margin-right="0in" fo:margin-top="0in" fo:margin-bottom="0.1in" fo:line-height="100%" fo:text-align="justify" style:justify-single-word="false" fo:text-indent="-0.0091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3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33" style:family="paragraph" style:parent-style-name="Standard">
      <style:paragraph-properties fo:margin-left="-0.0091in" fo:margin-right="0in" fo:line-height="100%" fo:text-align="justify" style:justify-single-word="false" fo:text-indent="0in" style:auto-text-indent="false"/>
    </style:style>
    <style:style style:name="P34" style:family="paragraph" style:parent-style-name="Text_20_body" style:list-style-name="L1" style:master-page-name="">
      <style:paragraph-properties fo:margin-left="0in" fo:margin-right="0in" fo:margin-top="0in" fo:margin-bottom="0in" fo:line-height="100%" fo:text-align="justify" style:justify-single-word="false" fo:orphans="2" fo:widows="2" fo:text-indent="0in" style:auto-text-indent="true" style:page-number="auto"/>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5" style:family="paragraph">
      <style:paragraph-properties fo:text-align="center"/>
      <style:text-properties fo:font-size="12pt"/>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text-underline-style="none" style:font-name-asian="HelveticaNeue" style:font-style-asian="italic" style:font-name-complex="HelveticaNeue" style:font-style-complex="italic"/>
    </style:style>
    <style:style style:name="T4" style:family="text">
      <style:text-properties fo:font-style="italic" style:text-underline-style="none" style:font-name-asian="HelveticaNeue-Medium" style:font-style-asian="italic" style:font-name-complex="HelveticaNeue-Medium" style:font-style-complex="italic"/>
    </style:style>
    <style:style style:name="T5" style:family="text">
      <style:text-properties fo:font-style="italic" style:text-underline-style="none" fo:font-weight="normal" style:font-style-asian="italic" style:font-weight-asian="normal" style:font-style-complex="italic" style:font-weight-complex="normal"/>
    </style:style>
    <style:style style:name="T6" style:family="text">
      <style:text-properties fo:font-style="italic" style:font-name-asian="HelveticaNeue-Italic" style:font-style-asian="italic" style:font-name-complex="HelveticaNeue-Italic" style:font-style-complex="italic"/>
    </style:style>
    <style:style style:name="T7" style:family="text">
      <style:text-properties fo:font-style="italic" fo:font-weight="normal" style:font-style-asian="italic" style:font-weight-asian="normal" style:font-style-complex="italic" style:font-weight-complex="normal"/>
    </style:style>
    <style:style style:name="T8" style:family="text">
      <style:text-properties fo:font-style="italic" fo:font-weight="normal" style:font-name-asian="HelveticaNeue-Medium" style:font-style-asian="italic" style:font-weight-asian="normal" style:font-name-complex="HelveticaNeue-Medium" style:font-style-complex="italic" style:font-weight-complex="normal"/>
    </style:style>
    <style:style style:name="T9" style:family="text">
      <style:text-properties fo:font-style="italic" fo:font-weight="normal" style:font-name-asian="HelveticaNeue" style:font-style-asian="italic" style:font-weight-asian="normal" style:font-name-complex="HelveticaNeue" style:font-style-complex="italic" style:font-weight-complex="normal"/>
    </style:style>
    <style:style style:name="T10" style:family="text">
      <style:text-properties fo:font-style="italic" style:font-name-asian="HelveticaNeue-Medium" style:font-style-asian="italic" style:font-name-complex="HelveticaNeue-Medium" style:font-style-complex="italic"/>
    </style:style>
    <style:style style:name="T11" style:family="text">
      <style:text-properties fo:font-style="italic" style:font-name-asian="HelveticaNeue" style:font-style-asian="italic" style:font-name-complex="HelveticaNeue" style:font-style-complex="italic"/>
    </style:style>
    <style:style style:name="T12" style:family="text">
      <style:text-properties fo:font-variant="normal" fo:text-transform="none" fo:color="#000000" style:text-line-through-style="none" style:font-name="Times New Roman" fo:letter-spacing="normal" fo:font-style="normal" style:text-underline-style="none" fo:font-weight="bold" style:text-blinking="false" fo:background-color="transparent" style:font-style-asian="normal" style:font-weight-asian="bold" style:font-style-complex="normal" style:font-weight-complex="bold"/>
    </style:style>
    <style:style style:name="T13" style:family="text">
      <style:text-properties fo:font-variant="normal" fo:text-transform="none" fo:color="#000000"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4" style:family="text">
      <style:text-properties fo:font-variant="normal" fo:text-transform="none" fo:color="#000000" fo:font-size="12pt" fo:letter-spacing="normal"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15" style:family="text">
      <style:text-properties fo:font-variant="normal" fo:text-transform="none" fo:color="#000000" fo:font-size="12pt" fo:letter-spacing="normal"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16" style:family="text">
      <style:text-properties fo:font-variant="normal" fo:text-transform="none" fo:color="#000000" fo:font-size="12pt" fo:letter-spacing="normal" fo:font-style="normal" fo:font-weight="bold" style:font-name-asian="HelveticaNeue-Medium" style:font-size-asian="12pt" style:font-style-asian="normal" style:font-name-complex="HelveticaNeue-Medium" style:font-size-complex="12pt" style:font-style-complex="normal"/>
    </style:style>
    <style:style style:name="T17" style:family="text">
      <style:text-properties fo:font-variant="normal" fo:text-transform="none" fo:color="#000000" fo:font-size="12pt" fo:letter-spacing="normal" fo:font-style="normal" style:text-underline-style="none" fo:font-weight="bold" fo:background-color="transparent" style:font-name-asian="HelveticaNeue-Medium" style:font-size-asian="12pt" style:font-style-asian="normal" style:font-weight-asian="bold" style:font-name-complex="HelveticaNeue-Medium" style:font-size-complex="12pt" style:font-style-complex="normal" style:font-weight-complex="bold"/>
    </style:style>
    <style:style style:name="T18" style:family="text">
      <style:text-properties fo:font-variant="normal" fo:text-transform="none" fo:color="#000000" fo:font-size="12pt" fo:letter-spacing="normal" fo:font-style="normal" style:text-underline-style="none"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19" style:family="text">
      <style:text-properties fo:font-variant="normal" fo:text-transform="none" fo:color="#000000" fo:font-size="12pt" fo:letter-spacing="normal" fo:font-style="normal" style:text-underline-style="none" fo:font-weight="normal" fo:background-color="transparent" style:font-name-asian="HelveticaNeue-Medium" style:font-size-asian="12pt" style:font-style-asian="normal" style:font-weight-asian="normal" style:font-name-complex="HelveticaNeue-Medium" style:font-size-complex="12pt" style:font-style-complex="normal" style:font-weight-complex="normal"/>
    </style:style>
    <style:style style:name="T20" style:family="text">
      <style:text-properties fo:font-variant="normal" fo:text-transform="none" fo:color="#000000" fo:font-size="12pt" fo:letter-spacing="normal" fo:font-style="normal" style:text-underline-style="none"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21" style:family="text">
      <style:text-properties fo:font-variant="normal" fo:text-transform="none" fo:color="#000000" fo:font-size="12pt" fo:letter-spacing="normal" fo:font-style="italic"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22" style:family="text">
      <style:text-properties fo:font-variant="normal" fo:text-transform="none" fo:color="#000000" fo:font-size="12pt" fo:letter-spacing="normal" fo:font-style="italic" style:text-underline-style="none" fo:font-weight="normal" fo:background-color="transparent" style:font-name-asian="HelveticaNeue-Medium" style:font-size-asian="12pt" style:font-style-asian="italic" style:font-weight-asian="normal" style:font-name-complex="HelveticaNeue-Medium" style:font-size-complex="12pt" style:font-style-complex="italic" style:font-weight-complex="normal"/>
    </style:style>
    <style:style style:name="T23" style:family="text">
      <style:text-properties fo:font-variant="normal" fo:text-transform="none" fo:color="#000000" fo:font-size="12pt" fo:letter-spacing="normal" fo:font-style="italic" style:text-underline-style="none" fo:font-weight="normal" fo:background-color="transparent" style:font-name-asian="HelveticaNeue-Medium" style:font-size-asian="12pt" style:font-weight-asian="normal" style:font-name-complex="HelveticaNeue-Medium" style:font-size-complex="12pt" style:font-weight-complex="normal"/>
    </style:style>
    <style:style style:name="T24" style:family="text">
      <style:text-properties fo:font-variant="normal" fo:text-transform="none" fo:color="#000000" fo:font-size="12pt" fo:letter-spacing="normal" fo:font-style="italic" style:text-underline-style="none"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25" style:family="text">
      <style:text-properties fo:font-variant="normal" fo:text-transform="none" fo:color="#000000" style:font-name="Times New Roman" fo:font-size="12pt" fo:letter-spacing="normal"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26" style:family="text">
      <style:text-properties fo:font-variant="normal" fo:text-transform="none" fo:color="#000000" style:font-name="Times New Roman" fo:font-size="12pt" fo:letter-spacing="normal"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27" style:family="text">
      <style:text-properties fo:font-variant="normal" fo:text-transform="none" fo:color="#000000" style:font-name="Times New Roman" fo:font-size="12pt" fo:letter-spacing="normal" fo:font-style="normal" fo:font-weight="bold" style:font-name-asian="HelveticaNeue-Medium" style:font-size-asian="12pt" style:font-style-asian="normal" style:font-name-complex="HelveticaNeue-Medium" style:font-size-complex="12pt" style:font-style-complex="normal"/>
    </style:style>
    <style:style style:name="T28" style:family="text">
      <style:text-properties fo:font-variant="normal" fo:text-transform="none" fo:color="#000000" style:font-name="Times New Roman" fo:font-size="12pt" fo:letter-spacing="normal" fo:font-style="normal" style:text-underline-style="none" fo:font-weight="bold" fo:background-color="transparent" style:font-name-asian="HelveticaNeue-Medium" style:font-size-asian="12pt" style:font-style-asian="normal" style:font-weight-asian="bold" style:font-name-complex="HelveticaNeue-Medium" style:font-size-complex="12pt" style:font-style-complex="normal" style:font-weight-complex="bold"/>
    </style:style>
    <style:style style:name="T29" style:family="text">
      <style:text-properties fo:font-variant="normal" fo:text-transform="none" fo:color="#000000" style:font-name="Times New Roman" fo:font-size="12pt" fo:letter-spacing="normal" fo:font-style="normal" style:text-underline-style="none"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30" style:family="text">
      <style:text-properties fo:font-variant="normal" fo:text-transform="none" fo:color="#000000" style:font-name="Times New Roman" fo:font-size="12pt" fo:letter-spacing="normal" fo:font-style="normal" style:text-underline-style="none" fo:font-weight="normal" fo:background-color="transparent" style:font-name-asian="HelveticaNeue-Medium" style:font-size-asian="12pt" style:font-style-asian="normal" style:font-weight-asian="normal" style:font-name-complex="HelveticaNeue-Medium" style:font-size-complex="12pt" style:font-style-complex="normal" style:font-weight-complex="normal"/>
    </style:style>
    <style:style style:name="T31" style:family="text">
      <style:text-properties fo:font-variant="normal" fo:text-transform="none" fo:color="#000000" style:font-name="Times New Roman" fo:font-size="12pt" fo:letter-spacing="normal" fo:font-style="normal" style:text-underline-style="none"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32" style:family="text">
      <style:text-properties fo:font-variant="normal" fo:text-transform="none" fo:color="#000000" style:font-name="Times New Roman" fo:font-size="12pt" fo:letter-spacing="normal" fo:font-style="italic"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33" style:family="text">
      <style:text-properties fo:font-variant="normal" fo:text-transform="none" fo:color="#000000" style:font-name="Times New Roman" fo:font-size="12pt" fo:letter-spacing="normal" fo:font-style="italic" style:text-underline-style="none" fo:font-weight="normal" fo:background-color="transparent" style:font-name-asian="HelveticaNeue-Medium" style:font-size-asian="12pt" style:font-style-asian="italic" style:font-weight-asian="normal" style:font-name-complex="HelveticaNeue-Medium" style:font-size-complex="12pt" style:font-style-complex="italic" style:font-weight-complex="normal"/>
    </style:style>
    <style:style style:name="T34" style:family="text">
      <style:text-properties fo:font-variant="normal" fo:text-transform="none" fo:color="#000000" style:font-name="Times New Roman" fo:font-size="12pt" fo:letter-spacing="normal" fo:font-style="italic" style:text-underline-style="none" fo:font-weight="normal" fo:background-color="transparent" style:font-name-asian="HelveticaNeue-Medium" style:font-size-asian="12pt" style:font-weight-asian="normal" style:font-name-complex="HelveticaNeue-Medium" style:font-size-complex="12pt" style:font-weight-complex="normal"/>
    </style:style>
    <style:style style:name="T35" style:family="text">
      <style:text-properties fo:font-variant="normal" fo:text-transform="none" fo:color="#000000" style:font-name="Times New Roman" fo:font-size="12pt" fo:letter-spacing="normal" fo:font-style="italic" style:text-underline-style="none"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36" style:family="text">
      <style:text-properties fo:font-variant="normal" fo:text-transform="none" style:font-name="Times New Roman" fo:font-size="12pt" fo:letter-spacing="normal" fo:font-style="normal" fo:font-weight="bold" style:font-name-asian="HelveticaNeue-Medium" style:font-size-asian="12pt" style:font-style-asian="normal" style:font-name-complex="HelveticaNeue-Medium" style:font-size-complex="12pt" style:font-style-complex="normal"/>
    </style:style>
    <style:style style:name="T37" style:family="text">
      <style:text-properties fo:font-variant="normal" fo:text-transform="none" style:font-name="Times New Roman" fo:font-size="12pt" fo:letter-spacing="normal"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38" style:family="text">
      <style:text-properties fo:font-variant="normal" fo:text-transform="none" style:font-name="Times New Roman" fo:font-size="12pt" fo:letter-spacing="normal"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39" style:family="text">
      <style:text-properties fo:font-variant="normal" fo:text-transform="none" style:font-name="Times New Roman" fo:font-size="12pt" fo:letter-spacing="normal" fo:font-style="normal" style:text-underline-style="none" fo:font-weight="bold" fo:background-color="transparent" style:font-name-asian="HelveticaNeue-Medium" style:font-size-asian="12pt" style:font-style-asian="normal" style:font-weight-asian="bold" style:font-name-complex="HelveticaNeue-Medium" style:font-size-complex="12pt" style:font-style-complex="normal" style:font-weight-complex="bold"/>
    </style:style>
    <style:style style:name="T40" style:family="text">
      <style:text-properties fo:font-variant="normal" fo:text-transform="none" style:font-name="Times New Roman" fo:font-size="12pt" fo:letter-spacing="normal" fo:font-style="normal" style:text-underline-style="none"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41" style:family="text">
      <style:text-properties fo:font-variant="normal" fo:text-transform="none" style:font-name="Times New Roman" fo:font-size="12pt" fo:letter-spacing="normal" fo:font-style="normal" style:text-underline-style="none" fo:font-weight="normal" fo:background-color="transparent" style:font-name-asian="HelveticaNeue-Medium" style:font-size-asian="12pt" style:font-style-asian="normal" style:font-weight-asian="normal" style:font-name-complex="HelveticaNeue-Medium" style:font-size-complex="12pt" style:font-style-complex="normal" style:font-weight-complex="normal"/>
    </style:style>
    <style:style style:name="T42" style:family="text">
      <style:text-properties fo:font-variant="normal" fo:text-transform="none" style:font-name="Times New Roman" fo:font-size="12pt" fo:letter-spacing="normal" fo:font-style="normal" style:text-underline-style="none"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43" style:family="text">
      <style:text-properties fo:font-variant="normal" fo:text-transform="none" style:font-name="Times New Roman" fo:font-size="12pt" fo:letter-spacing="normal" fo:font-style="italic"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44" style:family="text">
      <style:text-properties fo:font-variant="normal" fo:text-transform="none" style:font-name="Times New Roman" fo:font-size="12pt" fo:letter-spacing="normal" fo:font-style="italic" style:text-underline-style="none" fo:font-weight="normal" fo:background-color="transparent" style:font-name-asian="HelveticaNeue-Medium" style:font-size-asian="12pt" style:font-style-asian="italic" style:font-weight-asian="normal" style:font-name-complex="HelveticaNeue-Medium" style:font-size-complex="12pt" style:font-style-complex="italic" style:font-weight-complex="normal"/>
    </style:style>
    <style:style style:name="T45" style:family="text">
      <style:text-properties fo:font-variant="normal" fo:text-transform="none" style:font-name="Times New Roman" fo:font-size="12pt" fo:letter-spacing="normal" fo:font-style="italic" style:text-underline-style="none" fo:font-weight="normal" fo:background-color="transparent" style:font-name-asian="HelveticaNeue-Medium" style:font-size-asian="12pt" style:font-weight-asian="normal" style:font-name-complex="HelveticaNeue-Medium" style:font-size-complex="12pt" style:font-weight-complex="normal"/>
    </style:style>
    <style:style style:name="T46" style:family="text">
      <style:text-properties fo:font-variant="normal" fo:text-transform="none" style:font-name="Times New Roman" fo:font-size="12pt" fo:letter-spacing="normal" fo:font-style="italic" style:text-underline-style="none"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47" style:family="text">
      <style:text-properties fo:font-variant="normal" fo:text-transform="none" style:font-name="Times New Roman" fo:letter-spacing="normal" style:text-underline-style="none" fo:font-weight="normal" style:font-name-asian="HelveticaNeue-Medium" style:font-weight-asian="normal" style:font-name-complex="HelveticaNeue-Medium" style:font-weight-complex="normal"/>
    </style:style>
    <style:style style:name="T48" style:family="text">
      <style:text-properties fo:font-variant="normal" fo:text-transform="none" style:font-name="Times New Roman" fo:letter-spacing="normal" fo:font-style="italic" style:text-underline-style="none" fo:font-weight="normal" style:font-name-asian="HelveticaNeue-Medium" style:font-style-asian="italic" style:font-weight-asian="normal" style:font-name-complex="HelveticaNeue-Medium" style:font-style-complex="italic" style:font-weight-complex="normal"/>
    </style:style>
    <style:style style:name="T49" style:family="text">
      <style:text-properties fo:font-variant="normal" fo:text-transform="none" style:font-name="Times New Roman" fo:letter-spacing="normal" fo:font-style="normal" style:text-underline-style="none" fo:font-weight="normal" style:font-name-asian="HelveticaNeue-Medium" style:font-style-asian="normal" style:font-weight-asian="normal" style:font-name-complex="HelveticaNeue-Medium" style:font-style-complex="normal" style:font-weight-complex="normal"/>
    </style:style>
    <style:style style:name="T50" style:family="text">
      <style:text-properties fo:font-variant="normal" fo:text-transform="none" fo:letter-spacing="normal" fo:font-style="normal" fo:font-weight="normal" style:font-name-asian="HelveticaNeue-Medium" style:font-style-asian="normal" style:font-weight-asian="normal" style:font-name-complex="HelveticaNeue-Medium" style:font-style-complex="normal" style:font-weight-complex="normal"/>
    </style:style>
    <style:style style:name="T51" style:family="text">
      <style:text-properties fo:font-variant="normal" fo:text-transform="none" fo:letter-spacing="normal" fo:font-style="normal" style:text-underline-style="none" fo:font-weight="normal" fo:background-color="transparent" style:font-name-asian="HelveticaNeue-Medium" style:font-style-asian="normal" style:font-weight-asian="normal" style:font-name-complex="HelveticaNeue-Medium" style:font-style-complex="normal" style:font-weight-complex="normal"/>
    </style:style>
    <style:style style:name="T52" style:family="text">
      <style:text-properties fo:font-variant="normal" fo:text-transform="none" fo:letter-spacing="normal" fo:font-style="italic" fo:font-weight="normal" style:font-name-asian="HelveticaNeue-Medium" style:font-style-asian="italic" style:font-weight-asian="normal" style:font-name-complex="HelveticaNeue-Medium" style:font-style-complex="italic" style:font-weight-complex="normal"/>
    </style:style>
    <style:style style:name="T53" style:family="text">
      <style:text-properties fo:font-variant="normal" fo:text-transform="none" fo:letter-spacing="normal" fo:font-style="italic" style:text-underline-style="none" fo:font-weight="normal" fo:background-color="transparent" style:font-name-asian="HelveticaNeue-Medium" style:font-style-asian="italic" style:font-weight-asian="normal" style:font-name-complex="HelveticaNeue-Medium" style:font-style-complex="italic" style:font-weight-complex="normal"/>
    </style:style>
    <style:style style:name="T54" style:family="text">
      <style:text-properties fo:font-variant="normal" fo:text-transform="none" fo:letter-spacing="normal" fo:font-style="italic" style:text-underline-style="none" fo:font-weight="normal" style:font-name-asian="HelveticaNeue-Medium" style:font-style-asian="italic" style:font-weight-asian="normal" style:font-name-complex="HelveticaNeue-Medium" style:font-style-complex="italic" style:font-weight-complex="normal"/>
    </style:style>
    <style:style style:name="T55" style:family="text">
      <style:text-properties fo:font-variant="normal" fo:text-transform="none" fo:letter-spacing="normal" style:text-underline-style="none" fo:font-weight="normal" style:font-name-asian="HelveticaNeue-Medium" style:font-weight-asian="normal" style:font-name-complex="HelveticaNeue-Medium" style:font-weight-complex="normal"/>
    </style:style>
    <style:style style:name="T56"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57" style:family="text">
      <style:text-properties fo:font-weight="bold" style:font-weight-asian="bold" style:font-weight-complex="bold"/>
    </style:style>
    <style:style style:name="T58" style:family="text">
      <style:text-properties fo:color="#000000"/>
    </style:style>
    <style:style style:name="T59" style:family="text">
      <style:text-properties fo:color="#000000" style:font-name="Times New Roman"/>
    </style:style>
    <style:style style:name="T60" style:family="text">
      <style:text-properties fo:color="#000000" fo:font-style="normal" fo:font-weight="normal" style:font-name-asian="HelveticaNeue-Medium" style:font-style-asian="normal" style:font-weight-asian="normal" style:font-name-complex="HelveticaNeue-Medium" style:font-style-complex="normal" style:font-weight-complex="normal"/>
    </style:style>
    <style:style style:name="T61" style:family="text">
      <style:text-properties fo:color="#000000" fo:font-style="normal" fo:font-weight="bold" style:font-name-asian="HelveticaNeue-Medium" style:font-style-asian="normal" style:font-weight-asian="bold" style:font-name-complex="HelveticaNeue-Medium" style:font-style-complex="normal" style:font-weight-complex="bold"/>
    </style:style>
    <style:style style:name="T62" style:family="text">
      <style:text-properties fo:color="#000000" fo:font-style="italic" fo:font-weight="normal" style:font-name-asian="HelveticaNeue-Medium" style:font-style-asian="italic" style:font-weight-asian="normal" style:font-name-complex="HelveticaNeue-Medium" style:font-style-complex="italic" style:font-weight-complex="normal"/>
    </style:style>
    <style:style style:name="T63" style:family="text">
      <style:text-properties fo:color="#000000" style:font-name="HelveticaNeue" fo:font-size="13pt" fo:font-style="normal" style:font-name-asian="HelveticaNeue" style:font-size-asian="13pt" style:font-style-asian="normal" style:font-name-complex="HelveticaNeue" style:font-size-complex="13pt" style:font-style-complex="normal"/>
    </style:style>
    <style:style style:name="T64" style:family="text">
      <style:text-properties fo:color="#000000" fo:font-size="12pt"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65" style:family="text">
      <style:text-properties fo:color="#000000" fo:font-size="12pt"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66" style:family="text">
      <style:text-properties fo:color="#000000" fo:font-size="12pt" style:font-size-asian="12pt" style:font-size-complex="12pt"/>
    </style:style>
    <style:style style:name="T67" style:family="text">
      <style:text-properties fo:color="#000000" style:font-name="Times New Roman"/>
    </style:style>
    <style:style style:name="T68" style:family="text">
      <style:text-properties fo:color="#000000" style:font-name="Times New Roman" fo:font-style="normal" fo:font-weight="normal" style:font-name-asian="HelveticaNeue-Medium" style:font-style-asian="normal" style:font-weight-asian="normal" style:font-name-complex="HelveticaNeue-Medium" style:font-style-complex="normal" style:font-weight-complex="normal"/>
    </style:style>
    <style:style style:name="T69" style:family="text">
      <style:text-properties fo:color="#000000" style:font-name="Times New Roman" fo:font-style="normal" fo:font-weight="bold" style:font-name-asian="HelveticaNeue-Medium" style:font-style-asian="normal" style:font-weight-asian="bold" style:font-name-complex="HelveticaNeue-Medium" style:font-style-complex="normal" style:font-weight-complex="bold"/>
    </style:style>
    <style:style style:name="T70" style:family="text">
      <style:text-properties fo:color="#000000" style:font-name="Times New Roman" fo:font-style="italic" fo:font-weight="normal" style:font-name-asian="HelveticaNeue-Medium" style:font-style-asian="italic" style:font-weight-asian="normal" style:font-name-complex="HelveticaNeue-Medium" style:font-style-complex="italic" style:font-weight-complex="normal"/>
    </style:style>
    <style:style style:name="T71" style:family="text">
      <style:text-properties fo:color="#000000" style:font-name="Times New Roman" fo:font-size="12pt"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72" style:family="text">
      <style:text-properties fo:color="#000000" style:font-name="Times New Roman" fo:font-size="12pt"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73" style:family="text">
      <style:text-properties fo:color="#000000" style:font-name="Times New Roman" fo:font-size="12pt" style:font-size-asian="12pt" style:font-size-complex="12pt"/>
    </style:style>
    <style:style style:name="T74" style:family="text">
      <style:text-properties fo:color="#000000" style:font-name="Times New Roman" fo:font-size="12pt" fo:font-weight="normal" style:font-size-asian="12pt" style:font-weight-asian="normal" style:font-size-complex="12pt" style:font-weight-complex="normal"/>
    </style:style>
    <style:style style:name="T75" style:family="text">
      <style:text-properties style:font-name="Times New Roman" fo:font-size="12pt" fo:font-weight="normal" style:font-size-asian="12pt" style:font-weight-asian="normal" style:font-size-complex="12pt" style:font-weight-complex="normal"/>
    </style:style>
    <style:style style:name="T76" style:family="text">
      <style:text-properties style:text-underline-style="none" style:font-name-asian="HelveticaNeue" style:font-name-complex="HelveticaNeue"/>
    </style:style>
    <style:style style:name="T77" style:family="text">
      <style:text-properties style:text-underline-style="none" style:font-name-asian="HelveticaNeue-Medium" style:font-name-complex="HelveticaNeue-Medium"/>
    </style:style>
    <style:style style:name="T78" style:family="text">
      <style:text-properties style:text-underline-style="none" fo:font-weight="normal" style:font-weight-asian="normal" style:font-weight-complex="normal"/>
    </style:style>
    <style:style style:name="T79" style:family="text">
      <style:text-properties style:font-name-asian="HelveticaNeue-Medium" style:font-name-complex="HelveticaNeue-Medium"/>
    </style:style>
    <style:style style:name="T80" style:family="text">
      <style:text-properties fo:font-weight="normal" style:font-weight-asian="normal" style:font-weight-complex="normal"/>
    </style:style>
    <style:style style:name="T81" style:family="text">
      <style:text-properties style:font-name="HelveticaNeue" fo:font-size="13pt" style:font-name-asian="HelveticaNeue" style:font-size-asian="13pt" style:font-name-complex="HelveticaNeue" style:font-size-complex="13pt"/>
    </style:style>
    <style:style style:name="T82" style:family="text">
      <style:text-properties style:font-name="HelveticaNeue" fo:font-size="13pt" fo:font-style="normal" style:font-name-asian="HelveticaNeue" style:font-size-asian="13pt" style:font-style-asian="normal" style:font-name-complex="HelveticaNeue" style:font-size-complex="13pt" style:font-style-complex="normal"/>
    </style:style>
    <style:style style:name="T83" style:family="text">
      <style:text-properties fo:font-size="13pt" style:font-name-asian="HelveticaNeue" style:font-size-asian="13pt" style:font-name-complex="HelveticaNeue" style:font-size-complex="13pt"/>
    </style:style>
    <style:style style:name="T84" style:family="text">
      <style:text-properties fo:font-size="13pt" fo:font-style="normal" style:font-name-asian="HelveticaNeue" style:font-size-asian="13pt" style:font-style-asian="normal" style:font-name-complex="HelveticaNeue" style:font-size-complex="13pt" style:font-style-complex="normal"/>
    </style:style>
    <style:style style:name="T85" style:family="text">
      <style:text-properties style:font-name="Times New Roman"/>
    </style:style>
    <style:style style:name="T86" style:family="text">
      <style:text-properties style:font-name="Times New Roman" fo:font-size="12pt" style:font-size-asian="12pt" style:font-size-complex="12pt"/>
    </style:style>
    <style:style style:name="T87" style:family="text">
      <style:text-properties style:font-name="Times New Roman" fo:font-size="12pt"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88" style:family="text">
      <style:text-properties style:font-name="Times New Roman" fo:font-size="12pt"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89" style:family="text">
      <style:text-properties style:font-name="Times New Roman" fo:font-size="12pt" fo:font-style="normal" style:font-size-asian="12pt" style:font-style-asian="normal" style:font-size-complex="12pt" style:font-style-complex="normal"/>
    </style:style>
    <style:style style:name="T90" style:family="text">
      <style:text-properties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T91" style:family="text">
      <style:text-properties style:font-name="Times New Roman" fo:font-size="12pt" fo:font-style="normal" style:text-underline-style="none" fo:font-weight="normal" style:font-name-asian="HelveticaNeue" style:font-size-asian="12pt" style:font-style-asian="normal" style:font-weight-asian="normal" style:font-name-complex="HelveticaNeue" style:font-size-complex="12pt" style:font-style-complex="normal" style:font-weight-complex="normal"/>
    </style:style>
    <style:style style:name="T92" style:family="text">
      <style:text-properties style:font-name="Times New Roman" fo:font-size="12pt" fo:font-weight="normal" style:font-size-asian="12pt" style:font-weight-asian="normal" style:font-size-complex="12pt" style:font-weight-complex="normal"/>
    </style:style>
    <style:style style:name="T93" style:family="text">
      <style:text-properties style:font-name="Times New Roman" fo:font-style="normal" fo:font-weight="normal" style:font-name-asian="HelveticaNeue-Medium" style:font-style-asian="normal" style:font-weight-asian="normal" style:font-name-complex="HelveticaNeue-Medium" style:font-style-complex="normal" style:font-weight-complex="normal"/>
    </style:style>
    <style:style style:name="T94" style:family="text">
      <style:text-properties style:font-name="Times New Roman" fo:font-style="normal" fo:font-weight="normal" style:font-name-asian="HelveticaNeue" style:font-style-asian="normal" style:font-weight-asian="normal" style:font-name-complex="HelveticaNeue" style:font-style-complex="normal" style:font-weight-complex="normal"/>
    </style:style>
    <style:style style:name="T95" style:family="text">
      <style:text-properties style:font-name="Times New Roman" fo:font-style="normal" fo:font-weight="bold" style:font-name-asian="HelveticaNeue-Medium" style:font-style-asian="normal" style:font-weight-asian="bold" style:font-name-complex="HelveticaNeue-Medium" style:font-style-complex="normal" style:font-weight-complex="bold"/>
    </style:style>
    <style:style style:name="T96" style:family="text">
      <style:text-properties style:font-name="Times New Roman" fo:font-style="normal" style:font-name-asian="HelveticaNeue" style:font-style-asian="normal" style:font-name-complex="HelveticaNeue" style:font-style-complex="normal"/>
    </style:style>
    <style:style style:name="T97" style:family="text">
      <style:text-properties style:font-name="Times New Roman" fo:font-style="normal" style:text-underline-style="none" fo:font-weight="normal" style:font-name-asian="HelveticaNeue" style:font-style-asian="normal" style:font-weight-asian="normal" style:font-name-complex="HelveticaNeue" style:font-style-complex="normal" style:font-weight-complex="normal"/>
    </style:style>
    <style:style style:name="T98" style:family="text">
      <style:text-properties style:font-name="Times New Roman" fo:font-style="normal" style:text-underline-style="none" fo:font-weight="normal" style:font-name-asian="HelveticaNeue-Medium" style:font-style-asian="normal" style:font-weight-asian="normal" style:font-name-complex="HelveticaNeue-Medium" style:font-style-complex="normal" style:font-weight-complex="normal"/>
    </style:style>
    <style:style style:name="T99" style:family="text">
      <style:text-properties style:font-name="Times New Roman" fo:font-style="italic" fo:font-weight="normal" style:font-name-asian="HelveticaNeue-Medium" style:font-style-asian="italic" style:font-weight-asian="normal" style:font-name-complex="HelveticaNeue-Medium" style:font-style-complex="italic" style:font-weight-complex="normal"/>
    </style:style>
    <style:style style:name="T100" style:family="text">
      <style:text-properties style:font-name="Times New Roman" fo:font-style="italic" style:font-name-asian="HelveticaNeue-Medium" style:font-style-asian="italic" style:font-name-complex="HelveticaNeue-Medium" style:font-style-complex="italic"/>
    </style:style>
    <style:style style:name="T101" style:family="text">
      <style:text-properties style:font-name="Times New Roman" fo:font-style="italic" style:text-underline-style="none" style:font-name-asian="HelveticaNeue-Medium" style:font-style-asian="italic" style:font-name-complex="HelveticaNeue-Medium" style:font-style-complex="italic"/>
    </style:style>
    <style:style style:name="T102" style:family="text">
      <style:text-properties style:font-name="Times New Roman" fo:font-style="italic" style:text-underline-style="none" style:font-name-asian="HelveticaNeue" style:font-style-asian="italic" style:font-name-complex="HelveticaNeue" style:font-style-complex="italic"/>
    </style:style>
    <style:style style:name="T103" style:family="text">
      <style:text-properties style:font-name="Times New Roman" fo:font-style="italic" style:text-underline-style="none" fo:font-weight="normal" style:font-name-asian="HelveticaNeue" style:font-style-asian="italic" style:font-weight-asian="normal" style:font-name-complex="HelveticaNeue" style:font-style-complex="italic" style:font-weight-complex="normal"/>
    </style:style>
    <style:style style:name="T104" style:family="text">
      <style:text-properties style:font-name="Times New Roman" fo:font-style="italic" style:text-underline-style="none" fo:font-weight="normal" style:font-name-asian="HelveticaNeue-Medium" style:font-style-asian="italic" style:font-weight-asian="normal" style:font-name-complex="HelveticaNeue-Medium" style:font-style-complex="italic" style:font-weight-complex="normal"/>
    </style:style>
    <style:style style:name="T105" style:family="text">
      <style:text-properties style:font-name="Times New Roman" style:font-name-asian="HelveticaNeue" style:font-name-complex="HelveticaNeue"/>
    </style:style>
    <style:style style:name="T106" style:family="text">
      <style:text-properties style:font-name="Times New Roman" style:font-name-asian="HelveticaNeue-Medium" style:font-name-complex="HelveticaNeue-Medium"/>
    </style:style>
    <style:style style:name="T107" style:family="text">
      <style:text-properties style:font-name="Times New Roman" style:text-underline-style="none" style:font-name-asian="HelveticaNeue" style:font-name-complex="HelveticaNeue"/>
    </style:style>
    <style:style style:name="T108" style:family="text">
      <style:text-properties style:font-name="Times New Roman" style:text-underline-style="none" style:font-name-asian="HelveticaNeue-Medium" style:font-name-complex="HelveticaNeue-Medium"/>
    </style:style>
    <style:style style:name="T109" style:family="text">
      <style:text-properties style:font-name="Times New Roman" fo:font-weight="normal" style:font-weight-asian="normal" style:font-weight-complex="normal"/>
    </style:style>
    <style:style style:name="T110" style:family="text">
      <style:text-properties style:font-name-asian="HelveticaNeue" style:font-name-complex="HelveticaNeue"/>
    </style:style>
    <style:style style:name="T111" style:family="text">
      <style:text-properties fo:font-size="12pt" fo:font-weight="normal" style:font-size-asian="12pt" style:font-weight-asian="normal" style:font-size-complex="12pt" style:font-weight-complex="normal"/>
    </style:style>
    <style:style style:name="T112" style:family="text">
      <style:text-properties fo:font-size="12pt" fo:font-style="normal" style:font-size-asian="12pt" style:font-style-asian="normal" style:font-size-complex="12pt" style:font-style-complex="normal"/>
    </style:style>
    <style:style style:name="T113" style:family="text">
      <style:text-properties fo:font-size="12pt" fo:font-style="normal" style:text-underline-style="none" fo:font-weight="normal" style:font-size-asian="12pt" style:font-style-asian="normal" style:font-weight-asian="normal" style:font-size-complex="12pt" style:font-style-complex="normal" style:font-weight-complex="normal"/>
    </style:style>
    <style:style style:name="T114" style:family="text">
      <style:text-properties fo:font-size="12pt" fo:font-style="normal" style:text-underline-style="none" fo:font-weight="normal" style:font-name-asian="HelveticaNeue" style:font-size-asian="12pt" style:font-style-asian="normal" style:font-weight-asian="normal" style:font-name-complex="HelveticaNeue" style:font-size-complex="12pt" style:font-style-complex="normal" style:font-weight-complex="normal"/>
    </style:style>
    <style:style style:name="T115" style:family="text">
      <style:text-properties fo:font-style="normal" style:font-name-asian="HelveticaNeue" style:font-style-asian="normal" style:font-name-complex="HelveticaNeue" style:font-style-complex="normal"/>
    </style:style>
    <style:style style:name="T116" style:family="text">
      <style:text-properties fo:font-style="normal" fo:font-weight="normal" style:font-style-asian="normal" style:font-weight-asian="normal" style:font-style-complex="normal" style:font-weight-complex="normal"/>
    </style:style>
    <style:style style:name="T117" style:family="text">
      <style:text-properties fo:font-style="normal" fo:font-weight="normal" style:font-name-asian="HelveticaNeue-Medium" style:font-style-asian="normal" style:font-weight-asian="normal" style:font-name-complex="HelveticaNeue-Medium" style:font-style-complex="normal" style:font-weight-complex="normal"/>
    </style:style>
    <style:style style:name="T118" style:family="text">
      <style:text-properties fo:font-style="normal" fo:font-weight="normal" style:font-name-asian="HelveticaNeue" style:font-style-asian="normal" style:font-weight-asian="normal" style:font-name-complex="HelveticaNeue" style:font-style-complex="normal" style:font-weight-complex="normal"/>
    </style:style>
    <style:style style:name="T119" style:family="text">
      <style:text-properties fo:font-style="normal" fo:font-weight="bold" style:font-style-asian="normal" style:font-weight-asian="bold" style:font-style-complex="normal" style:font-weight-complex="bold"/>
    </style:style>
    <style:style style:name="T120" style:family="text">
      <style:text-properties fo:font-style="normal" fo:font-weight="bold" style:font-name-asian="HelveticaNeue-Medium" style:font-style-asian="normal" style:font-weight-asian="bold" style:font-name-complex="HelveticaNeue-Medium" style:font-style-complex="normal" style:font-weight-complex="bold"/>
    </style:style>
    <style:style style:name="T121" style:family="text">
      <style:text-properties fo:font-style="normal" style:font-style-asian="normal" style:font-style-complex="normal"/>
    </style:style>
    <style:style style:name="T122" style:family="text">
      <style:text-properties fo:font-style="normal" style:text-underline-style="none" fo:font-weight="normal" style:font-style-asian="normal" style:font-weight-asian="normal" style:font-style-complex="normal" style:font-weight-complex="norm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style:num-prefix="("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style:style style:name="gr1" style:family="graphic">
      <style:graphic-properties svg:stroke-width="0.0201in" svg:stroke-color="#000000" draw:marker-start-width="0.2in" draw:marker-end-width="0.2in" draw:fill="none" draw:textarea-horizontal-align="center" draw:textarea-vertical-align="middle" fo:padding-top="0.0098in" fo:padding-bottom="0.0098in" fo:padding-left="0.0098in" fo:padding-right="0.0098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JAWABAN TUGAS 2</text:p>
      <text:p text:style-name="P5">Rhiza S. Sadjad </text:p>
      <text:p text:style-name="P5">NIM 045276176</text:p>
      <text:p text:style-name="P5"/>
      <text:p text:style-name="P6">Fakultas<text:tab/><text:tab/>: FHISIP/Fakultas Hukum, Ilmu Sosial dan Ilmu Politik</text:p>
      <text:p text:style-name="P6">Kode/Nama MK<text:tab/>: <text:bookmark text:name="yui_3_17_2_1_1776937755760_30"/><text:span text:style-name="T56">FSSO4460.3.2/ Artikel Ilmiah 3.2 </text:span></text:p>
      <text:p text:style-name="P6">Tugas<text:tab/><text:tab/><text:tab/>: <text:span text:style-name="T57">2</text:span></text:p>
      <text:p text:style-name="P32"/>
      <text:p text:style-name="P30"><text:span text:style-name="T1">Tugas</text:span><text:span text:style-name="T2">:</text:span></text:p>
      <text:list xml:id="list6444568341625618465" text:style-name="L1">
        <text:list-header>
          <text:p text:style-name="P34"><text:span text:style-name="Strong_20_Emphasis"><text:span text:style-name="T109">Pada Tugas 2 ini, Saudara diminta untuk membuat kutipan langsung dan kutipan tidak langsung dengan mencantumkan sumber kutipan sesuai gaya selingkung UT yang terdapat pada Panduan Mata Kuliah Aril, serta membuat daftar pustaka atau bibliografi. Buat saja 5 kutipan langsung dan 5 kutipan tidak langsung (boleh artikel boleh buku)</text:span></text:span></text:p>
        </text:list-header>
      </text:list>
      <text:p text:style-name="P1"><text:span text:style-name="Strong_20_Emphasis"><text:span text:style-name="T74"/></text:span></text:p>
      <text:p text:style-name="P7"><text:span text:style-name="T1">Jawaban</text:span><text:span text:style-name="T2">:</text:span></text:p>
      <text:p text:style-name="P9"><draw:rect text:anchor-type="paragraph" draw:z-index="0" draw:style-name="gr1" draw:text-style-name="P35" svg:width="6.7724in" svg:height="0.9531in" svg:x="-0.0484in" svg:y="-0.0453in"><text:p/></draw:rect>Kerangka Konseptual Kelayakan Sosiologis Revitalisasi Pasar Tradisional: </text:p>
      <text:p text:style-name="P9">Studi Kasus Pasar Gunung Batu Kota Bogor</text:p>
      <text:p text:style-name="P13">A Conceptual Framework of the Sociological Feasibility of Traditional Market Revitalization: </text:p>
      <text:p text:style-name="P13">The Case Study of Pasar Gunung Batu Bogor</text:p>
      <text:p text:style-name="P27"/>
      <text:p text:style-name="P22"><text:span text:style-name="T76">1. <text:s/>Contoh Kutipan Langsung</text:span></text:p>
      <text:list xml:id="list3588495491267421263" text:style-name="L5">
        <text:list-item>
          <text:p text:style-name="P10"><text:span text:style-name="T110">"</text:span><text:span text:style-name="T11">Revitalisasi pasar tradisional menjadi sebuah strategi penting</text:span><text:span text:style-name="T110">” dalam </text:span><text:span text:style-name="T115">Prakoso, Y. B., &amp; Rolalisasi, A. (2023)</text:span></text:p>
        </text:list-item>
        <text:list-item>
          <text:p text:style-name="P11"><text:span text:style-name="T121">"</text:span><text:span text:style-name="T2">Kebijakan revitalisasi pasar perlu dilakukan secara komprehensif</text:span><text:span text:style-name="T121">” dalam </text:span><text:span text:style-name="T112">Rohman, A., &amp; Larasati, D. C. (2023)</text:span></text:p>
        </text:list-item>
        <text:list-item>
          <text:p text:style-name="P11"><text:span text:style-name="T121">"</text:span><text:span text:style-name="T2">Terdapat hambatan seperti ketidaksetujuan pedagang</text:span><text:span text:style-name="T121">"</text:span><text:span text:style-name="T112"> dalam </text:span><text:span text:style-name="T113">Adityanto, A., &amp; Paselle, E. (2024)</text:span></text:p>
        </text:list-item>
        <text:list-item>
          <text:p text:style-name="P11"><text:span text:style-name="T122">"</text:span><text:span text:style-name="T5">Informal economies are socially embedded systems</text:span><text:span text:style-name="T122">" dalam </text:span><text:span text:style-name="T113">Meagher, K. (2010)</text:span></text:p>
        </text:list-item>
        <text:list-item>
          <text:p text:style-name="P11"><text:span text:style-name="T122">"</text:span><text:span text:style-name="T5">First life, then spaces, then buildings</text:span><text:span text:style-name="T122">"</text:span><text:span text:style-name="T113"> dalam Gehl, J. (2010)</text:span></text:p>
          <text:p text:style-name="P12"><text:span text:style-name="T114"/></text:p>
        </text:list-item>
      </text:list>
      <text:p text:style-name="P26"><text:span text:style-name="T115">2. Contoh Kutipan Tidak Langsung</text:span></text:p>
      <text:p text:style-name="P18"><text:tab/>Secara umum kajian pustaka menunjukkan bahwa revitalisasi pasar tradisional merupakan upaya yang rumit dan multi-dimensi. Pasar tradisional sendiri merupakan bagian yang sangat penting - khususnya di negara-negara berkembang - dari sektor ekonomi informal yang sejak lama menarik perhatian para ekonom seperti <text:span text:style-name="T110">Meagher (2010).</text:span> Sektor informal ini disebut juga “ekonomi identitas” atau <text:span text:style-name="T2">identity economics</text:span> dan karena banyak berkembang di perkotaan, disebut juga “informalitas perkotaan” atau <text:span text:style-name="T2">urban informality </text:span>oleh para ekonom penulis buku yang disunting oleh <text:span text:style-name="T110">Roy dan AlSayyad (2004)</text:span>. <text:s/>Terbukti bahwa banyak negara berkembang mampu mengatasi berbagai krisis ekonomi, karena kekuatan sektor informal dari sistem perekonomiannya. Lebih jauh <text:soft-page-break/>dikatakan bahwa sektor informal seperti pasar tradisional bukanlah suatu keterbelakangan atau ketidak-teraturan, melainkan suatu struktur ekonomi yang mapan, terbentuk oleh identitas sosial, rasa saling percaya dan berbasis jejaring (<text:span text:style-name="T2">network</text:span>), sebagaimana diungkapkan dalam <text:span text:style-name="T110">Meagher (2010)</text:span>. </text:p>
      <text:p text:style-name="P18"><text:tab/>Sebagian besar dari pasar tradisional di Indonesia bermula tumbuh di wilayah pedesaan, sebagai “<text:span text:style-name="T2">hub</text:span>” perdagangan antara desa dan kota. Banyak di antara pasar tradisional di pedesaan itu yang sudah ada sejak jaman pra-kemerdekaan, sebagian hanya ramai sepekan sekali pada hari tertentu, sehingga banyak nama-nama tempat mengikuti hari-hari pasar, seperti <text:span text:style-name="T2">Pasar Senen,</text:span> <text:span text:style-name="T2">Pasar Rebo</text:span>, <text:span text:style-name="T2">Pasar Jum'at</text:span>, <text:span text:style-name="T2">Pasar Minggu</text:span>, atau mengikuti hari pasaran Jawa, seperti <text:span text:style-name="T2">Pasar Kliwon</text:span> dan <text:span text:style-name="T2">Pasar Pahing</text:span>, misalnya. </text:p>
      <text:p text:style-name="P18"><text:tab/>Dengan berkembangnya wilayah perkotaan, terjadi pemekaran wilayah, sehingga pasar-pasar tradisional yang semula berada di wilayah pedesaan, menjadi bagian dari wilayah perkotaan. Dengan demikian permasalahan pasar tradisional kemudian menjadi bagian dari permasalahan perkotaan yang dikaji oleh <text:span text:style-name="T110">Florida (2017) </text:span>dan <text:span text:style-name="T110">Gehl (2010).</text:span> Salah satu masalah di wilayah perkotaan dalam kaitannya dengan interaksi sosial warga kota adalah terjadinya ke-tidak-setara-an (<text:span text:style-name="T2">inequality</text:span>) dan ke-terkucil-an (<text:span text:style-name="T2">exclusion</text:span>) yang merupakan pokok bahasan kajian oleh <text:span text:style-name="T110">Florida (2017).</text:span> Padahal suatu pasar tradisional pada dasarnya bukan hanya sekedar tempat jual-beli, tapi lebih dari itu, pasar tradisional – walau pun sudah berlokasi di wilayah perkotaan – bisa berfungsi sebagai institusi sosial tempat warga masyarakat ber-interaksi sosial satu dengan lainnya. Pasar tradisional berpotensi menjadi salah satu bentuk “ruang sosial” (<text:span text:style-name="T2">social space</text:span>) seperti yang digagas oleh <text:span text:style-name="T110">Gehl (2010),</text:span> sehingga wilayah perkotaan pun dapat dirancang supaya memberikan prioritas pada interaksi sosial warga masyarakatnya.</text:p>
      <text:p text:style-name="P18"><text:tab/>Permasalahan-permasalahan yang terkait dengan proses revitalisasi pasar tradisional dirujuk dalam beberapa artikel jurnal. Oleh peneliti-peneliti <text:span text:style-name="T110">Prakoso &amp; Rolalisasi (2023)</text:span> digambarkan dengan jelas bahwa revitalisasi pasar tradisional adalah suatu proses yang bersifat multi-dimensional, bukan hanya suatu proyek pembangunan infra-struktur, apalagi hanya sekedar renovasi fisik bangunan pasar. Terutama jika dalam sejarahnya, pasar tradisional pernah berfungsi maksimal dan optimal sebagai institusi sosial-ekonomi. Olehnya itu, suatu proses revitalisasi pasar tradisional, selain pembangunan fisik, juga harus meliputi reformasi dalam tata-kelola dan peng-aktif-an kembali berbagai kegiatan sosial-ekonomi yang terhenti pada suatu periode, Oleh sebab itu, diperlukan intervensi pemerintah yang mem-posisi-kan proses revitalisasi pasar tradisional sebagai suatu implementasi dari kebijakan publik yang strategis, sebagaimana dibahas oleh <text:span text:style-name="T79">Agustin, A.F., </text:span><text:span text:style-name="T10">et.al.</text:span><text:span text:style-name="T79">, (2025)</text:span>.</text:p>
      <text:p text:style-name="P17"><text:soft-page-break/><text:span text:style-name="T97"><text:tab/>Siapa yang diuntungkan dari proses revitalisasi pasar tradisional? Dalam kasus yang dikaji oleh <text:s/></text:span><text:span text:style-name="T98">Atmadji, E &amp; Putri, W. M. D. (2024)</text:span><text:span text:style-name="T97"> ternyata revitalisasi pasar tradisional bisa lebih menguntungkan pembeli daripada penjual, karena pembeli merasakan kenyamanan, kebersihan dan kemudahan setelah pasar tradisional di-revitalisasi, sementara penjual tidak merasakan adanya tambahan keuntungan atau </text:span><text:span text:style-name="T103">omzet</text:span><text:span text:style-name="T97"> penjualan. Memang banyak hal yang tidak menguntungkan bagi penjual, seperti terjadi re-lokasi dan/atau kenaikan tarif sewa, tata-kelola yang kurang teratur rapih, serta tidak adanya bantuan finansial dan permodalan. Hal-hal inilah yang menyebabkan revitalisasi pasar-pasar tradisional juga mengalami berbagai hambatan, sebagaimana yang dilaporkan oleh </text:span><text:span text:style-name="T98">Panyusunan, R. </text:span><text:span text:style-name="T104">et.al.</text:span><text:span text:style-name="T98">, (2024)</text:span><text:span text:style-name="T97">. Berbagai hambatan juga dilaporkan sebagai kesalahan desain, yang mengakibatkan ketidak-lancaran dan kesulitan akses pengunjung, yang pada gilirannya akan merugikan pedagang, karena di pasar tradisional, penempatan posisi pedagang sangat menentukan. Sudut pandang perancangan </text:span><text:span text:style-name="T103">spatial</text:span><text:span text:style-name="T97"> ini dilaporkan oleh </text:span><text:span text:style-name="Strong_20_Emphasis"><text:span text:style-name="T49">Fathir, M, </text:span></text:span><text:span text:style-name="Strong_20_Emphasis"><text:span text:style-name="T48">et.al.</text:span></text:span><text:span text:style-name="Strong_20_Emphasis"><text:span text:style-name="T49">, (2024),</text:span></text:span><text:span text:style-name="T97">.</text:span></text:p>
      <text:p text:style-name="P17"><text:span text:style-name="T91"/></text:p>
      <text:p text:style-name="P21">3. Penyusunan Daftar Pustakax: <text:span text:style-name="T78">Daftar Pustaka disusun dengan “</text:span><text:span text:style-name="T5">APA Style</text:span><text:span text:style-name="T78">”:</text:span></text:p>
      <text:p text:style-name="P19"><text:span text:style-name="T110">Adityanto, A., &amp; Paselle, E. (2024). </text:span><text:span text:style-name="T6">Implementasi kebijakan revitalisasi pasar tradisional: Studi kasus Pasar Pagi Samarinda</text:span><text:span text:style-name="T110">. </text:span><text:span text:style-name="T6">Dinamika: Jurnal Manajemen Sosial Ekonomi, 4</text:span><text:span text:style-name="T110">(2), 50–63. </text:span><text:a xlink:type="simple" xlink:href="https://doi.org/10.51903/dinamika.v4i2.515" text:style-name="Internet_20_link" text:visited-style-name="Visited_20_Internet_20_Link"><text:span text:style-name="T110">https://doi.org/10.51903/dinamika.v4i2.515</text:span></text:a></text:p>
      <text:p text:style-name="P16"><text:span text:style-name="T79">Agustin, A.F., </text:span><text:span text:style-name="T10">et.al.</text:span><text:span text:style-name="T79">, (2025) “</text:span><text:span text:style-name="T10">Implementasi Kebijakan Revitalisasi Pasar Tradisional (Studi Kasus Pasar Kembang Surabaya</text:span><text:span text:style-name="T79">”, </text:span><text:span text:style-name="T10">Jurnal Publik</text:span><text:span text:style-name="T79">, Vol. 19 No. 02 (2025)</text:span></text:p>
      <text:p text:style-name="P24"><text:span text:style-name="T115">Akerlof, G. A., &amp; Kranton, R. E. (2010). </text:span><text:span text:style-name="T6">Identity economics: How our identities shape our work, wages, and well-being</text:span><text:span text:style-name="T115">. Princeton University Press.</text:span></text:p>
      <text:p text:style-name="P24"><text:span text:style-name="T115">Alhudha, O., &amp; Maani, K. D. (2020). </text:span><text:span text:style-name="T6">Revitalisasi pasar tradisional dan dampaknya terhadap pendapatan pedagang di Kota Padang Panjang</text:span><text:span text:style-name="T115">. </text:span><text:span text:style-name="T6">Jurnal Perspektif, 3</text:span><text:span text:style-name="T115">(4). </text:span><text:a xlink:type="simple" xlink:href="https://doi.org/10.24036/perspektif.v3i4.366" text:style-name="Internet_20_link" text:visited-style-name="Visited_20_Internet_20_Link"><text:span text:style-name="T115">https://doi.org/10.24036/perspektif.v3i4.366</text:span></text:a><text:span text:style-name="T84"> </text:span></text:p>
      <text:p text:style-name="P24"><text:span text:style-name="T115">Anggraini, G.., Amalia, D., Hermawan, F., &amp; Ismiyati. (2017). </text:span><text:span text:style-name="T6">Standar revitalisasi pasar tradisional di Indonesia (Studi kasus pasar tradisional di Kota Semarang)</text:span><text:span text:style-name="T115">. </text:span><text:span text:style-name="T6">Jurnal Karya Teknik Sipil, 6</text:span><text:span text:style-name="T115">(1), 12–22.</text:span></text:p>
      <text:p text:style-name="P28"><text:span text:style-name="T117">Atmadji, E &amp; Putri, W. M. D. (2024). “</text:span><text:span text:style-name="T8">Pengaruh Revitalisasi Pasar Tradisional di Pasar Prawirotaman Yogyakarta terhadap Kesejahteraan Penjual dan Pembeli</text:span><text:span text:style-name="T117">”, </text:span><text:span text:style-name="T8">Jurnal Kebijakan Ekonomi dan Keuangan</text:span><text:span text:style-name="T117">, Volume 3, Issue 2, 2024:182-189.</text:span></text:p>
      <text:p text:style-name="P29"><text:span text:style-name="Strong_20_Emphasis"><text:span text:style-name="T50">Fathir, M, </text:span></text:span><text:span text:style-name="Strong_20_Emphasis"><text:span text:style-name="T52">et.al.</text:span></text:span><text:span text:style-name="Strong_20_Emphasis"><text:span text:style-name="T50">, (2024), “</text:span></text:span><text:span text:style-name="Strong_20_Emphasis"><text:span text:style-name="T52">Revitalisasi Tata Ruang dan Sirkulasi Pasar Rakyat Wanaraja</text:span></text:span><text:span text:style-name="Strong_20_Emphasis"><text:span text:style-name="T50">“, </text:span></text:span><text:span text:style-name="Strong_20_Emphasis"><text:span text:style-name="T53">JIDAR: Jurnal Ilmiah Urban Desain dan Arsitektur,</text:span></text:span><text:span text:style-name="Strong_20_Emphasis"><text:span text:style-name="T51"> Vol 2 No 2 (2024): <text:s/></text:span></text:span><text:a xlink:type="simple" xlink:href="https://jurnal.itg.ac.id/index.php/jidar/article/view/2716" text:style-name="Internet_20_link" text:visited-style-name="Visited_20_Internet_20_Link"><text:span text:style-name="Strong_20_Emphasis"><text:span text:style-name="T117">https://jurnal.itg.ac.id/index.php/jidar/article/view/2716</text:span></text:span></text:a><text:span text:style-name="Strong_20_Emphasis"><text:span text:style-name="T51">, diakses tgl. 24/04/2024 jam 16:39 WIB.</text:span></text:span></text:p>
      <text:p text:style-name="P24"><text:span text:style-name="T115">Florida, R. (2017). </text:span><text:span text:style-name="T6">The new urban crisis</text:span><text:span text:style-name="T115">. Basic Books.</text:span></text:p>
      <text:p text:style-name="P24"><text:span text:style-name="T115">Gehl, J. (2010). </text:span><text:span text:style-name="T6">Cities for people</text:span><text:span text:style-name="T115">. Island Press.</text:span></text:p>
      <text:p text:style-name="P24"><text:span text:style-name="T115">Meagher, K. (2010). </text:span><text:span text:style-name="T6">Identity economics: Social networks and the informal economy in Nigeria</text:span><text:span text:style-name="T115">. Boydell &amp; Brewer.</text:span></text:p>
      <text:p text:style-name="P31"><text:soft-page-break/><text:span text:style-name="T93">Panyusunan, R. </text:span><text:span text:style-name="T99">et.al.</text:span><text:span text:style-name="T93">, (2024), “ </text:span><text:span text:style-name="T99">Analisis Penghambat Revitalisasi Pasar dalam Menjaga Eksistensi Pasar Tradisional Aksara Medan</text:span><text:span text:style-name="T93">”, </text:span><text:span text:style-name="T99">Journal Ilmiah Ekonomi dan Bisnis,</text:span><text:span text:style-name="T93"> Vol. 21 No. 1 (2024), </text:span><text:a xlink:type="simple" xlink:href="https://garuda.kemdiktisaintek.go.id/documents/detail/4393138" text:style-name="Internet_20_link" text:visited-style-name="Visited_20_Internet_20_Link"><text:span text:style-name="T94">https://garuda.kemdiktisaintek.go.id/documents/detail/4393138</text:span></text:a><text:span text:style-name="T93"> diakses tgl. 24/04/2024 jam 16:18 WIB. </text:span></text:p>
      <text:p text:style-name="P24"><text:span text:style-name="T115">Prakoso, Y. B., &amp; Rolalisasi, A. (2023). </text:span><text:span text:style-name="T6">Revitalisasi pasar tradisional di Indonesia: Studi kasus Pasa Ateh Bukittinggi dan Pasar Prawirotaman Yogyakarta</text:span><text:span text:style-name="T115">. </text:span><text:span text:style-name="T6">Jurnal Lingkungan Karya Arsitektur, 4</text:span><text:span text:style-name="T115">(1). </text:span><text:span text:style-name="T115">https://doi.org/10.37477/lkr.v4i1.708</text:span></text:p>
      <text:p text:style-name="P24"><text:span text:style-name="T115">Rohman, A., &amp; Larasati, D. C. (2023). </text:span><text:span text:style-name="T6">Revitalisasi pasar rakyat sebagai upaya menjaga eksistensi pasar tradisional</text:span><text:span text:style-name="T115">. </text:span><text:span text:style-name="T6">Anterior Jurnal, 22</text:span><text:span text:style-name="T115">(2). </text:span><text:span text:style-name="T115">https://doi.org/10.33084/anterior.v22i2.4597</text:span></text:p>
      <text:p text:style-name="P24"><text:span text:style-name="T115">Roy, A., &amp; AlSayyad, N. (Eds.). (2004). </text:span><text:span text:style-name="T6">Urban informality: Transnational perspectives from the Middle East, Latin America, and South Asia</text:span><text:span text:style-name="T115">. Lexington Books.</text:span></text:p>
      <text:p text:style-name="P24"><text:span text:style-name="T115">Sadjad, R. (2025). <text:s/></text:span><text:span text:style-name="T9">Pasar Tradisional yang Kini Sepi. </text:span><text:span text:style-name="T118">Artikel OPINI, “</text:span><text:span text:style-name="T9">Radar Bogo</text:span><text:span text:style-name="T118">r”, 15 November 2025, halaman 3</text:span></text:p>
      <text:p text:style-name="P2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HelveticaNeue-Medium" svg:font-family="HelveticaNeue-Medium"/>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09T00:43:47</dc:date>
    <meta:editing-duration>P3DT16H28M55S</meta:editing-duration>
    <meta:editing-cycles>409</meta:editing-cycles>
    <dc:creator>Rhiza Sadjad</dc:creator>
    <meta:document-statistic meta:table-count="0" meta:image-count="0" meta:object-count="0" meta:page-count="4" meta:paragraph-count="41" meta:word-count="1118" meta:character-count="8641"/>
  </office:meta>
</office:document-meta>
</file>