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HelveticaNeue" svg:font-family="HelveticaNeue"/>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2"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3"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4"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5" style:family="paragraph" style:parent-style-name="Standard">
      <style:paragraph-properties fo:text-align="justify" style:justify-single-word="false"/>
      <style:text-properties fo:color="#000000"/>
    </style:style>
    <style:style style:name="P6" style:family="paragraph" style:parent-style-name="Standard">
      <style:paragraph-properties fo:margin-left="0in" fo:margin-right="0in" fo:margin-top="0in" fo:margin-bottom="0.1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7"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8"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9" style:family="paragraph" style:parent-style-name="Text_20_body">
      <style:paragraph-properties fo:margin-left="0in" fo:margin-right="0in" fo:margin-top="0in" fo:margin-bottom="0in" fo:line-height="100%" fo:text-align="justify" style:justify-single-word="false" fo:orphans="2" fo:widows="2" fo:text-indent="0in" style:auto-text-indent="false"/>
    </style:style>
    <style:style style:name="P10"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color="#4c4c4c" style:font-name="Times New Roman" fo:font-size="12pt" fo:font-style="italic" style:font-size-asian="12pt" style:font-style-asian="italic" style:font-size-complex="12pt" style:font-style-complex="italic"/>
    </style:style>
    <style:style style:name="P11" style:family="paragraph" style:parent-style-name="Standard">
      <style:paragraph-properties fo:margin-left="0in" fo:margin-right="0in" fo:margin-top="0in" fo:margin-bottom="0in" fo:line-height="100%" fo:text-align="justify" style:justify-single-word="false" fo:orphans="2" fo:widows="2" fo:text-indent="0in" style:auto-text-indent="false"/>
    </style:style>
    <style:style style:name="P12"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3" style:family="paragraph" style:parent-style-name="Text_20_body">
      <style:paragraph-properties fo:margin-top="0in" fo:margin-bottom="0in" fo:line-height="100%" fo:text-align="justify" style:justify-single-word="false"/>
      <style:text-properties fo:font-variant="normal" fo:text-transform="none" fo:color="#4c4c4c"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14" style:family="paragraph" style:parent-style-name="Standard">
      <style:paragraph-properties fo:margin-top="0in" fo:margin-bottom="0in" fo:line-height="150%" fo:text-align="justify" style:justify-single-word="false"/>
      <style:text-properties fo:color="#000000" style:font-name="Times New Roman" fo:font-size="12pt" style:font-size-asian="12pt" style:font-size-complex="12pt"/>
    </style:style>
    <style:style style:name="P15" style:family="paragraph" style:parent-style-name="Standard">
      <style:paragraph-properties fo:margin-top="0in" fo:margin-bottom="0.1in" fo:line-height="150%" fo:text-align="justify" style:justify-single-word="false"/>
      <style:text-properties fo:color="#000000" style:font-name="Times New Roman" fo:font-size="12pt" fo:font-weight="normal" style:font-size-asian="12pt" style:font-weight-asian="normal" style:font-size-complex="12pt" style:font-weight-complex="normal"/>
    </style:style>
    <style:style style:name="P16" style:family="paragraph" style:parent-style-name="Standard">
      <style:paragraph-properties fo:margin-top="0in" fo:margin-bottom="0.1in" fo:line-height="150%" fo:text-align="justify" style:justify-single-word="false">
        <style:tab-stops>
          <style:tab-stop style:position="6.6in"/>
        </style:tab-stops>
      </style:paragraph-properties>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7"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18"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style:font-size-asian="12pt" style:font-size-complex="12pt"/>
    </style:style>
    <style:style style:name="P19" style:family="paragraph" style:parent-style-name="Text_20_body">
      <style:paragraph-properties fo:margin-top="0in" fo:margin-bottom="0in" fo:line-height="100%" fo:text-align="justify" style:justify-single-word="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20" style:family="paragraph" style:parent-style-name="Text_20_body">
      <style:paragraph-properties fo:margin-top="0in" fo:margin-bottom="0in" fo:line-height="100%" fo:text-align="justify" style:justify-single-word="false"/>
    </style:style>
    <style:style style:name="P21" style:family="paragraph" style:parent-style-name="Text_20_body">
      <style:paragraph-properties fo:margin-top="0in" fo:margin-bottom="0in" fo:line-height="100%"/>
      <style:text-properties fo:color="#000000" style:font-name="Times New Roman" fo:language="id" fo:country="ID"/>
    </style:style>
    <style:style style:name="P22" style:family="paragraph" style:parent-style-name="Text_20_body">
      <style:paragraph-properties fo:margin-top="0in" fo:margin-bottom="0in" fo:line-height="100%"/>
      <style:text-properties fo:color="#000000" style:font-name="Times New Roman"/>
    </style:style>
    <style:style style:name="P23" style:family="paragraph" style:parent-style-name="Text_20_body">
      <style:paragraph-properties fo:margin-top="0in" fo:margin-bottom="0in" fo:line-height="100%" fo:text-align="justify" style:justify-single-word="false"/>
      <style:text-properties fo:color="#000000" style:font-name="Times New Roman"/>
    </style:style>
    <style:style style:name="P24" style:family="paragraph" style:parent-style-name="Standard" style:list-style-name="">
      <style:paragraph-properties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style:font-name="Times New Roman" fo:font-size="12pt" style:font-size-asian="12pt" style:font-size-complex="12pt"/>
    </style:style>
    <style:style style:name="P25" style:family="paragraph" style:parent-style-name="Standard" style:list-style-name="">
      <style:paragraph-properties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26"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27"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style:font-size-asian="12pt" style:font-size-complex="12pt"/>
    </style:style>
    <style:style style:name="P28"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style:font-size-asian="12pt" style:font-size-complex="12pt"/>
    </style:style>
    <style:style style:name="P29"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normal" style:font-name-asian="HelveticaNeue" style:font-size-asian="12pt" style:font-style-asian="normal" style:font-name-complex="HelveticaNeue" style:font-size-complex="12pt" style:font-style-complex="normal"/>
    </style:style>
    <style:style style:name="P30"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31" style:family="paragraph" style:parent-style-name="Standard">
      <style:paragraph-properties fo:margin-top="0in" fo:margin-bottom="0in" fo:line-height="100%" fo:text-align="justify" style:justify-single-word="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32" style:family="paragraph" style:parent-style-name="Heading_20_2">
      <style:paragraph-properties fo:margin-top="0in" fo:margin-bottom="0in" fo:line-height="100%" fo:text-align="justify" style:justify-single-word="false"/>
      <style:text-properties fo:font-variant="normal" fo:text-transform="none" fo:color="#000000" style:font-name="Times New Roman" fo:font-size="12pt" fo:letter-spacing="normal" fo:font-style="normal" style:text-underline-style="none" fo:font-weight="bold" style:font-size-asian="12pt" style:font-style-asian="normal" style:font-weight-asian="bold" style:font-size-complex="12pt" style:font-style-complex="normal" style:font-weight-complex="bold"/>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style:font-name-asian="HelveticaNeue-Italic" style:font-style-asian="italic" style:font-name-complex="HelveticaNeue-Italic" style:font-style-complex="italic"/>
    </style:style>
    <style:style style:name="T4" style:family="text">
      <style:text-properties fo:font-style="italic" fo:font-weight="normal" style:font-style-asian="italic" style:font-weight-asian="normal" style:font-style-complex="italic" style:font-weight-complex="normal"/>
    </style:style>
    <style:style style:name="T5" style:family="text">
      <style:text-properties fo:font-style="italic" style:font-name-asian="HelveticaNeue-Italic" style:font-style-asian="italic" style:font-name-complex="HelveticaNeue-Italic" style:font-style-complex="italic"/>
    </style:style>
    <style:style style:name="T6" style:family="text">
      <style:text-properties fo:font-style="normal" style:font-style-asian="normal" style:font-style-complex="normal"/>
    </style:style>
    <style:style style:name="T7" style:family="text">
      <style:text-properties fo:font-style="normal" fo:font-weight="bold" style:font-style-asian="normal" style:font-weight-asian="bold" style:font-style-complex="normal" style:font-weight-complex="bold"/>
    </style:style>
    <style:style style:name="T8" style:family="text">
      <style:text-properties fo:font-style="normal" fo:font-weight="bold" style:font-name-asian="HelveticaNeue" style:font-style-asian="normal" style:font-weight-asian="bold" style:font-name-complex="HelveticaNeue" style:font-style-complex="normal" style:font-weight-complex="bold"/>
    </style:style>
    <style:style style:name="T9" style:family="text">
      <style:text-properties fo:font-style="normal" fo:font-weight="bold" style:font-name-asian="HelveticaNeue" style:font-style-asian="normal" style:font-weight-asian="bold" style:font-name-complex="HelveticaNeue" style:font-style-complex="normal" style:font-weight-complex="bold"/>
    </style:style>
    <style:style style:name="T10" style:family="text">
      <style:text-properties fo:font-style="normal" fo:font-weight="normal" style:font-style-asian="normal" style:font-weight-asian="normal" style:font-style-complex="normal" style:font-weight-complex="normal"/>
    </style:style>
    <style:style style:name="T11" style:family="text">
      <style:text-properties fo:font-style="normal" style:font-name-asian="HelveticaNeue" style:font-style-asian="normal" style:font-name-complex="HelveticaNeue" style:font-style-complex="normal"/>
    </style:style>
    <style:style style:name="T12" style:family="text">
      <style:text-properties fo:font-style="normal" style:font-name-asian="HelveticaNeue" style:font-style-asian="normal" style:font-name-complex="HelveticaNeue" style:font-style-complex="normal"/>
    </style:style>
    <style:style style:name="T13"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4" style:family="text">
      <style:text-properties fo:font-variant="normal" fo:text-transform="none" fo:color="#000000" style:text-line-through-style="none" style:font-name="Times New Roman" fo:letter-spacing="normal" style:text-underline-style="none" fo:font-weight="normal" style:text-blinking="false" fo:background-color="transparent" style:font-weight-asian="normal" style:font-weight-complex="normal"/>
    </style:style>
    <style:style style:name="T15" style:family="text">
      <style:text-properties fo:font-variant="normal" fo:text-transform="none" fo:color="#000000" style:text-line-through-style="none" fo:letter-spacing="normal" style:text-underline-style="none" fo:font-weight="normal" style:text-blinking="false" fo:background-color="transparent" style:font-weight-asian="normal" style:font-weight-complex="normal"/>
    </style:style>
    <style:style style:name="T16" style:family="text">
      <style:text-properties fo:font-variant="normal" fo:text-transform="none" fo:color="#000000" style:font-name="Times New Roman" fo:font-size="12pt" fo:letter-spacing="normal" fo:language="id" fo:country="ID" fo:font-style="normal" style:text-underline-style="none" fo:font-weight="normal" style:font-size-asian="12pt" style:font-style-asian="normal" style:font-weight-asian="normal" style:font-size-complex="12pt" style:font-style-complex="normal" style:font-weight-complex="normal"/>
    </style:style>
    <style:style style:name="T17" style:family="text">
      <style:text-properties fo:font-variant="normal" fo:text-transform="none"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18" style:family="text">
      <style:text-properties fo:font-variant="normal" fo:text-transform="none" fo:letter-spacing="normal" fo:font-style="italic" style:text-underline-style="solid" style:text-underline-width="auto" style:text-underline-color="font-color" style:font-style-asian="italic" style:font-style-complex="italic"/>
    </style:style>
    <style:style style:name="T19" style:family="text">
      <style:text-properties fo:font-variant="normal" fo:text-transform="none" fo:letter-spacing="normal" fo:font-style="italic" style:font-style-asian="italic" style:font-style-complex="italic"/>
    </style:style>
    <style:style style:name="T20" style:family="text">
      <style:text-properties fo:font-variant="normal" fo:text-transform="none" fo:font-size="12pt" fo:letter-spacing="normal" fo:language="id" fo:country="ID" fo:font-style="normal" style:text-underline-style="none" fo:font-weight="normal" style:font-size-asian="12pt" style:font-style-asian="normal" style:font-weight-asian="normal" style:font-size-complex="12pt" style:font-style-complex="normal" style:font-weight-complex="normal"/>
    </style:style>
    <style:style style:name="T21" style:family="text">
      <style:text-properties fo:font-weight="bold" style:font-weight-asian="bold" style:font-weight-complex="bold"/>
    </style:style>
    <style:style style:name="T22" style:family="text">
      <style:text-properties fo:color="#000000" style:font-name="Times New Roman" fo:font-size="12pt" fo:font-style="italic" fo:font-weight="normal" style:font-size-asian="12pt" style:font-style-asian="italic" style:font-weight-asian="normal" style:font-size-complex="12pt" style:font-style-complex="italic" style:font-weight-complex="normal"/>
    </style:style>
    <style:style style:name="T23" style:family="text">
      <style:text-properties fo:color="#000000" fo:font-style="normal" style:font-name-asian="HelveticaNeue" style:font-style-asian="normal" style:font-name-complex="HelveticaNeue" style:font-style-complex="normal"/>
    </style:style>
    <style:style style:name="T24" style:family="text">
      <style:text-properties fo:color="#000000" fo:font-style="normal" fo:font-weight="bold" style:font-name-asian="HelveticaNeue" style:font-style-asian="normal" style:font-weight-asian="bold" style:font-name-complex="HelveticaNeue" style:font-style-complex="normal" style:font-weight-complex="bold"/>
    </style:style>
    <style:style style:name="T25" style:family="text">
      <style:text-properties fo:color="#000000" style:font-name="Times New Roman"/>
    </style:style>
    <style:style style:name="T26" style:family="text">
      <style:text-properties fo:color="#000000" fo:language="id" fo:country="ID" fo:font-style="normal" style:font-name-asian="HelveticaNeue" style:font-style-asian="normal" style:font-name-complex="HelveticaNeue" style:font-style-complex="normal"/>
    </style:style>
    <style:style style:name="T27" style:family="text">
      <style:text-properties fo:color="#000000" fo:language="id" fo:country="ID" fo:font-style="normal" fo:font-weight="bold" style:font-name-asian="HelveticaNeue" style:font-style-asian="normal" style:font-weight-asian="bold" style:font-name-complex="HelveticaNeue" style:font-style-complex="normal" style:font-weight-complex="bold"/>
    </style:style>
    <style:style style:name="T28" style:family="text">
      <style:text-properties fo:color="#000000" fo:language="id" fo:country="ID" fo:font-style="italic" style:font-name-asian="HelveticaNeue-Italic" style:font-style-asian="italic" style:font-name-complex="HelveticaNeue-Italic" style:font-style-complex="italic"/>
    </style:style>
    <style:style style:name="T29" style:family="text">
      <style:text-properties style:font-name="Times New Roman" fo:font-size="12pt" style:font-size-asian="12pt" style:font-size-complex="12pt"/>
    </style:style>
    <style:style style:name="T30" style:family="text">
      <style:text-properties style:font-name="Times New Roman" fo:font-size="12pt" fo:font-style="normal" fo:font-weight="bold" style:font-size-asian="12pt" style:font-style-asian="normal" style:font-weight-asian="bold" style:font-size-complex="12pt" style:font-style-complex="normal" style:font-weight-complex="bold"/>
    </style:style>
    <style:style style:name="T31" style:family="text">
      <style:text-properties fo:font-weight="normal" style:font-weight-asian="normal" style:font-weight-complex="normal"/>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JAWABAN TUGAS 1</text:p>
      <text:p text:style-name="P2">Rhiza S. Sadjad </text:p>
      <text:p text:style-name="P2">NIM 045276176</text:p>
      <text:p text:style-name="P2"/>
      <text:p text:style-name="P3">Fakultas<text:tab/><text:tab/>: FHISIP/Fakultas Hukum, Ilmu Sosial dan Ilmu Politik</text:p>
      <text:p text:style-name="P5"><text:span text:style-name="T29">Kode/Nama MK<text:tab/>: </text:span><text:bookmark text:name="yui_3_17_2_1_1778002013360_30"/><text:span text:style-name="T17">FSSO4205.32</text:span><text:span text:style-name="T30">/Sosiologi Gender 32</text:span></text:p>
      <text:p text:style-name="P3">Tugas<text:tab/><text:tab/><text:tab/>: <text:span text:style-name="T21">1</text:span></text:p>
      <text:p text:style-name="P12"/>
      <text:p text:style-name="P6"><text:span text:style-name="T1">Pertanyaa</text:span><text:span text:style-name="T1">n 1/3</text:span><text:span text:style-name="T2">:</text:span></text:p>
      <text:p text:style-name="P10"><text:span text:style-name="Strong_20_Emphasis"><text:span text:style-name="T15">Amati lingkungan sekitar Anda (keluarga, kampus, tempat kerja). Identifikasi minimal tiga contoh pembagian peran yang didasarkan pada gender, bukan jenis kelamin.</text:span></text:span></text:p>
      <text:p text:style-name="P10"><text:span text:style-name="Strong_20_Emphasis"><text:span text:style-name="T14"/></text:span></text:p>
      <text:p text:style-name="P15"><text:span text:style-name="T1">Jawaban 1/3</text:span><text:span text:style-name="T2">:</text:span></text:p>
      <text:p text:style-name="P17"><text:tab/>Pak Mardi dan Bi Warni adalah sepasang suami-isteri yang bekerja di rumah kami sejak orangtua kami masih ada, 30 tahunan yang lalu. Bi Warni bekerja sebagai Asisten Rumah Tangga (ART) di dalam rumah, sedangkan Pak Mardi bekerja sebagai tukang kebun yang memelihara rumput dan tanaman di halaman rumah. Mengapa tidak sebaliknya? Mengapa bukan Bi Warni yang bekerja di halaman memelihara tanaman, dan Pak Mardi yang bekerja sebagai ART? Sebab sudah “normal”-nya demikian, akan “janggal” dipandang oleh masyarakat jika Pak Mardi yang bekerja sebagai ART dan Bi Warni yang bekerja sebagai tukang kebun. Padahal mungkin Pak Mardi lebih pintar memasak, dan lebih ber-”tenaga” untuk membersihkan rumah dan mencuci baju, sedangkan untuk merawat tanaman Bi Warni mungkin lebih telaten daripada Pak Mardi. </text:p>
      <text:p text:style-name="P17"><text:tab/>Dalam sosiologi, pembagian peran kerja (<text:span text:style-name="T2">division of labour</text:span>) berbasis jenis kelamin (biologis) berbeda dengan pembagian peran kerja berbasis gender yang dikembangkan secara sosial (<text:span text:style-name="T2">socially constructed</text:span>). Peran mengandung, melahirkan dan menyusui anak adalah peran biologis para bunda, tidak bisa dialihkan kepada para ayah, tapi yang berperan sebagai wali nikah dari seorang anak perempuan harus ayah (biologis) atau penggantinya dari garis keturunan ayah - atau yang diberi kuasa olehnya - itu di-konstruksi oleh Hukum Islam (syariat). Jadi peran yang bersifat alamiah, yang tak terhindarkan, bersifat “kodrati” adalah peran yang dibagi dengan berbasis jenis kelamin. Sedangkan pembagian peran yang berbasis gender, umumnya karena mengikuti kebiasaan, norma-norma sosial yang berlaku, sesuai dengan budaya dan bisa diperoleh dan dipertukarkan melalui pembelajaran, bukan karena kodrat alami. Misalnya contoh-contoh seperti pekerjaan keperawatan (<text:span text:style-name="T2">nurse)</text:span>, guru Taman Kanak-Kanak, sekretaris, dianggap pekerjaan-pekerjaan yang lebih sesuai untuk perempuan, dibandingkan misalnya pekerjaan seperti supir angkutan kota, supir bus antar kota, masinis kereta-api jarak-jauh, manajer pabrik. Walau pun tidak ada hambatan fisik seandainya pun diperankan oleh kaum perempuan atau laki-laki, tapi masyarakat akan menganggapnya “luar-biasa”. Anehnya misalnya di masyarakat berkembang persepsi bahwa pekerjaan bidan yang membantu persalinan (ibu hamil yang melahirkan) <text:soft-page-break/>seyogyanya diperankan oleh perempuan, tapi dokter spesialis kebidanan dan (penyakit) kandungan kebanyakan diperankan oleh laki-laki. Baru-baru saja mulai banyak profesi keperawatan diperankan oleh laki-laki dan dokter spesialis kandungan diperankan oleh perempuan. Mengenai perbedaan peran yang berbasis gender ini dibahas dalam (Ref. [<text:span text:style-name="T21">1</text:span>], Modul <text:span text:style-name="T21">01</text:span>, <text:span text:style-name="T2">Kegiatan Belajar 1</text:span>, hal. 1.4 – 1.12) dan buku klasik seperti dalam (Ref. [<text:span text:style-name="T21">2</text:span>]). </text:p>
      <text:p text:style-name="P8"><text:span text:style-name="T18">Pertanyaan 2/3</text:span><text:span text:style-name="T19">:</text:span></text:p>
      <text:p text:style-name="P11"><text:span text:style-name="Strong_20_Emphasis"><text:span text:style-name="T13">Apa perbedaan subordinasi, diskriminasi, dan marginalisasi? Jelaskan secara sistematis dan sertakan pula contohnya.</text:span></text:span></text:p>
      <text:p text:style-name="P13"><text:span text:style-name="Strong_20_Emphasis"><text:span text:style-name="T22"/></text:span></text:p>
      <text:p text:style-name="P16"><text:span text:style-name="T1">Jawaban 2/3</text:span><text:span text:style-name="T2">:</text:span></text:p>
      <text:p text:style-name="P7"><text:tab/>Dalam konteks gender, istilah <text:s/><text:span text:style-name="Strong_20_Emphasis"><text:span text:style-name="T4">subordinasi, diskriminasi </text:span></text:span><text:span text:style-name="Strong_20_Emphasis"><text:span text:style-name="T31">dan</text:span></text:span><text:span text:style-name="Strong_20_Emphasis"><text:span text:style-name="T4"> marginalisasi </text:span></text:span><text:span text:style-name="Strong_20_Emphasis"><text:span text:style-name="T31">mengacu pada ketidak-adilan gender yang dibahas dalam (Ref. [</text:span></text:span><text:span text:style-name="Strong_20_Emphasis"><text:span text:style-name="T21">1</text:span></text:span><text:span text:style-name="Strong_20_Emphasis"><text:span text:style-name="T31">], Modul </text:span></text:span><text:span text:style-name="Strong_20_Emphasis"><text:span text:style-name="T21">02</text:span></text:span><text:span text:style-name="Strong_20_Emphasis"><text:span text:style-name="T31">, </text:span></text:span><text:span text:style-name="Strong_20_Emphasis"><text:span text:style-name="T4">Kegiatan Belajar 1</text:span></text:span><text:span text:style-name="Strong_20_Emphasis"><text:span text:style-name="T31">, hal. 2.4 – 2.14). Perbedaannya ada dalam dimensi ketidak-setaraan (</text:span></text:span><text:span text:style-name="Strong_20_Emphasis"><text:span text:style-name="T4">inequality</text:span></text:span><text:span text:style-name="Strong_20_Emphasis"><text:span text:style-name="T31">) antar-gender. </text:span></text:span><text:span text:style-name="Strong_20_Emphasis"><text:span text:style-name="T4">Subodinasi</text:span></text:span><text:span text:style-name="Strong_20_Emphasis"><text:span text:style-name="T31"> berkaitan dengan ketidak-setaraan status sosial dan hirarkhi kekuasaan, </text:span></text:span><text:span text:style-name="Strong_20_Emphasis"><text:span text:style-name="T4">diskriminasi</text:span></text:span><text:span text:style-name="Strong_20_Emphasis"><text:span text:style-name="T31"> berkaitan dengan ketidak-setaraan perlakuan, sedangkan </text:span></text:span><text:span text:style-name="Strong_20_Emphasis"><text:span text:style-name="T4">marginalisasi</text:span></text:span><text:span text:style-name="Strong_20_Emphasis"><text:span text:style-name="T31"> berkaitan dengan kondisi sosial-ekonomi-politik yang me-marginal-kan salah satu gender, misalnya perempuan dan/atau minoritas seperti orang dengan orientasi sex yang berbeda (</text:span></text:span><text:span text:style-name="Strong_20_Emphasis"><text:span text:style-name="T4">lesbian</text:span></text:span><text:span text:style-name="Strong_20_Emphasis"><text:span text:style-name="T31">, </text:span></text:span><text:span text:style-name="Strong_20_Emphasis"><text:span text:style-name="T4">gay</text:span></text:span><text:span text:style-name="Strong_20_Emphasis"><text:span text:style-name="T31">, </text:span></text:span><text:span text:style-name="Strong_20_Emphasis"><text:span text:style-name="T4">bi-seksual</text:span></text:span><text:span text:style-name="Strong_20_Emphasis"><text:span text:style-name="T31">, </text:span></text:span><text:span text:style-name="Strong_20_Emphasis"><text:span text:style-name="T4">trans-gender</text:span></text:span><text:span text:style-name="Strong_20_Emphasis"><text:span text:style-name="T31"> atau </text:span></text:span><text:span text:style-name="Strong_20_Emphasis"><text:span text:style-name="T4">LGBT</text:span></text:span><text:span text:style-name="Strong_20_Emphasis"><text:span text:style-name="T31">). Secara umum dapatlah dikatakan bahwa ketidak-adilan gender berawal dari adanya </text:span></text:span><text:span text:style-name="Strong_20_Emphasis"><text:span text:style-name="T4">subordinasi</text:span></text:span><text:span text:style-name="Strong_20_Emphasis"><text:span text:style-name="T31"> (misalnya “laki-laki berkuasa atas perempuan” atau patriarkhi) maka akan timbul </text:span></text:span><text:span text:style-name="Strong_20_Emphasis"><text:span text:style-name="T4">diskriminasi</text:span></text:span><text:span text:style-name="Strong_20_Emphasis"><text:span text:style-name="T31"> (misalnya “laki-laki mendapatkan upah lebih banyak dari perempuan”), yang ujung-ujungnya akan menyebabkan </text:span></text:span><text:span text:style-name="Strong_20_Emphasis"><text:span text:style-name="T4">marginalisasi </text:span></text:span><text:span text:style-name="Strong_20_Emphasis"><text:span text:style-name="T31">(misalnya “perempuan terpuruk lebih parah daripada laki-laki”). <text:s/></text:span></text:span></text:p>
      <text:p text:style-name="P7"><text:span text:style-name="Strong_20_Emphasis"><text:span text:style-name="T31"><text:tab/></text:span></text:span><text:span text:style-name="Strong_20_Emphasis"><text:span text:style-name="T4">Subordinasi</text:span></text:span><text:span text:style-name="Strong_20_Emphasis"><text:span text:style-name="T31"> dalam konteks gender terjadi ketika salah satu gender secara sistematis ditempatkan pada posisi status sosial atau hirarkhi kekuasaan yang lebih tinggi daripada gender yang lain. Jadi dalam hal ini, subordinasi menyangkut siapa yang punya otoritas dan berhak mengambil keputusan. Misalnya dalam suatu keluarga besar, keputusan-keputusan penting – umumnya terkait dengan pembagian warisan – ditetapkan oleh musyawarah dari saudara-saudara yang laki-laki saja, tanpa melibatkan saudara-saudara yang perempuan. Asal-usul dari subordinasi antara gender laki-laki dan perempuan seperti ini boleh jadi diakibatkan oleh ketentuan syari'ah Agama Islam bahwa pewaris laki-laki mendapatkan dua kali bagian dari pewaris perempuan sehingga cenderung ditempatkan dalam posisi lebih tinggi dari pewaris perempuan. Contoh yang lain misalnya dalam rumah-tangga, ayah diposisikan sebagai kepala keluarga, yang memiliki otoritas untuk menentukan sekolah anak-anak-nya dan keputusan-keputusan penting lainnya. Sementara isteri beliau diharapkan akan mengikuti </text:span></text:span><text:span text:style-name="Strong_20_Emphasis"><text:span text:style-name="T4">suami, sami'na wa atho'na </text:span></text:span><text:span text:style-name="Strong_20_Emphasis"><text:span text:style-name="T31">mendengar lalu mengikuti. Dalam masyarakat, subordinasi banyak diberlakukan secara informal, baik karena kendala struktural mau pun kultural. Misalnya di masyarakat Amerika Serikat, sampai detik ini </text:span></text:span><text:soft-page-break/><text:span text:style-name="Strong_20_Emphasis"><text:span text:style-name="T31">masih berlaku bahwa perempuan hanya bisa mencapai jabatan tertinggi “</text:span></text:span><text:span text:style-name="Strong_20_Emphasis"><text:span text:style-name="T4">first lady</text:span></text:span><text:span text:style-name="Strong_20_Emphasis"><text:span text:style-name="T31">” dan Wakil Presiden, sementara Presiden-nya masih “harus” seorang laki-laki. Jadi di Amerika Serikat masih ada kendala kultural yang membedakan laki-laki dan perempuan dalam politik. Di Indonesia, kondisinya jauh lebih baik, tidak ada kendala (kultural mau pun struktural) bagi perempuan untuk menduduki jabatan politik apa pun dan setinggi apa pun. Bahkan untuk pemilihan calon anggota legislatif, misalnya, diberikan </text:span></text:span><text:span text:style-name="Strong_20_Emphasis"><text:span text:style-name="T4">quota</text:span></text:span><text:span text:style-name="Strong_20_Emphasis"><text:span text:style-name="T31"> minimal sepertiga jumlah calon yang diajukan harus perempuan. Jadi subordinasi perempuan di Indonesia – khususnya dalam bidang politik - <text:s/>lebih banyak terkendala oleh sebab-sebab internal perempuan sendiri. </text:span></text:span></text:p>
      <text:p text:style-name="P7"><text:span text:style-name="Strong_20_Emphasis"><text:span text:style-name="T31"><text:tab/></text:span></text:span><text:span text:style-name="Strong_20_Emphasis"><text:span text:style-name="T4">Diskriminasi</text:span></text:span><text:span text:style-name="Strong_20_Emphasis"><text:span text:style-name="T31"> merupakan masalah ke-tidak-adil-an yang dalam konteks gender lebih banyak terjadi dalam bentuk perbedaan perlakuan terhadap perempuan dan laki-laki, juga LGBT. </text:span></text:span><text:span text:style-name="Strong_20_Emphasis"><text:span text:style-name="T4">Diskriminasi</text:span></text:span><text:span text:style-name="Strong_20_Emphasis"><text:span text:style-name="T31"> umumnya berupa aksi tindakan, regulasi atau bahkan kebijakan. Misalnya (</text:span></text:span><text:span text:style-name="Strong_20_Emphasis"><text:span text:style-name="T4">doeloe</text:span></text:span><text:span text:style-name="Strong_20_Emphasis"><text:span text:style-name="T31">) ada kebijakan membedakan upah antara buruh laki-laki dan buruh perempuan dengan alasan perempuan sering cuti sakit (karena</text:span></text:span><text:span text:style-name="Strong_20_Emphasis"><text:span text:style-name="T4"> menstruasi</text:span></text:span><text:span text:style-name="Strong_20_Emphasis"><text:span text:style-name="T31">) dan cuti hamil. Di Jepang sekitar 25 tahun lalu pemerintah membuat kebijakan untuk melarang perempuan yang mempunyai anak untuk bekerja. Mereka diharuskan berada di rumah menjaga anak-anak mereka, dan menerima gaji bulanan suaminya. Karena kebijakan yang bersifat diskriminatif ini, semakin lama semakin banyak pasangan yang menikah tanpa bermaksud memiliki keturunan, demi mempertahankan karier sang isteri. Akibatnya, 25 tahun setelah diberlakukan kebijakan ini, satu demi satu rumah bersalin tutup karena tidak ada lagi klien, disusul berturut-turut sekolah Taman Kanak-Kanak, SD, SMP, SMA sampai ke perguruan tinggi – terutama dalam bidang-bidang yang dianggap “sulit” - pun kekurangan mahasiswa. Akhirnya kebijakan diskriminatif ini pun dicabut. </text:span></text:span></text:p>
      <text:p text:style-name="P7"><text:span text:style-name="Strong_20_Emphasis"><text:span text:style-name="T31"><text:tab/></text:span></text:span><text:span text:style-name="Strong_20_Emphasis"><text:span text:style-name="T4">Marginalisasi </text:span></text:span><text:span text:style-name="Strong_20_Emphasis"><text:span text:style-name="T31">umumnya merupakan akibat langsung atau tidak langsung dari </text:span></text:span><text:span text:style-name="Strong_20_Emphasis"><text:span text:style-name="T4">subordinasi</text:span></text:span><text:span text:style-name="Strong_20_Emphasis"><text:span text:style-name="T31"> dan/atau </text:span></text:span><text:span text:style-name="Strong_20_Emphasis"><text:span text:style-name="T4">diskriminasi</text:span></text:span><text:span text:style-name="Strong_20_Emphasis"><text:span text:style-name="T31">, ketiganya berhubungan secara sosiologis sebagai sebab-akibat, tidak masing-masing berdiri sendiri. Khususnya untuk </text:span></text:span><text:span text:style-name="Strong_20_Emphasis"><text:span text:style-name="T4">marginalisasi</text:span></text:span><text:span text:style-name="Strong_20_Emphasis"><text:span text:style-name="T31"> perempuan, dibahas dalam (Ref. [</text:span></text:span><text:span text:style-name="Strong_20_Emphasis"><text:span text:style-name="T21">1</text:span></text:span><text:span text:style-name="Strong_20_Emphasis"><text:span text:style-name="T31">], Modul </text:span></text:span><text:span text:style-name="Strong_20_Emphasis"><text:span text:style-name="T21">02</text:span></text:span><text:span text:style-name="Strong_20_Emphasis"><text:span text:style-name="T31">, </text:span></text:span><text:span text:style-name="Strong_20_Emphasis"><text:span text:style-name="T4">Kegiatan Belajar 1</text:span></text:span><text:span text:style-name="Strong_20_Emphasis"><text:span text:style-name="T31">, hal. 2.5 – 2.8), dan diulas tuntas dalam berbagai referensi klasik feminisme seperti (Ref [</text:span></text:span><text:span text:style-name="Strong_20_Emphasis"><text:span text:style-name="T21">3</text:span></text:span><text:span text:style-name="Strong_20_Emphasis"><text:span text:style-name="T31">] dan [</text:span></text:span><text:span text:style-name="Strong_20_Emphasis"><text:span text:style-name="T21">4</text:span></text:span><text:span text:style-name="Strong_20_Emphasis"><text:span text:style-name="T31">]). Suatu kelompok sosial atau individu dikatakan marginal jika memiliki keterbatasan dalam kesempatan untuk memperoleh penghidupan yang layak sehingga mengalami kerentanan dan ketergantungan, baik secara sosial, ekonomi mau pun politik. </text:span></text:span><text:span text:style-name="Strong_20_Emphasis"><text:span text:style-name="T4">Marginalisasi</text:span></text:span><text:span text:style-name="Strong_20_Emphasis"><text:span text:style-name="T31"> adalah proses menuju atau mencapai kondisi yang marginal. Keterbatasan yang dimaksud umumnya berupa keterbatasan untuk memperoleh akses terhadap sumber-daya, baik akses sosial, akses pada sumber daya ekonomi mau pun akses pada posisi politik. Contoh-contoh dari marginalisasi (perempuan) dalam konteks gender misalnya ketika kaum perempuan hanya dapat berkiprah dalam usaha-usaha mikro, kecil dan menengah (UMKM), tidak memiliki akses ke usaha yang lebih besar – kecuali segelintir kecil - , atau keterbatasan akses untuk mendapatkan kredit perbankan </text:span></text:span><text:soft-page-break/><text:span text:style-name="Strong_20_Emphasis"><text:span text:style-name="T31">(dibandingkan pengusaha laki-laki). Mungkin sekarang kondisinya sudah lebih baik dibandingkan dahulu sebelum ada asosiasi-asosiasi perempuan seperti I</text:span></text:span><text:span text:style-name="Strong_20_Emphasis"><text:span text:style-name="T4">WAPI,</text:span></text:span><text:span text:style-name="Strong_20_Emphasis"><text:span text:style-name="T31"> </text:span></text:span><text:span text:style-name="Strong_20_Emphasis"><text:span text:style-name="T4">Salimah</text:span></text:span><text:span text:style-name="Strong_20_Emphasis"><text:span text:style-name="T31">, organisasi wanita Muhammadiyah (</text:span></text:span><text:span text:style-name="Strong_20_Emphasis"><text:span text:style-name="T4">Aisyiah</text:span></text:span><text:span text:style-name="Strong_20_Emphasis"><text:span text:style-name="T31">) dan Nahdlatul Ulama (</text:span></text:span><text:span text:style-name="Strong_20_Emphasis"><text:span text:style-name="T4">Fatayat</text:span></text:span><text:span text:style-name="Strong_20_Emphasis"><text:span text:style-name="T31">), dan lain-lain. Sekarang berbagai upaya pemberdayaan sudah banyak dilakukan untuk mengangkat kaum (pengusaha) perempuan dari posisi marginal dan memberdayakannya dalam bidang sosial, ekonomi dan bahkan politik. Kaum perempuan juga sudah semakin besar peranannya dalam berbagai forum penyusunan kebijakan publik dan pengambilan keputusan, khususnya yang menyangkut kehidupan kaum perempuan sendiri. </text:span></text:span></text:p>
      <text:p text:style-name="P6"><text:span text:style-name="T1">Pertanyaan 3/3</text:span><text:span text:style-name="T2">:</text:span></text:p>
      <text:p text:style-name="P9"><text:span text:style-name="Strong_20_Emphasis"><text:span text:style-name="T13">Jelaskan perbedaan antara kekerasan fisik dan kekerasan simbolik berbasis gender, serta dampaknya terhadap relasi kuasa antara laki-laki dan perempuan</text:span></text:span></text:p>
      <text:p text:style-name="P9"><text:span text:style-name="Strong_20_Emphasis"><text:span text:style-name="T13"/></text:span></text:p>
      <text:p text:style-name="P14"><text:span text:style-name="T1">Jawaban 3/3</text:span><text:span text:style-name="T2">:</text:span></text:p>
      <text:p text:style-name="P17"><text:tab/>Kekerasan yang berbasis gender umumnya terjadi dalam rumah-tangga, yang diistilahkan sebagai kekerasan dalam rumah tangga atau KDRT. Dari sekian banyak kasus KDRT yang terjadi, sebagian besar dilakukan oleh laki-laki terhadap perempuan, baik itu suami terhadap isteri, mau pun ayah kepada anak peremupan. Walau pun terjadi juga, hanya sangat jarang, adalah KDRT yang dilakukan oleh isteri terhadap suami, atau seorang ibu terhadap anak laki-laki. KDRT yang dilakukan oleh kaum perempuan terhadap kaum laki-laki ini mungkin bukannya jarang terjadi, boleh jadi sama seringnya dengan KDRT oleh kaum laki-laki terhadap perempuan. <text:s/>KDRT oleh kaum perempuan terhadap laki-laki tidak terasa atau tidak terindikasi lebih sering terjadi daripada KDRT oleh kaum laki-laki terhadap perempuan, karena mungkin bentuknya berbeda. KDRT kaum perempuan terhadap laki-laki umumnya berupa <text:span text:style-name="T2">kekerasan simbolik</text:span>, sedangkan KDRT kaum laki-laki terhadap perempuan umumnya berupa <text:span text:style-name="T2">kekerasan fisik</text:span>. Dalam KDRT, kedua jenis kekerasan ini, walau pun bentuknya berbeda, tapi sama-sama berbasis gender, karena dilakukan oleh suatu gender tertentu kepada gender yang lain sebagai targetnya. Selain KDRT, kekerasan berbasis gender lainnya misalnya perundungan (<text:span text:style-name="T2">bullying</text:span>) oleh kelompok gender tertentu (misalnya anak sekolah laki-laki) kepada kelompok gender yang lain (misalnya anak perempuan yang ke-laki-laki-an, “t<text:span text:style-name="T2">om-boy</text:span>”), perkosaan dan pelecehan seksual (umumnya dilakukan oleh gender laki-laki terhadap gender perempuan, jarang terjadi sebaliknya), kekerasan di tempat kerja oleh penyelia laki-laki terhadap buruh perempuan, dan masih banyak lagi. Semua contoh-contoh kekerasan ini adalah contoh <text:span text:style-name="T2">kekerasan fisik.</text:span> </text:p>
      <text:p text:style-name="P17"><text:tab/><text:span text:style-name="T2">Kekerasan simbolik</text:span> berbeda bentuknya dari <text:span text:style-name="T2">kekerasan fisik</text:span>, karena tidak melibatkan kekuatan fisik, tidak kasat mata dan efeknya bisa berkepanjangan. Seperti pepatah mengatakan “<text:span text:style-name="T2">luka teriris pisau, sembuh sekejap saja, luka teriris kata, tak terlupa sepanjang mas</text:span>a”. Banyak <text:soft-page-break/>kekersan simbolik tidak nyata terlihat karena terbungkus dalam berbagai kemasan, misalnya bahasa yang halus, sindiran sampai kecaman dan hujatan, dalam norma-norma sosial yang berlaku, bahkan dalam kemasan agama dan keyakinan tertentu. Misalnya dalam lagu “<text:span text:style-name="T2">Sabda Alam</text:span>” (ciptaan <text:span text:style-name="T2">Ismail Marzuki</text:span>): </text:p>
      <text:h text:style-name="P32" text:outline-level="2">Sabda Alam </text:h>
      <text:p text:style-name="P19"/>
      <text:p text:style-name="P21">Diciptakan alam pria dan wanita</text:p>
      <text:p text:style-name="P21">Dua mahkluk dalam asuhan dewata</text:p>
      <text:p text:style-name="P21">Ditakdirkan bahwa pria berkuasa</text:p>
      <text:p text:style-name="P21">Adapun wanita lemah lembut manja</text:p>
      <text:p text:style-name="P22"> </text:p>
      <text:p text:style-name="P21">Wanita dijajah pria sejak dulu</text:p>
      <text:p text:style-name="P21">Dijadikan perhiasan sangkar madu</text:p>
      <text:p text:style-name="P21">Namun ada kala pria tak berdaya</text:p>
      <text:p text:style-name="P23"><text:span text:style-name="T20">Tekuk lutut di sudut kerling wanita</text:span></text:p>
      <text:p text:style-name="P20"><text:a xlink:type="simple" xlink:href="https://lyricstranslate.com/id/ismail-marzuki-sabda-alam-lyrics.html" text:style-name="Internet_20_link" text:visited-style-name="Visited_20_Internet_20_Link"><text:span text:style-name="T16"/></text:a></text:p>
      <text:p text:style-name="P20"><text:span text:style-name="T16">Sumber: </text:span><text:a xlink:type="simple" xlink:href="https://lyricstranslate.com/id/ismail-marzuki-sabda-alam-lyrics.html" text:style-name="Internet_20_link" text:visited-style-name="Visited_20_Internet_20_Link"><text:span text:style-name="T25">https://lyricstranslate.com/id/ismail-marzuki-sabda-alam-lyrics.html</text:span></text:a></text:p>
      <text:p text:style-name="P31"/>
      <text:p text:style-name="P17"><text:tab/>Seorang filsuf Perancis yang terkenal, <text:span text:style-name="T21">Pierre Bourdieu</text:span> [<text:span text:style-name="T21">1930 – 2002</text:span>] membahas tentang <text:span text:style-name="T2">kekerasan fisik <text:s/></text:span>dan <text:span text:style-name="T2">simbolik</text:span> secara lebih mendalam dalam (Ref. [<text:span text:style-name="T21">5</text:span>]). Menurut beliau, inti permasalahannya adalah dominasi. <text:s/>Kekerasan baik fisik mau pun simbolik terjadi karena adanya perlawanan terhadap adanya dominasi tersebut. Dunia ini – pada masa kini – di-dominasi oleh kaum laki-laki, sehingga bedampak kepada relasi kuasa antara laki-laki terhadap perempuan. <text:span text:style-name="T2">Kekerasan fisik</text:span> mengakibatkan dominasi laki-laki terhadap perempuan memperkuat relasi kuasa laki-laki terhadap perempuan dalam ketidak-setara-an gender (<text:span text:style-name="T2">gender inequality</text:span>), sementara <text:span text:style-name="T2">kekerasan simbolik</text:span> <text:s/>membuat ketidak-setaraan gender itu sesuatu yang normal dan alamiah. Bisa dilihat ada kesesuaian antara pemikiran <text:span text:style-name="T21">Bourdieu</text:span> dengan lirik lagi “<text:span text:style-name="T2">Sabda Alam</text:span>” yang ditulis oleh <text:span text:style-name="T21">Ismail Marzuki </text:span>di atas. </text:p>
      <text:p text:style-name="P17"/>
      <text:p text:style-name="P4">REFERENSI</text:p>
      <text:p text:style-name="P18"><text:span text:style-name="T10">[</text:span><text:span text:style-name="T7">1</text:span><text:span text:style-name="T10">] </text:span><text:span text:style-name="T7">Vina Salviana D. Soedarwo </text:span><text:span text:style-name="T10">dan </text:span><text:span text:style-name="T7">Tutik Sulistyowati</text:span><text:span text:style-name="T6">, “</text:span><text:span text:style-name="T2">Sosiologi Gender</text:span><text:span text:style-name="T6">”, </text:span><text:span text:style-name="T7">Modul 1 – 9</text:span><text:span text:style-name="T6">, </text:span><text:span text:style-name="T7">SOSI4418,</text:span><text:span text:style-name="T6"> Edisi 2, [</text:span><text:span text:style-name="T7">November</text:span><text:span text:style-name="T6"> </text:span><text:span text:style-name="T7">2025</text:span><text:span text:style-name="T6">], Penerbit Universitas Terbuka, Jakarta</text:span></text:p>
      <text:p text:style-name="P27"><text:span text:style-name="T6">[</text:span><text:span text:style-name="T7">2</text:span><text:span text:style-name="T6">] </text:span><text:span text:style-name="T8">Ann Oakley, [1972</text:span><text:span text:style-name="T11">] “</text:span><text:span text:style-name="T3">Sex, Gender and Society”,</text:span><text:span text:style-name="T11">Temple Smith, London</text:span></text:p>
      <text:p text:style-name="P27"><text:span text:style-name="T11">[</text:span><text:span text:style-name="T8">3</text:span><text:span text:style-name="T11">] </text:span><text:span text:style-name="T8">Simone de Beauvoir</text:span><text:span text:style-name="T11"> , [</text:span><text:span text:style-name="T8">1949/2011</text:span><text:span text:style-name="T11">], “</text:span><text:span text:style-name="T3">The Second Sex”,</text:span><text:span text:style-name="T11"> Vintage. New York. <text:s/></text:span></text:p>
      <text:p text:style-name="P25"><text:span text:style-name="T11">[</text:span><text:span text:style-name="T8">4</text:span><text:span text:style-name="T11">] </text:span><text:span text:style-name="T8">Sylvia Walby</text:span><text:span text:style-name="T11">, [</text:span><text:span text:style-name="T8">1990</text:span><text:span text:style-name="T11">], “</text:span><text:span text:style-name="T3">Theorizing Patriarchy”, </text:span><text:span text:style-name="T11">Basil Blackwell. Oxford</text:span></text:p>
      <text:p text:style-name="P24"><text:span text:style-name="T23">[</text:span><text:span text:style-name="T24">5</text:span><text:span text:style-name="T23">] </text:span><text:span text:style-name="T27">Pierre Bourdieu</text:span><text:span text:style-name="T26"> [</text:span><text:span text:style-name="T27">2001</text:span><text:span text:style-name="T26">], “</text:span><text:span text:style-name="T28">Masculine Domination</text:span><text:span text:style-name="T26">', Stanford University Press, Stanford</text:span></text:p>
      <text:p text:style-name="P2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HelveticaNeue" svg:font-family="HelveticaNeue"/>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Arial Unicode MS" style:font-size-asian="18pt" style:font-weight-asian="bold" style:font-name-complex="Arial Unicode MS" style:font-size-complex="18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as-char" svg:y="0in" style:wrap="none" style:vertical-pos="middle" style:vertical-rel="li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8091in" fo:margin-right="0.7862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6-05-08T15:40:49</dc:date>
    <meta:editing-duration>P4DT14H57M2S</meta:editing-duration>
    <meta:editing-cycles>542</meta:editing-cycles>
    <dc:creator>Rhiza Sadjad</dc:creator>
    <meta:document-statistic meta:table-count="0" meta:image-count="0" meta:object-count="0" meta:page-count="5" meta:paragraph-count="41" meta:word-count="1734" meta:character-count="13289"/>
  </office:meta>
</office:document-meta>
</file>