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2"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 style:family="paragraph" style:parent-style-name="Standard">
      <style:paragraph-properties fo:margin-left="0in" fo:margin-right="0in" fo:margin-top="0in" fo:margin-bottom="0.1in" fo:line-height="100%" fo:text-align="justify" style:justify-single-word="false" fo:text-indent="0in" style:auto-text-indent="false"/>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P4" style:family="paragraph" style:parent-style-name="Standard">
      <style:paragraph-properties fo:margin-left="0in" fo:margin-right="0in" fo:margin-top="0in" fo:margin-bottom="0.1in" fo:line-height="100%" fo:text-align="justify" style:justify-single-word="false" fo:text-indent="0in" style:auto-text-indent="false"/>
      <style:text-properties fo:color="#000000" style:font-name="Times New Roman" fo:font-size="12pt" style:font-size-asian="12pt" style:font-size-complex="12pt"/>
    </style:style>
    <style:style style:name="P5"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6"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weight="normal" style:font-size-asian="12pt" style:font-weight-asian="normal" style:font-size-complex="12pt" style:font-weight-complex="normal"/>
    </style:style>
    <style:style style:name="P7" style:family="paragraph" style:parent-style-name="Standard" style:master-page-name="">
      <style:paragraph-properties fo:margin-left="0in" fo:margin-right="0in" fo:margin-top="0in" fo:margin-bottom="0.1in" fo:line-height="100%" fo:text-align="justify" style:justify-single-word="false" fo:text-indent="0in" style:auto-text-indent="false" style:page-number="auto"/>
      <style:text-properties fo:color="#000000" style:font-name="Times New Roman" fo:font-size="12pt" style:font-size-asian="12pt" style:font-size-complex="12pt"/>
    </style:style>
    <style:style style:name="P8" style:family="paragraph" style:parent-style-name="Standard" style:master-page-name="">
      <style:paragraph-properties fo:margin-left="0in" fo:margin-right="0in" fo:margin-top="0in" fo:margin-bottom="0.1in" fo:text-align="justify" style:justify-single-word="false" fo:text-indent="0in" style:auto-text-indent="false" style:page-number="auto"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9" style:family="paragraph" style:parent-style-name="Text_20_body">
      <style:paragraph-properties fo:margin-top="0in" fo:margin-bottom="0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0"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1" style:family="paragraph" style:parent-style-name="Standard">
      <style:paragraph-properties fo:margin-top="0in" fo:margin-bottom="0.1in" fo:line-height="15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3" style:family="paragraph" style:parent-style-name="Standard">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weight="normal" style:font-size-asian="12pt" style:font-weight-asian="normal" style:font-size-complex="12pt" style:font-weight-complex="normal"/>
    </style:style>
    <style:style style:name="P14" style:family="paragraph" style:parent-style-name="Standard">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15" style:family="paragraph" style:parent-style-name="Standard">
      <style:paragraph-properties fo:margin-top="0in" fo:margin-bottom="0.1in" fo:text-align="start"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16" style:family="paragraph" style:parent-style-name="Standard">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style>
    <style:style style:name="P17"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8"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9"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20"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21" style:family="paragraph" style:parent-style-name="Standard">
      <style:paragraph-properties fo:text-align="justify" style:justify-single-word="false"/>
      <style:text-properties fo:color="#000000" style:font-name="Times New Roman"/>
    </style:style>
    <style:style style:name="P22"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3"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4" style:family="paragraph" style:parent-style-name="Standard" style:list-style-name="L2">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25" style:family="paragraph" style:parent-style-name="Standard" style:list-style-name="L2">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name-asian="HelveticaNeue" style:font-size-asian="12pt" style:font-style-asian="normal" style:font-weight-asian="normal" style:font-name-complex="HelveticaNeue" style:font-size-complex="12pt" style:font-style-complex="normal" style:font-weight-complex="normal"/>
    </style:style>
    <style:style style:name="P26"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7" style:family="paragraph" style:parent-style-name="Text_20_body" style:list-style-name="L1">
      <style:paragraph-properties fo:margin-left="0in" fo:margin-right="0in" fo:margin-top="0in" fo:margin-bottom="0in" fo:line-height="100%" fo:text-align="justify" style:justify-single-word="false" fo:orphans="2" fo:widows="2" fo:text-indent="0in" style:auto-text-indent="false"/>
      <style:text-properties fo:color="#4c4c4c" style:font-name="Times New Roman" fo:font-size="12pt" fo:font-style="italic" style:font-size-asian="12pt" style:font-style-asian="italic" style:font-size-complex="12pt" style:font-style-complex="italic"/>
    </style:style>
    <style:style style:name="P28" style:family="paragraph" style:parent-style-name="Text_20_body" style:list-style-name="L1">
      <style:paragraph-properties fo:margin-top="0in" fo:margin-bottom="0.0972in" fo:text-align="start"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29" style:family="paragraph" style:parent-style-name="Text_20_body" style:list-style-name="L3">
      <style:paragraph-properties fo:margin-top="0in" fo:margin-bottom="0.0972in" fo:text-align="start"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30" style:family="paragraph" style:parent-style-name="Text_20_body" style:list-style-name="L3">
      <style:paragraph-properties fo:margin-top="0in" fo:margin-bottom="0in" fo:line-height="100%" fo:text-align="justify" style:justify-single-word="false" fo:orphans="2" fo:widows="2"/>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text-underline-style="solid" style:text-underline-width="auto" style:text-underline-color="font-color" style:font-name-asian="HelveticaNeue" style:font-style-asian="italic" style:font-name-complex="HelveticaNeue" style:font-style-complex="italic"/>
    </style:style>
    <style:style style:name="T3" style:family="text">
      <style:text-properties fo:font-style="italic" style:font-style-asian="italic" style:font-style-complex="italic"/>
    </style:style>
    <style:style style:name="T4" style:family="text">
      <style:text-properties fo:font-style="italic" fo:font-weight="normal" style:font-name-asian="HelveticaNeue-Italic" style:font-style-asian="italic" style:font-weight-asian="normal" style:font-name-complex="HelveticaNeue-Italic" style:font-style-complex="italic" style:font-weight-complex="normal"/>
    </style:style>
    <style:style style:name="T5" style:family="text">
      <style:text-properties fo:font-style="italic" style:font-name-asian="HelveticaNeue-Italic" style:font-style-asian="italic" style:font-name-complex="HelveticaNeue-Italic" style:font-style-complex="italic"/>
    </style:style>
    <style:style style:name="T6" style:family="text">
      <style:text-properties fo:font-style="italic" style:font-name-asian="HelveticaNeue" style:font-style-asian="italic" style:font-name-complex="HelveticaNeue" style:font-style-complex="italic"/>
    </style:style>
    <style:style style:name="T7" style:family="text">
      <style:text-properties fo:font-style="normal" style:font-style-asian="normal" style:font-style-complex="normal"/>
    </style:style>
    <style:style style:name="T8" style:family="text">
      <style:text-properties fo:font-style="normal" fo:font-weight="bold" style:font-style-asian="normal" style:font-weight-asian="bold" style:font-style-complex="normal" style:font-weight-complex="bold"/>
    </style:style>
    <style:style style:name="T9" style:family="text">
      <style:text-properties fo:font-style="normal" fo:font-weight="bold" style:font-name-asian="HelveticaNeue" style:font-style-asian="normal" style:font-weight-asian="bold" style:font-name-complex="HelveticaNeue" style:font-style-complex="normal" style:font-weight-complex="bold"/>
    </style:style>
    <style:style style:name="T10" style:family="text">
      <style:text-properties fo:font-style="normal" fo:font-weight="normal" style:font-style-asian="normal" style:font-weight-asian="normal" style:font-style-complex="normal" style:font-weight-complex="normal"/>
    </style:style>
    <style:style style:name="T11" style:family="text">
      <style:text-properties fo:font-style="normal" fo:font-weight="normal" style:font-name-asian="HelveticaNeue" style:font-style-asian="normal" style:font-weight-asian="normal" style:font-name-complex="HelveticaNeue" style:font-style-complex="normal" style:font-weight-complex="normal"/>
    </style:style>
    <style:style style:name="T12" style:family="text">
      <style:text-properties fo:font-style="normal" style:font-name-asian="HelveticaNeue" style:font-style-asian="normal" style:font-name-complex="HelveticaNeue" style:font-style-complex="normal"/>
    </style:style>
    <style:style style:name="T13"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4" style:family="text">
      <style:text-properties fo:font-variant="normal" fo:text-transform="none" fo:color="#000000" style:text-line-through-style="none" fo:letter-spacing="normal" style:text-underline-style="none" fo:font-weight="normal" style:text-blinking="false" fo:background-color="transparent" style:font-weight-asian="normal" style:font-weight-complex="normal"/>
    </style:style>
    <style:style style:name="T15" style:family="text">
      <style:text-properties fo:font-variant="normal" fo:text-transform="none" style:text-line-through-style="none"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16"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7" style:family="text">
      <style:text-properties fo:font-variant="normal" fo:text-transform="none" fo:letter-spacing="normal" fo:font-style="italic" style:font-style-asian="italic" style:font-style-complex="italic"/>
    </style:style>
    <style:style style:name="T18" style:family="text">
      <style:text-properties fo:font-weight="bold" style:font-weight-asian="bold" style:font-weight-complex="bold"/>
    </style:style>
    <style:style style:name="T19" style:family="text">
      <style:text-properties fo:font-weight="bold" style:font-name-asian="HelveticaNeue" style:font-weight-asian="bold" style:font-name-complex="HelveticaNeue" style:font-weight-complex="bold"/>
    </style:style>
    <style:style style:name="T20"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1" style:family="text">
      <style:text-properties fo:font-size="12pt" style:font-size-asian="12pt" style:font-size-complex="12pt"/>
    </style:style>
    <style:style style:name="T22" style:family="text">
      <style:text-properties fo:font-size="12pt" fo:font-style="normal" fo:font-weight="bold" style:font-size-asian="12pt" style:font-style-asian="normal" style:font-weight-asian="bold" style:font-size-complex="12pt" style:font-style-complex="normal" style:font-weight-complex="bold"/>
    </style:style>
    <style:style style:name="T23" style:family="text">
      <style:text-properties style:font-name-asian="HelveticaNeue" style:font-name-complex="HelveticaNeue"/>
    </style:style>
    <style:style style:name="T24" style:family="text">
      <style:text-properties style:font-name="Times New Roman" fo:font-size="12pt" fo:font-style="normal" fo:font-weight="normal" style:font-name-asian="HelveticaNeue" style:font-size-asian="12pt" style:font-style-asian="normal" style:font-weight-asian="normal" style:font-name-complex="HelveticaNeue" style:font-size-complex="12pt" style:font-style-complex="normal" style:font-weight-complex="normal"/>
    </style:style>
    <style:style style:name="T25" style:family="text">
      <style:text-properties style:font-name="Times New Roman" fo:font-size="12pt" fo:font-style="italic" fo:font-weight="normal" style:font-name-asian="HelveticaNeue-Italic" style:font-size-asian="12pt" style:font-style-asian="italic" style:font-weight-asian="normal" style:font-name-complex="HelveticaNeue-Italic" style:font-size-complex="12pt" style:font-style-complex="italic" style:font-weight-complex="normal"/>
    </style:style>
    <style:style style:name="T26" style:family="text">
      <style:text-properties style:font-name="Times New Roman" style:font-name-asian="HelveticaNeue" style:font-name-complex="HelveticaNeue"/>
    </style:style>
    <style:style style:name="T27" style:family="text">
      <style:text-properties style:font-name="Times New Roman" fo:font-weight="bold" style:font-name-asian="HelveticaNeue" style:font-weight-asian="bold" style:font-name-complex="HelveticaNeue" style:font-weight-complex="bold"/>
    </style:style>
    <style:style style:name="T28" style:family="text">
      <style:text-properties style:font-name="Times New Roman" fo:font-style="italic" style:font-name-asian="HelveticaNeue" style:font-style-asian="italic" style:font-name-complex="HelveticaNeue" style:font-style-complex="italic"/>
    </style:style>
    <style:style style:name="T29" style:family="text">
      <style:text-properties style:font-name="Times New Roman" fo:font-style="italic" style:text-underline-style="solid" style:text-underline-width="auto" style:text-underline-color="font-color" style:font-name-asian="HelveticaNeue" style:font-style-asian="italic" style:font-name-complex="HelveticaNeue" style:font-style-complex="italic"/>
    </style:style>
    <style:style style:name="T30" style:family="text">
      <style:text-properties style:font-name="Times New Roman" style:text-underline-style="solid" style:text-underline-width="auto" style:text-underline-color="font-color" style:font-name-asian="HelveticaNeue" style:font-name-complex="HelveticaNeue"/>
    </style:style>
    <style:style style:name="T31" style:family="text">
      <style:text-properties style:text-underline-style="solid" style:text-underline-width="auto" style:text-underline-color="font-color"/>
    </style:style>
    <text:list-style style:name="L1">
      <text:list-level-style-number text:level="1" text:style-name="Numbering_20_Symbols" style:num-suffix="." style:num-format="1">
        <style:list-level-properties text:space-before="0.4909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JAWABAN TUGAS 2</text:p>
      <text:p text:style-name="P18">Rhiza S. Sadjad </text:p>
      <text:p text:style-name="P18">NIM 045276176</text:p>
      <text:p text:style-name="P18"/>
      <text:p text:style-name="P19">Fakultas<text:tab/><text:tab/>: FHISIP/Fakultas Hukum, Ilmu Sosial dan Ilmu Politik</text:p>
      <text:p text:style-name="P21"><text:span text:style-name="T21">Kode/Nama MK<text:tab/>: </text:span><text:bookmark text:name="yui_3_17_2_1_1778002013360_30"/><text:span text:style-name="T15">FSSO4205.32</text:span><text:span text:style-name="T22">/Sosiologi Gender 32</text:span></text:p>
      <text:p text:style-name="P19">Tugas<text:tab/><text:tab/><text:tab/>: <text:span text:style-name="T18">2</text:span></text:p>
      <text:p text:style-name="P22"/>
      <text:p text:style-name="P1"><text:span text:style-name="T1">Pertanyaan 1/2</text:span><text:span text:style-name="T3">:</text:span></text:p>
      <text:list xml:id="list1766541642338110449" text:style-name="L1">
        <text:list-item>
          <text:p text:style-name="P27"><text:bookmark text:name="yui_3_17_2_1_1778772165663_30"/><text:span text:style-name="Strong_20_Emphasis"><text:span text:style-name="T14">Tuliskan apa yang anda ketahui tentang feminisme di Indonesia!</text:span></text:span></text:p>
        </text:list-item>
        <text:list-item>
          <text:p text:style-name="P28">Jelaskan tujuh aliran feminisme, sertakan contoh gerakannya</text:p>
        </text:list-item>
      </text:list>
      <text:p text:style-name="P12"><text:span text:style-name="T1">Jawaban 1/2</text:span><text:span text:style-name="T3">:</text:span></text:p>
      <text:p text:style-name="P10">1. Sejarah feminisme di Indonesia – sebagaimana dibahas dalam (Ref. [<text:span text:style-name="T18">1</text:span>], Modul <text:span text:style-name="T18">04</text:span>, hal. 4.3 – 4.4) – ditandai dengan perjuangan tokoh ikonik <text:span text:style-name="T18">R. A. Kartini</text:span> [<text:span text:style-name="T18">1879 - 1904</text:span>]<text:span text:style-name="T26"> yang menuntut kesetaraan pendidikan bagi perempuan Indonesia </text:span><text:span text:style-name="T23">(Ref. [</text:span><text:span text:style-name="T19">2</text:span><text:span text:style-name="T23">], </text:span><text:span text:style-name="T26">Kartini (1964)) bersamaan (walau pun di tempat-tempat yang berbeda, dan mungkin tidak sempat berhubungan langsung satu sama lain) dengan tokoh-tokoh perempuan Indonesia sejamannya seperti </text:span><text:span text:style-name="T27">Dewi Sartika</text:span><text:span text:style-name="T26"> [</text:span><text:span text:style-name="T27">1884 – 1947</text:span><text:span text:style-name="T26">], </text:span><text:span text:style-name="T27">Hj. R. Rasuna Said</text:span><text:span text:style-name="T26"> [</text:span><text:span text:style-name="T27">1910 – 1965</text:span><text:span text:style-name="T26">] dan <text:s/></text:span><text:span text:style-name="T27">Maria Walanda Maramis</text:span><text:span text:style-name="T26"> [</text:span><text:span text:style-name="T27">1872 – 1924</text:span><text:span text:style-name="T26">]. Sebenarnya kesetaraan yang mereka perjuangkan tidaklah spesifik kesetaraan perempuan dan laki-laki, melainkan kesetaraan dalam bidang pendidikan secara umum, yaitu antara kaum pribumi dan non-pribumi yang dibedakan oleh sistem kolonial Hindia Belanda waktu itu. Di Indonesia, gerakan-gerakan feminisme sulit menjadi liberal atau pun radikal, karena secara kultural kebanyakan masyarakat tradisional Indonesia tidak mengenal perbedaan peran antara laki-laki dan perempuan. Sekurang-kurangnya ada 17 pahlawan nasional perempuan Indonesia dari berbagai daerah, beberapa di antaranya bahkan memimpin perjuangan bersenjata melawan penjajah, seperti </text:span><text:span text:style-name="T27">Martha Christina Tiahah</text:span><text:span text:style-name="T26">u [</text:span><text:span text:style-name="T27">1800 – 1818</text:span><text:span text:style-name="T26">], </text:span><text:span text:style-name="T27">Cut Nya' Dhien</text:span><text:span text:style-name="T26"> [</text:span><text:span text:style-name="T27">1848 – 1908</text:span><text:span text:style-name="T26">], </text:span><text:span text:style-name="T27">Cut Nya' Meutia</text:span><text:span text:style-name="T26"> [</text:span><text:span text:style-name="T27">1870 – 1910</text:span><text:span text:style-name="T26">], atau bahkan tokoh lulusan akademi militer dari Timur Tengah, Laksamana (</text:span><text:span text:style-name="T27">Keu)Malahayati</text:span><text:span text:style-name="T26"> [</text:span><text:span text:style-name="T27">1550 – 1615</text:span><text:span text:style-name="T26">].</text:span></text:p>
      <text:p text:style-name="P10"><text:span text:style-name="T26"><text:tab/>Dalam perjalanan sejarah, feminisme di Indonesia berkelindan dengan berbagai isu, seperti kolonialisme Belanda dan Jepang, nasionalisme, agama (seperti isu terkait Undang-Undang Perkawinan), budaya lokal - khususnya di Pulau Jawa, yang sangat kuat budaya patriarkhi feodal-nya dan isu modernisasi, termasuk isu ketenaga-kerjaan - ingat kasus </text:span><text:span text:style-name="T27">Marsinah </text:span><text:span text:style-name="T26">[</text:span><text:span text:style-name="T27">1969 -1993</text:span><text:span text:style-name="T26">] - dalam industrialisasi. Kecuali dalam isu-isu yang terkait dengan Undang-Undang Perkawinan dan isu ketenaga-kerjaan, pada umumnya perjuangan kaum perempuan di Indonesia tidak dalam rangka menuntut kesetaraan gender dengan kaum lelaki seperti di banyak negara Barat. </text:span></text:p>
      <text:p text:style-name="P10"><text:span text:style-name="T26"><text:tab/>Gerakan feminisme dalam sejarah nasional Indonesia sangan dinamis, berubah dari jaman-jaman (Ref. [</text:span><text:span text:style-name="T27">2</text:span><text:span text:style-name="T26">], Blackburn (2004)), mulai dari perjuangan bersenjata melawan penjajah sampai ke </text:span><text:soft-page-break/><text:span text:style-name="T26">perjuangan menuntut kesetaraan dan persamaan hak, khususnya hak untuk memperoleh pendidikan dan pekerjaan. Sekarang ini, perjuangan feminisme di Indonesia sudah mencapai upaya untuk pemberdayaan – khususnya dalam bidang ekonomi – dan perlindungan dari pelecehan, perundungan dan kekerasan dalam rumah-tangga (KDRT). Sehingga masih diraskan perlunya ada kementerian yang khusus membidangi pemberdayaan perempuan dan komisi nasional untuk perlindungan perempuan dan anak. </text:span></text:p>
      <text:p text:style-name="P10"><text:span text:style-name="T26">2. Menurut (Ref. [</text:span><text:span text:style-name="T27">1</text:span><text:span text:style-name="T26">], Modul </text:span><text:span text:style-name="T27">04</text:span><text:span text:style-name="T26">, hal. 4.13 – 4.16) ada 7 (tujuh) aliran feminisme, yaitu: <text:s/>Feminisme (1) liberal, (2) radikal, (3) </text:span><text:span text:style-name="T28">post-modern</text:span><text:span text:style-name="T26">, (4) anarkhis, (5) Marxis, (6) sosialis dan (7) </text:span><text:span text:style-name="T28">post-colonial</text:span><text:span text:style-name="T26">. Sedangkan dari berbagai literatur (Ref. [</text:span><text:span text:style-name="T27">2</text:span><text:span text:style-name="T26">], Tong, 2009), ketujuh aliran feminisme itu adalah: Feminisme (1) liberal, (2) radikal, (3) </text:span><text:span text:style-name="T28">post-modern</text:span><text:span text:style-name="T26">, (4) sosialis, (5) Marxis, (6) kultural dan (7) </text:span><text:span text:style-name="T28">eco-feminism.</text:span><text:span text:style-name="T26"> Berarti ada 5 (lima) yang sama, yaitu: (1) liberal, (2) radikal, (3) </text:span><text:span text:style-name="T28">post-modern,</text:span><text:span text:style-name="T26"> (4) sosialis, dan (5) Marxis, kemudian ada masing-masing 2 (dua) yang berbeda, yaitu: (1) feminisme anarkhis dan (2) feminisme </text:span><text:span text:style-name="T28">post-colonial</text:span><text:span text:style-name="T26"> dari sumber yang pertama dan (1) feminisme kultural dan (2) <text:s/></text:span><text:span text:style-name="T28">eco-feminism </text:span><text:span text:style-name="T26">dari sumber yang kedua. Berikut ini dijelaskan secara ringkas ke-sembilan aliran feminisme tersebut:</text:span></text:p>
      <text:list xml:id="list3402771211027669619" text:style-name="L2">
        <text:list-item>
          <text:p text:style-name="P24"><text:span text:style-name="T30">Feminisme Liberal</text:span><text:span text:style-name="T26">. Muncul pada akhir abad ke 19 dan awal abad ke-20 di Amerika Serikat dan Inggris dengan perjuangan utamanya menuntut hak politik yang sama dengan kaum lelaki yaitu hak pilih (</text:span><text:span text:style-name="T28">right to vote</text:span><text:span text:style-name="T26">) dalam pemilihan umum. Gerakan ini kemudian meluas menjadi tuntutan kesetaraan dengan kaum lelaki dalam persamaan hak dan kesempatan mendapatkan pendidikan dan pekerjaan serta partisipasi dalam politik (hak memilih dan dipilih) serta persamaan kedudukan di hadapan hukum (</text:span><text:span text:style-name="T28">equality before the law</text:span><text:span text:style-name="T26">). Intinya kaum perempuan menuntut agar diberikan akses yang sama dengan kaum lelaki dalam berbagai bidang kehidupan.</text:span></text:p>
        </text:list-item>
        <text:list-item>
          <text:p text:style-name="P24"><text:span text:style-name="T30">Feminisme Radikal</text:span><text:span text:style-name="T26">. Para aktivis feminisme radikal menganggap perbedaan perlakuan terhadap kaum perempuan, khususnya dalam kasus-kasus pelecehan dan kekerasan seksual serta KDRT dilatar-belakangi oleh patriarkhi, yaitu dominasi oleh kaum lelaki. Gerakan ini menganggap penindasan kaum perempuan oleh kaum lelaki sehingga menuntut agar kaum perempuan diberi hak untuk mengendalikan dirinya sendiri, tidak di bawah kendali kaum lelaki. Contoh feminisme radikal adalah gerakan “Ambil Kembali Malam” (</text:span><text:span text:style-name="T28">Take Back The Night</text:span><text:span text:style-name="T26">) yang muncul di beberapa kota besar di Amerika Serikat, kemudian meluas ke seluruh dunia. Tujuan gerakan ini adalah mengakhir segala bentuk kekerasan dan penindasan terhadap kaum perempuan. </text:span></text:p>
        </text:list-item>
        <text:list-item>
          <text:p text:style-name="P24"><text:span text:style-name="T30">Feminisme Marxis</text:span><text:span text:style-name="T26">. Merupakan gerakan perlawanan terhadap kapitalisme dan eksploitasi terhadap kaum perempuan dari kelas yang lebih rendah (proletariat) oleh kelas yang lebih </text:span><text:soft-page-break/><text:span text:style-name="T26">tinggi (borjuis), yang umumnya terjadi dalam bentuk penindasan pada buruh perempuan oleh majikan laki-laki. Kebanyakan gerakan feminisme Marxis menyatu dengan gerakan (serikat) buruh, misalnya “</text:span><text:span text:style-name="T28">May Day</text:span><text:span text:style-name="T26">” memperingati Hari Buruh Sedunia 1 Mei, dan perlindungan terhadap buruh perempuan yang mengandung dan melahirkan. </text:span></text:p>
        </text:list-item>
        <text:list-item>
          <text:p text:style-name="P24"><text:span text:style-name="T30">Feminisme Sosialis</text:span><text:span text:style-name="T26">. Gerakan kaum perempuan yang menggabungkan gerakan melawan kapitalisme (Feminisme Marxis) dan gerakan melawan patriarkhi (Feminisme Radikal), menuntut persamaan upah, dan pembagian tanggungjawab yang adil dalam urusan rumah tangga dan pengasuhan anak-anak. <text:s/>Dalam masyarakat sosialis tanpa (perbedaan) kelas dan tanpa (perbedaan) gender yang dicita-citakan kaum feminis sosialis – juga feminis Marxis dan feminis radikal, ketiganya disebut aliran-aliran “kiri” - kaum perempuan dan kaum lelaki benar-benar mendapatkan kedudukan yang sama, termasuk dalam rumah tangga yang tanpa hubungan gender, sehingga “kepala keluarga” bisa suami atau isteri, bahkan “suami” pun bisa berjenis-kelamin perempuan, dan sebaliknya “isteri” pun bisa berjenis-kelamin laki-laki, yaitu dalam perkawinan sejenis yang di-legal-kan. Contohnya adalah gerakan untuk me-legal-kan LGBT (</text:span><text:span text:style-name="T28">lesbian</text:span><text:span text:style-name="T26">, </text:span><text:span text:style-name="T28">gay</text:span><text:span text:style-name="T26">, </text:span><text:span text:style-name="T28">bi-sexual</text:span><text:span text:style-name="T26">, </text:span><text:span text:style-name="T28">trans-gender</text:span><text:span text:style-name="T26">) yang marak di beberapa negara. </text:span></text:p>
        </text:list-item>
        <text:list-item>
          <text:p text:style-name="P24"><text:span text:style-name="T30">Feminisme</text:span><text:span text:style-name="T29"> Post-Modern</text:span><text:span text:style-name="T26">. Disebut juga aliran feminisme </text:span><text:span text:style-name="T28">intersectional.</text:span><text:span text:style-name="T26"> Sebenarnya gerakan ini tidak spesifik mengenai diskriminasi, atau bahkan marginalisasi, terhadap kaum peremuan saja, melainka untuk segolongan orang yang “berbeda” dengan mayoritas orang lain dalam suatu masyarakat, akibat perbedaan: ras, suku, kelas, orientasi seksual, agama dan berbagai keragaman (diversitas) lainnya. Dalam hal ini kaum perempuan turut menjadi korban, dan penindasan serta penderitaan mereka menjadi berlipat-ganda karena mereka kaum perempuan. Misalnya gerakan kaum perempuan kulit hitam di Amerika Serikat (</text:span><text:span text:style-name="T28">Black Feminist Movements</text:span><text:span text:style-name="T26">) yang mendapatkan perlakukan berbeda dari masyarakat mayoritas kulit-putih, karena mereka berkulit-hitam, dan karena juga mereka perempuan. </text:span></text:p>
        </text:list-item>
        <text:list-item>
          <text:p text:style-name="P25"><text:span text:style-name="T31">Feminisme Anarkhis</text:span>. Aliran ini menggabungkan feminisme dan anarkhisme. Pandangan feminis anarkhis menentang semua bentuk dominasi, karena sistem apa saja yang berbasis dominasi akan cenderung menghasilkan ketidak-setaraan gender. Bukan hanya patriarkhi yang menghasilkan dominasi kaum lelaki terhadap perempuan, tapi juga dominasi kekuasaan negara, birokrasi pemerintahan, milterisme, kapitalisme, bahkan institusi keagamaan cenderung menindas kaum perempuan. Gerakan ini menjadi gerakan pembebasan, yang menuntut struktur horizontal tanpa hierarkhi vertikal dalam organisasi kemasyarakatan, sehingga terhindar dari dominasi karena hubungan setara saling membantu dan pengambilan keputusan yang bersifat kolektif. Contoh gerakan ini dalam sejarah dunia <text:soft-page-break/>adalah gerakan <text:span text:style-name="T3">Mujeres Libres</text:span> [<text:span text:style-name="T18">1936 -1939</text:span>] yang aktif ber-partisipasi dalam perang Spanyol menjelang pecahnya Perang Dunia Kedua [<text:span text:style-name="T18">1939 – 1945</text:span>]. </text:p>
        </text:list-item>
        <text:list-item>
          <text:p text:style-name="P25"><text:span text:style-name="T31">Feminisme </text:span><text:span text:style-name="T1">Post-Colonial</text:span>. Gerakan ini di-inspirasi oleh buku yang disunting oleh sosiolog Amerika Serikat, <text:span text:style-name="T18">Beverly Lindsay</text:span> [<text:span text:style-name="T18">1948 - ........</text:span>] pada akhir tahun 1970-an (Ref. [<text:span text:style-name="T18">3</text:span>], Lindsay (ed.) (1985)) mengenai kaum perempuan di Dunia Ketiga, yaitu negara-negara mantan jajahan di berbagai benua. Menurut <text:span text:style-name="T18">Lindsay</text:span>, kehidupan perempuan di negara-negara mantan jajahan sama sekali berbeda dengan kehidupan perempuan di negara-negara mantan penjajah yang merupakan asal-usul dari gerakan feminisme. Perempuan di negara-negara mantan penjajah – yaitu negara-negara Barat – memiliki pengalaman yang jauh berbeda, dalam segala dimensi, sebab mereka tidak mengalami apa yang dialami oleh negara-negara mantan jajahan – yaitu negara-negara Dunia Ketiga – seperti kolonialisme dan imperialisme, ketergantungan ekonomi dan perbedaan kelas. Kaum perempuan di Dunia Ketiga memiliki budaya lokal-nya masing-masing, agama dan sistem sosial, ekonomi dan politik yang berbeda sama sekali dengan kaum perempuan di negara-negara Barat. Karena itu gagasan feminisme yang berkembang di negara-negara Barat tidak begitu saja dapat mempengaruhi kaum perempuan di Dunia Ketiga. Tidak ada gagasan universal dalam gerakan kaum perempuan di seluruh dunia. Feminisme post-colonial mem-fokus-kan perhatian pada masalah-masalah yang dihadapi kaum perempuan di Dunia Ketiga, seperti masalah pekerja migran perempuan, sindikasi global perdagangan manusia, identitas keagamaan (dalam berbusana, misalnya), pembangunan di wilayah pedesaan, serta masalah kemiskinan dan keterbelakangan.</text:p>
        </text:list-item>
        <text:list-item>
          <text:p text:style-name="P25"><text:span text:style-name="T31">Feminisme Kultural</text:span>. Gerakan ini mengembangkan gagasan terkait nilai-nilai positif yang dimiliki secara kodrati oleh kaum perempuan pada umumnya, misalnya kelembutan dan kasih-sayang. <text:span text:style-name="T18">Muhammad Yunus</text:span> [<text:span text:style-name="T18">1940 - .......</text:span>], peraih hadiah Nobel Perdamaian tahun 2006 berkebangsaan Bangla Desh, mendirikan semacam koperasi – disebut Grameen Bank - untuk kaum miskin yang ter-marginalisasi secara ekonomi demi mengentaskan mereka dari kemiskinan. Ternyata anggotanya sebagian besar adalah kaum perempuan, ibu-ibu rumah-tangga <text:s/>yang di Indonesia dikenal dengan istilah kaum “<text:span text:style-name="T3">emak-emak</text:span>”. Dengan demikian Grameen Bank pun menjelma menjadi gerakan feminisme kultural. Secara umum, gerakan feminisme kultural meng-khusus-kan diri pada program dan kegiatan untuk perempuan, misalnya di Indonesia berdiri organisasi kemasyarakatan khusus perempuan, seperti <text:span text:style-name="T3">Salimah</text:span>, <text:span text:style-name="T3">A'isyiah</text:span> dan <text:span text:style-name="T3">Fatayat</text:span>, misalnya. </text:p>
        </text:list-item>
        <text:list-item>
          <text:p text:style-name="P24"><text:span text:style-name="T2">Eco-feminisme</text:span><text:span text:style-name="T23">. Gerakan feminisme ini mengkaitkan dominasi kaum lelaki terhadap kaum perempuan dengan kerusakan lingkungan hidup. Para pendukungnya meyakini bahwa </text:span><text:soft-page-break/><text:span text:style-name="T23">dominasi kaum lelaki dalam sistem patriarkhi menindas kaum perempuan dan sekaligus merusak lingkungan hidup. Contoh yang terkenal dari gerakan ini adalah </text:span><text:span text:style-name="T6">Green Belt Movement </text:span><text:span text:style-name="T23">(GBM) &lt;</text:span><text:a xlink:type="simple" xlink:href="https://www.greenbeltmovement.org/" text:style-name="Internet_20_link" text:visited-style-name="Visited_20_Internet_20_Link"><text:span text:style-name="T23">https://www.greenbeltmovement.org/</text:span></text:a><text:span text:style-name="T23">&gt; yang didirikan oleh peraih hadiah Nobel </text:span><text:span text:style-name="T19">Wangari Maathai</text:span><text:span text:style-name="T23"> [</text:span><text:span text:style-name="T19">1940 – 2011</text:span><text:span text:style-name="T23">] pada tahun 1977 di Kenya. Gerakan ini berhasil memberdayakan berbagai komunitas – khususnya kaum perempuan – untuk melestarikan lingkungan hidup dan memperbaiki kehidupan mereka. GBM meng-integrasikan tantangan perubahan iklim, masalah-masalah gender dan lingkungan hidup dalam berbagai program nyata khususnya di wilayah-wilayah pedesaan . </text:span></text:p>
        </text:list-item>
      </text:list>
      <text:p text:style-name="P2"><text:span text:style-name="T16">Pertanyaan 2/2</text:span><text:span text:style-name="T17">:</text:span></text:p>
      <text:list xml:id="list4381658234795474482" text:style-name="L3">
        <text:list-item>
          <text:p text:style-name="P30"><text:bookmark text:name="yui_3_17_2_1_1778772165663_41"/><text:span text:style-name="Strong_20_Emphasis"><text:span text:style-name="T13">Analisislah perbedaan dari pola relasi gender extended family dan nuclear family!</text:span></text:span></text:p>
        </text:list-item>
        <text:list-item>
          <text:p text:style-name="P29">Analisislah perubahan relasi gender pada keluarga Pekerja Migran Indonesia!</text:p>
        </text:list-item>
      </text:list>
      <text:p text:style-name="P9"><text:span text:style-name="Strong_20_Emphasis"><text:span text:style-name="T20"/></text:span></text:p>
      <text:p text:style-name="P11"><text:span text:style-name="T1">Jawaban 2/2</text:span><text:span text:style-name="T3">:</text:span></text:p>
      <text:p text:style-name="P23">1. Relasi gender dalam <text:span text:style-name="T3">nuclear family</text:span> dan <text:span text:style-name="T3">extended family</text:span> dibahas dalam (Ref. [<text:span text:style-name="T18">1</text:span>], Modul <text:span text:style-name="T18">05</text:span>, <text:span text:style-name="T3">Kegiatan Belajar 1</text:span>, hal. 5.5 – 5.14). <text:span text:style-name="T3">Nuclear family</text:span> yang tinggal di satu rumah tangga, seperti digambarkan dalam Gambar 5.3. (Ref. [<text:span text:style-name="T18">1</text:span>], hal. 5.10), terdiri dari seorang <text:span text:style-name="T18">ibu</text:span> dan/atau seorang <text:span text:style-name="T18">bapak</text:span>, serta satu atau beberapa <text:span text:style-name="T18">anak</text:span>. Kadang-kadang rumah-tangga <text:span text:style-name="T3">nuclear family</text:span> bahkan hanya terdiri dari sepasang suami-isteri tanpa anak, atau <text:span text:style-name="T3">single parent </text:span>(bapak atau ibu) dengan satu atau beberapa anak. Anggota keluarga lainnya tinggal di tempat yang berbeda, hanya sesekali berkunjung dan menginap. Relasi gender dalam <text:span text:style-name="T3">nuclear family</text:span> menjadi sederhana saja (Ref. [<text:span text:style-name="T18">4</text:span>], (<text:span text:style-name="T23">Nurrahman (2022))</text:span>, tidak terjadi sub-ordinasi – apalagi marginalisasi – walau pun masih sering juga terjadi KDRT, justru karena tidak ada orang (dewasa) lainnya yang bisa menengahi ketika terjadi konflik. Angka perceraian biasanya meningkat <text:s/>dalam masyarakat industri yang umumnya warganya terdiri dari <text:span text:style-name="T3">nuclear family</text:span>. Berbeda dengan keluarga <text:span text:style-name="T3">nuclear family</text:span>, dalam rumah tangga yang terdiri dari <text:span text:style-name="T3">extended family</text:span>, relasi menjadi lebih rumit karena minimal ada tiga lapis generasi dalam rumah tangga tersebut seperti diperlihatkan oleh model pada Gambar 5.1. (Ref. [<text:span text:style-name="T18">1</text:span>], hal. 5.6). Dari tiga lapis generasi tersebut, minimal dua lapis generasi yang lebih tua membentuk satu atau dua <text:span text:style-name="T3">nuclear family</text:span> (misalnya kakek-nenek, bapak-ibu dan anak-anak, paman-bibi dan keponakan, dst.), sehingga suau <text:span text:style-name="T3">extended family</text:span> pada dasarnya adalah kumpulan dari beberapa <text:span text:style-name="T3">nuclear famil</text:span>y, yang sebagian sudah tidak “utuh” lagi. Relasi gender yang terjadi bisa jadi sangat rumit, bahkan dalam suatu masyarakat tradisional, sebuah rumah tangga (seperti “rumah adat” di berbagai daerah) bisa terdiri dari suatu keluarga (sangat) besar yang tergabung dalam satu marga, yang hanya ada dalam masyarakat agraris. Dalam <text:span text:style-name="T3">extended family</text:span> yang super-besar seperti ini ada pembagian kerja yang didasarkan pada relasi gender, misalnya kaum lelaki bekerja di sawah, kaum ibu menumbuk padi dan memasak di rumah, atau kaum lelaki pergi merantau ke negeri orang untuk berdagang, <text:soft-page-break/>sementara kaum ibu merawat anak-anak dan menjaga rumah, dan seterusnya. Dalam <text:span text:style-name="T3">extended family</text:span> jarang terjadi KDRT, karena penyelesaian konflik umumnya bisa dilakukan dengan musyawarah yang diikuti dan disaksikan oleh seluruh keluarga besar.</text:p>
      <text:p text:style-name="P23"><text:tab/>Dalam sosiologi, relasi gender dalam keluarga diamati dan diukur berdasarkan bagaimana fungsi-fungsi ekonomi, otoritas pengambilan keputusan, hak dan tanggungjawab anggota keluarga, kuasa dan peran dibagikan antara kaum lelaki dan kaum perempuan di keluarga tersebut. Pada <text:span text:style-name="T3">extended family </text:span>umumnya pembagian ini lebih ketat, sedangkan pada <text:span text:style-name="T3">nuclear family</text:span> bisasanya lebih longgar. Misalnya keluarga kelas menengah yang tinggal di perkotaan umumnya merupakan <text:span text:style-name="T3">nuclear family</text:span>. Pembagian kerja antara suami-isteri lebih longgar dan fleksible, karena boleh jadi keduanya sama-sama bekerja mencari nafkah di luar rumah, sehingga pekerjaan-pekerjaan rumah tangga – termasuk mengasuh dan merawat anak-anak – harus dibagi bersama. Sehingga relasi gender dalam <text:span text:style-name="T3">nuclear family</text:span> kelas menengah perkotaan lebih bersifat egalitarian, dibandingkan <text:span text:style-name="T3">extended family</text:span> dalam masyarakat agraris di pedesaan yang biasanya dipimpin oleh ketua-ketua adat, <text:span text:style-name="T3">ninik-mamak</text:span> dan <text:span text:style-name="T3">datok-datok</text:span>, mengikuti berbagai aturan adat yang ketat. KDRT boleh jadi lebih sering terjadi di <text:span text:style-name="T3">nuclear family</text:span> kalangan menengah di perkotaan karena beban yang ditanggung kaum perempuan jadi lebih besar, sebab selain pekerjaan rumah-tangga, mereka juga masih harus membantu suami mencari nafkah. Beruntung jika di era digital ini mencari nafkah pun bisa dilakukan dari rumah (<text:span text:style-name="T3">work from home</text:span>, WFH) atau berjualan secara <text:span text:style-name="T3">on-line</text:span>. </text:p>
      <text:p text:style-name="P26"><text:tab/>Secara umum, perbedaan antara <text:span text:style-name="T3">nuclear family</text:span> dan <text:span text:style-name="T3">extended family</text:span> terjadi dalam hal otoritas yang lebih bersifat egaliter pada <text:span text:style-name="T3">nuclear family</text:span>, dan lebih hierarkhikal pada <text:span text:style-name="T3">extended family</text:span>. Peranan kaum perempuan dan kaum lelaki bisa diatur lebih fleksibel pada <text:span text:style-name="T3">nuclear family</text:span>, sedangkan pada <text:span text:style-name="T3">extended family </text:span>lebih bersifat tradisional sesuai adat kebiasaan yang berlaku turun-temurun. Banyak terjadi KDRT pada <text:span text:style-name="T3">nuclear family</text:span> karena lemahnya pengawasan (paling hanya ada pengawasan dari Ketua RT/RW atau tetangga dekat) sedangkan pada <text:span text:style-name="T3">extended family</text:span> pengawasan sosial oleh para pemangku adat biasanya cukup ketat. Dalam <text:span text:style-name="T3">nuclear family,</text:span> kesetaraan gender antara kaum perempuan dan kaum lelaki lebih dimungkinkan daripada dalam <text:span text:style-name="T3">extended family</text:span>, yang kemungkinan besar di-dominasi oleh kakek, bapak dan paman. </text:p>
      <text:p text:style-name="P23">2. Terjadinya perubahan pola relasi gender pada keluarga pekerja migran – khususnya Tenaga Kerja Wanita (TKW) – yang bekerja di mancanegara meninggalkan keluarganya dibahas dalam (Ref. [<text:span text:style-name="T18">1</text:span>], Modul <text:span text:style-name="T18">05</text:span>, <text:span text:style-name="T3">Kegiatan Belajar 2 </text:span><text:s/>hal. 5.17 – 5.20) dan beberapa hasil penelitian dalam (Ref. [<text:span text:style-name="T18">5</text:span>]). Sebagian besar dari TKW Indonesia yang bekerja baik di mancanegara, mau pun di dalam negeri tapi jauh di luar kampung halamannya – berasal dari suatu <text:span text:style-name="T3">extended family</text:span> di pedesaan. Dengan demikian dimungkinkan bagi mereka menitipkan suami dan anak-anak yang mereka tinggalkan ke keluarga besarnya. Mereka umumnya bekerja jauh dari kampung halaman bahkan negaranya sebagai pekerja pabrik, asisten rumah tangga dan perawat, di dalam negeri umumnya di <text:soft-page-break/>kawasan megapolitan Jabodetabek dan Surabaya dan sekitarnya, sedangkan di mancanegara utamanya di Saudi Arabia, Malaysia, Hongkong, Singapura dan Taiwan. Jika pada keluarga tradisional, suami atau bapak – yaitu kaum lelaki – menjadi pencari nafkah utama, maka pada keluarga TKW peran fungsional ekonomi ini boleh jadi bergeser ke kaum perempuan. Relasi gender dalam keluarga boleh jadi berubah total. Kaum perempuan bisa meraih posisi tawar lebih besar, dan bisa menentukan dalam keputusan-keputusan strategis seperti pembelian <text:span text:style-name="T3">property</text:span>, renovasi rumah, <text:s/>pendiidikan anak, karena kontribusi mereka yang cukup besar dari hasil kerja mereka. Sebaliknya, posisi tawar suami atau bapak menjadi lebih lemah, sehingga menimbulkan stigma sosial di kalangan tetangga dan keluarga besar, karena umumnya mereka menjadi “bapak rumah tangga” yang mengerjakan berbagai urusan, mulai dari mengasuh anak-anak, sampai mencuci pakaian dan memasak. Ketika seorang TKW pergi meninggalkan keluarganya, maka urusan rumah-tangga terpaksa dilimpahkan ke orang-tua, suami atau keluarga lainnya, yang potensial untuk menimbulkan konflik, karena bertentangan dengan pola tradisional yang berlaku sejak ratusan tahun lalu secara turun-temurun.</text:p>
      <text:p text:style-name="P23"><text:tab/>Sementara itu, para TKW yang bekerja jauh dari kampung halamannya, bukan berarti “aman-aman” saja. Mereka hidup dalam ancaman berbagai cara eksploitasi, kekerasan, banyak yang terancam masalah hukum, dan rentan dalam menghadapi berbagai tekanan, baik fisik mau pun mental. Di satu sisi, kaum perempuan mendapatkan posisi tawar ekonomis yang lebih baik karena mampu menafkahi keluarganya, tidak bergantung pada kaum lelaki, tapi di sisi lain mereka tetap rentan terhadap dominasi dan penindasan. Sementara itu dunia yang masih patriarkhis tetap mengharapkan kaum perempuan menjadi ibu yang baik bagi anak-anak mereka. Dalam banyak kasus, dua sisi kehidupan TKW Indonesia ini tetap menjadi dilemma, yang belum terselesaikan dengan baik.</text:p>
      <text:p text:style-name="P23"/>
      <text:p text:style-name="P20">REFERENSI</text:p>
      <text:p text:style-name="P7"><text:span text:style-name="T10">[</text:span><text:span text:style-name="T8">1</text:span><text:span text:style-name="T10">] </text:span><text:span text:style-name="T8">Vina Salviana D. Soedarwo </text:span><text:span text:style-name="T10">dan </text:span><text:span text:style-name="T8">Tutik Sulistyowati</text:span><text:span text:style-name="T7">, “</text:span><text:span text:style-name="T3">Sosiologi Gender</text:span><text:span text:style-name="T7">”, </text:span><text:span text:style-name="T8">Modul 1 – 9</text:span><text:span text:style-name="T7">, </text:span><text:span text:style-name="T8">SOSI4418,</text:span><text:span text:style-name="T7"> Edisi 2, [</text:span><text:span text:style-name="T8">November</text:span><text:span text:style-name="T7"> </text:span><text:span text:style-name="T8">2025</text:span><text:span text:style-name="T7">], Penerbit Universitas Terbuka, Jakarta</text:span></text:p>
      <text:p text:style-name="P4"><text:span text:style-name="T7">[</text:span><text:span text:style-name="T8">2</text:span><text:span text:style-name="T7">] </text:span><text:span text:style-name="T8">Feminisme di Indonesia:</text:span></text:p>
      <text:p text:style-name="P8"><text:span text:style-name="T23">Kartini, R. A. (1964). </text:span><text:span text:style-name="T5">Letters of a Javanese princess</text:span><text:span text:style-name="T12">. W. W. Norton. </text:span></text:p>
      <text:p text:style-name="P5"><text:span text:style-name="T12">Blackburn, S. (2004). </text:span><text:span text:style-name="T5">Women and the state in modern Indonesia</text:span><text:span text:style-name="T12">. Cambridge University Press. </text:span></text:p>
      <text:p text:style-name="P5"><text:span text:style-name="T12">Wieringa, S. E. (2002). </text:span><text:span text:style-name="T5">Sexual politics in Indonesia</text:span><text:span text:style-name="T12">. Palgrave Macmillan. </text:span></text:p>
      <text:p text:style-name="P5"><text:span text:style-name="T12">Brenner, S. A. (1998). </text:span><text:span text:style-name="T5">The domestication of desire: Women, wealth, and modernity in Java</text:span><text:span text:style-name="T12">. Princeton University Press. </text:span></text:p>
      <text:p text:style-name="P5"><text:span text:style-name="T11">Arif, Z. Z. (2018). Peran ganda perempuan dalam keluarga perspektif feminis Muslim Indonesia. </text:span><text:span text:style-name="T4">Indonesian Journal of Islamic Law</text:span><text:span text:style-name="T11">, 1(2), 97–126. </text:span></text:p>
      <text:p text:style-name="P5"><text:span text:style-name="T11">Mufidah, C. (Ed.). (2010). </text:span><text:span text:style-name="T4">Isu-isu gender kontemporer dalam hukum keluarga</text:span><text:span text:style-name="T11">. UIN-Maliki Press.</text:span></text:p>
      <text:p text:style-name="P4"><text:soft-page-break/><text:span text:style-name="T12">[</text:span><text:span text:style-name="T9">3</text:span><text:span text:style-name="T12">] </text:span><text:span text:style-name="T9">Feminisme:</text:span></text:p>
      <text:p text:style-name="P14"><text:span text:style-name="T23">de Beauvoir, S. (2011). </text:span><text:span text:style-name="T5">The second sex</text:span><text:span text:style-name="T12"> (C. Borde &amp; S. Malovany-Chevallier, Trans.). Vintage Books. (Original work published 1949). </text:span></text:p>
      <text:p text:style-name="P14"><text:span text:style-name="T12">Butler, J. (1990). </text:span><text:span text:style-name="T5">Gender trouble: Feminism and the subversion of identity</text:span><text:span text:style-name="T12">. Routledge. </text:span></text:p>
      <text:p text:style-name="P14"><text:span text:style-name="T12">Hooks, B. (2000). </text:span><text:span text:style-name="T5">Feminist theory: From margin to center</text:span><text:span text:style-name="T12"> (2nd ed.). South End Press. </text:span></text:p>
      <text:p text:style-name="P14"><text:span text:style-name="T12">Kimmel, M. S. (2013). </text:span><text:span text:style-name="T5">The gendered society</text:span><text:span text:style-name="T12"> (5th ed.). Oxford University Press. </text:span></text:p>
      <text:p text:style-name="P15"><text:span text:style-name="T12">Lindsay, B. [ed.] (1985). </text:span><text:span text:style-name="T6">Comparative perspectives of Third World women: The impact of race, sex and class</text:span><text:span text:style-name="T12">. Praeger. Amazon Books. </text:span><text:a xlink:type="simple" xlink:href="https://www.amazon.com/Comparative-Perspectives-Third-World-Women/dp/0030466512" text:style-name="Internet_20_link" text:visited-style-name="Visited_20_Internet_20_Link"><text:span text:style-name="T12">https://www.amazon.com/Comparative-Perspectives-Third-World-Women/dp/0030466512</text:span></text:a><text:span text:style-name="T12"> <text:s/>diakses tgl. 15 Mei 2026 jam 22:42 WIB</text:span></text:p>
      <text:p text:style-name="P14"><text:span text:style-name="T12">Walby, S. (1990). </text:span><text:span text:style-name="T5">Theorizing patriarchy</text:span><text:span text:style-name="T12">. Basil Blackwell. </text:span></text:p>
      <text:p text:style-name="P14"><text:span text:style-name="T11">Crenshaw, K. (1989). Demarginalizing the intersection of race and sex. </text:span><text:span text:style-name="T4">University of Chicago Legal Forum</text:span><text:span text:style-name="T11">, 1989(1), 139–167. </text:span></text:p>
      <text:p text:style-name="P14"><text:span text:style-name="T11">Tong, R. (2009). </text:span><text:span text:style-name="T4">Feminist thought: A more comprehensive introduction</text:span><text:span text:style-name="T11"> (3rd ed.). Westview Press.</text:span></text:p>
      <text:p text:style-name="P5"><text:span text:style-name="T12">[</text:span><text:span text:style-name="T9">4</text:span><text:span text:style-name="T12">]</text:span><text:span text:style-name="T9"> <text:s/>Gender dalam Keluarga:</text:span></text:p>
      <text:p text:style-name="P6"><text:span text:style-name="T12">Parsons, T., &amp; Bales, R. F. (1955). </text:span><text:span text:style-name="T5">Family, socialization and interaction process</text:span><text:span text:style-name="T12">. Free Press. </text:span></text:p>
      <text:p text:style-name="P13"><text:span text:style-name="T12">Oakley, A. (1974). </text:span><text:span text:style-name="T5">The sociology of housework</text:span><text:span text:style-name="T12">. Pantheon Books. </text:span></text:p>
      <text:p text:style-name="P13"><text:span text:style-name="T12">Giddens, A. (2009). </text:span><text:span text:style-name="T5">Sociology</text:span><text:span text:style-name="T12"> (6th ed.). Polity Press. </text:span></text:p>
      <text:p text:style-name="P13"><text:span text:style-name="T12">Nurrahman, P. (2022). Membangun kesetaraan gender dalam keluarga pasangan pekerja. </text:span><text:span text:style-name="T5">Jurnal Harkat: Media Komunikasi Gender</text:span><text:span text:style-name="T12">, 18(2). </text:span></text:p>
      <text:p text:style-name="P16"><text:span text:style-name="T24">Arif, Z. Z. (2018). Peran ganda perempuan dalam keluarga perspektif feminis Muslim Indonesia. </text:span><text:span text:style-name="T25">Indonesian Journal of Islamic Law</text:span><text:span text:style-name="T24">, 1(2), 97–126.</text:span></text:p>
      <text:p text:style-name="P5"><text:span text:style-name="T12">[</text:span><text:span text:style-name="T9">5</text:span><text:span text:style-name="T12">] </text:span><text:span text:style-name="T9">Tenaga Kerja Migran: </text:span></text:p>
      <text:p text:style-name="P3"><text:span text:style-name="T23">Nainggolan, T. (2017). Gender dan keluarga migran di Indonesia. </text:span><text:span text:style-name="T5">Sosio Konsepsia: Jurnal Penelitian dan Pengembangan Kesejahteraan Sosial</text:span><text:span text:style-name="T23">, 13(3), 39–50. </text:span><text:span text:style-name="T23">https://doi.org/10.33007/ska.v13i3.703</text:span><text:span text:style-name="T23"> </text:span></text:p>
      <text:p text:style-name="P5"><text:span text:style-name="T12">Rahmadhani, A., Achdiani, Y., &amp; Arlianty, L. S. (2024). Menjembatani kesenjangan gender dalam keluarga TKW: Menuju harmoni yang sejati. </text:span><text:span text:style-name="T5">Global: Jurnal Ilmiah Multidisiplin</text:span><text:span text:style-name="T12">, 1(2), 1–12. </text:span><text:span text:style-name="T12">https://doi.org/10.37985/4sda1w29</text:span><text:span text:style-name="T12"> </text:span></text:p>
      <text:p text:style-name="P5"><text:span text:style-name="T12">Harjito, H., Umaya, N. M., &amp; Muhajir, M. (2018). Indonesian labor women (TKW) habitus and agency. </text:span><text:span text:style-name="T5">Kafa’ah: Journal of Gender Studies</text:span><text:span text:style-name="T12">, 8(1), 1–15. </text:span></text:p>
      <text:p text:style-name="P5"><text:span text:style-name="T12">Khozamah, S. (2015). </text:span><text:span text:style-name="T5">Rasionalitas dan diskriminasi gender tenaga kerja wanita ditinjau dari perspektif teori feminis</text:span><text:span text:style-name="T12"> (Undergraduate thesis, UIN Sunan Kalijaga Yogyakarta).</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18T17:19:56</dc:date>
    <meta:editing-duration>P5DT2H58M15S</meta:editing-duration>
    <meta:editing-cycles>604</meta:editing-cycles>
    <dc:creator>Rhiza Sadjad</dc:creator>
    <meta:document-statistic meta:table-count="0" meta:image-count="0" meta:object-count="0" meta:page-count="8" meta:paragraph-count="61" meta:word-count="2939" meta:character-count="21808"/>
  </office:meta>
</office:document-meta>
</file>