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HelveticaNeue" svg:font-family="HelveticaNeue"/>
    <style:font-face style:name="Lohit Devanagari1" svg:font-family="'Lohit Devanagari'"/>
    <style:font-face style:name="Nunito Sans" svg:font-family="'Nunito Sans', sans-serif"/>
    <style:font-face style:name="OpenSymbol" svg:font-family="OpenSymbol"/>
    <style:font-face style:name="HelveticaNeue-Italic" svg:font-family="HelveticaNeue-Italic" style:font-family-generic="script"/>
    <style:font-face style:name="Tinos" svg:font-family="Tino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2"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3"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4"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5" style:family="paragraph" style:parent-style-name="Standard">
      <style:paragraph-properties fo:margin-left="0in" fo:margin-right="0in" fo:margin-top="0in" fo:margin-bottom="0.1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6"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7"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8" style:family="paragraph" style:parent-style-name="Text_20_body">
      <style:paragraph-properties fo:margin-left="0in" fo:margin-right="0in" fo:margin-top="0in" fo:margin-bottom="0in" fo:line-height="100%" fo:text-align="justify" style:justify-single-word="false" fo:orphans="2" fo:widows="2" fo:text-indent="0in" style:auto-text-indent="false"/>
    </style:style>
    <style:style style:name="P9" style:family="paragraph" style:parent-style-name="Standard">
      <style:paragraph-properties fo:margin-left="0in" fo:margin-right="0in" fo:margin-top="0in" fo:margin-bottom="0in" fo:line-height="100%" fo:text-align="justify" style:justify-single-word="false" fo:orphans="2" fo:widows="2" fo:text-indent="0in" style:auto-text-indent="false"/>
    </style:style>
    <style:style style:name="P10"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1" style:family="paragraph" style:parent-style-name="Text_20_body">
      <style:paragraph-properties fo:margin-top="0in" fo:margin-bottom="0in" fo:line-height="100%" fo:text-align="justify" style:justify-single-word="false"/>
      <style:text-properties fo:font-variant="normal" fo:text-transform="none" fo:color="#4c4c4c"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12"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13" style:family="paragraph" style:parent-style-name="Standard">
      <style:paragraph-properties fo:margin-top="0in" fo:margin-bottom="0.1in" fo:line-height="150%" fo:text-align="justify" style:justify-single-word="false"/>
      <style:text-properties fo:color="#000000" style:font-name="Times New Roman" fo:font-size="12pt" fo:font-weight="normal" style:font-size-asian="12pt" style:font-weight-asian="normal" style:font-size-complex="12pt" style:font-weight-complex="normal"/>
    </style:style>
    <style:style style:name="P14" style:family="paragraph" style:parent-style-name="Standard">
      <style:paragraph-properties fo:margin-top="0in" fo:margin-bottom="0.1in" fo:line-height="150%" fo:text-align="justify" style:justify-single-word="false">
        <style:tab-stops>
          <style:tab-stop style:position="6.6in"/>
        </style:tab-stops>
      </style:paragraph-properties>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5" style:family="paragraph" style:parent-style-name="Standard">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6" style:family="paragraph" style:parent-style-name="Standard">
      <style:paragraph-properties fo:margin-top="0in" fo:margin-bottom="0.1in" fo:line-height="150%" fo:text-align="justify" style:justify-single-word="false"/>
      <style:text-properties fo:color="#000000" style:font-name="Times New Roman" fo:font-size="12pt" fo:font-weight="normal" style:font-size-asian="12pt" style:font-weight-asian="normal" style:font-size-complex="12pt" style:font-weight-complex="normal"/>
    </style:style>
    <style:style style:name="P17" style:family="paragraph" style:parent-style-name="Standard">
      <style:paragraph-properties fo:text-align="justify" style:justify-single-word="false"/>
      <style:text-properties fo:color="#000000"/>
    </style:style>
    <style:style style:name="P18"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style:font-size-asian="12pt" style:font-size-complex="12pt"/>
    </style:style>
    <style:style style:name="P19" style:family="paragraph" style:parent-style-name="Standard">
      <style:paragraph-properties fo:margin-left="0.2091in" fo:margin-right="0in" fo:line-height="100%" fo:text-align="justify" style:justify-single-word="false" fo:text-indent="-0.2181in" style:auto-text-indent="false"/>
      <style:text-properties style:font-name="Times New Roman" fo:font-size="12pt" style:font-size-asian="12pt" style:font-size-complex="12pt"/>
    </style:style>
    <style:style style:name="P20"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21" style:family="paragraph" style:parent-style-name="Standard">
      <style:paragraph-properties fo:margin-top="0in" fo:margin-bottom="0in" fo:line-height="150%" fo:text-align="justify" style:justify-single-word="false"/>
      <style:text-properties fo:color="#000000" style:font-name="Times New Roman" fo:font-size="12pt" style:font-size-asian="12pt" style:font-size-complex="12pt"/>
    </style:style>
    <style:style style:name="P22"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color="#4c4c4c" style:font-name="Times New Roman" fo:font-size="12pt" fo:font-style="italic" style:font-size-asian="12pt" style:font-style-asian="italic" style:font-size-complex="12pt" style:font-style-complex="italic"/>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style:font-style-asian="italic" style:font-weight-asian="normal" style:font-style-complex="italic" style:font-weight-complex="normal"/>
    </style:style>
    <style:style style:name="T4" style:family="text">
      <style:text-properties fo:font-style="italic" style:font-name-asian="HelveticaNeue-Italic" style:font-style-asian="italic" style:font-name-complex="HelveticaNeue-Italic" style:font-style-complex="italic"/>
    </style:style>
    <style:style style:name="T5" style:family="text">
      <style:text-properties fo:font-style="italic" style:text-underline-style="none" style:font-style-asian="italic" style:font-style-complex="italic"/>
    </style:style>
    <style:style style:name="T6" style:family="text">
      <style:text-properties fo:font-style="normal" style:font-style-asian="normal" style:font-style-complex="normal"/>
    </style:style>
    <style:style style:name="T7" style:family="text">
      <style:text-properties fo:font-style="normal" fo:font-weight="bold" style:font-style-asian="normal" style:font-weight-asian="bold" style:font-style-complex="normal" style:font-weight-complex="bold"/>
    </style:style>
    <style:style style:name="T8" style:family="text">
      <style:text-properties fo:font-style="normal" fo:font-weight="bold" style:font-name-asian="HelveticaNeue" style:font-style-asian="normal" style:font-weight-asian="bold" style:font-name-complex="HelveticaNeue" style:font-style-complex="normal" style:font-weight-complex="bold"/>
    </style:style>
    <style:style style:name="T9" style:family="text">
      <style:text-properties fo:font-style="normal" fo:font-weight="normal" style:font-style-asian="normal" style:font-weight-asian="normal" style:font-style-complex="normal" style:font-weight-complex="normal"/>
    </style:style>
    <style:style style:name="T10" style:family="text">
      <style:text-properties fo:font-style="normal" style:font-name-asian="HelveticaNeue" style:font-style-asian="normal" style:font-name-complex="HelveticaNeue" style:font-style-complex="normal"/>
    </style:style>
    <style:style style:name="T11"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12" style:family="text">
      <style:text-properties fo:font-variant="normal" fo:text-transform="none" fo:color="#000000" style:text-line-through-style="none" style:font-name="Times New Roman" fo:letter-spacing="normal" style:text-underline-style="none" fo:font-weight="normal" style:text-blinking="false" fo:background-color="transparent" style:font-weight-asian="normal" style:font-weight-complex="normal"/>
    </style:style>
    <style:style style:name="T13" style:family="text">
      <style:text-properties fo:font-variant="normal" fo:text-transform="none" fo:color="#000000" style:text-line-through-style="none" fo:letter-spacing="normal" style:text-underline-style="none" fo:font-weight="normal" style:text-blinking="false" fo:background-color="transparent" style:font-weight-asian="normal" style:font-weight-complex="normal"/>
    </style:style>
    <style:style style:name="T14" style:family="text">
      <style:text-properties fo:font-variant="normal" fo:text-transform="none" style:text-line-through-style="none" style:font-name="Times New Roman" fo:font-size="12pt" fo:letter-spacing="normal" fo:font-style="normal" style:text-underline-style="none" fo:font-weight="bold" style:text-blinking="false" fo:background-color="transparent" style:font-size-asian="12pt" style:font-weight-asian="bold" style:font-size-complex="12pt" style:font-weight-complex="bold"/>
    </style:style>
    <style:style style:name="T15" style:family="text">
      <style:text-properties fo:font-variant="normal" fo:text-transform="none" fo:letter-spacing="normal" fo:font-style="italic" style:text-underline-style="solid" style:text-underline-width="auto" style:text-underline-color="font-color" style:font-style-asian="italic" style:font-style-complex="italic"/>
    </style:style>
    <style:style style:name="T16" style:family="text">
      <style:text-properties fo:font-variant="normal" fo:text-transform="none" fo:letter-spacing="normal" fo:font-style="italic" style:font-style-asian="italic" style:font-style-complex="italic"/>
    </style:style>
    <style:style style:name="T17" style:family="text">
      <style:text-properties fo:font-variant="normal" fo:text-transform="none" fo:letter-spacing="normal" fo:font-style="italic" style:text-underline-style="none" style:font-style-asian="italic" style:font-style-complex="italic"/>
    </style:style>
    <style:style style:name="T18" style:family="text">
      <style:text-properties fo:font-variant="normal" fo:text-transform="none" fo:letter-spacing="normal" fo:font-style="normal" style:text-underline-style="none" style:font-style-asian="normal" style:font-style-complex="normal"/>
    </style:style>
    <style:style style:name="T19" style:family="text">
      <style:text-properties fo:font-variant="normal" fo:text-transform="none" fo:letter-spacing="normal" fo:font-style="normal" style:text-underline-style="none" fo:font-weight="bold" style:font-style-asian="normal" style:font-weight-asian="bold" style:font-style-complex="normal" style:font-weight-complex="bold"/>
    </style:style>
    <style:style style:name="T20" style:family="text">
      <style:text-properties fo:font-weight="bold" style:font-weight-asian="bold" style:font-weight-complex="bold"/>
    </style:style>
    <style:style style:name="T21" style:family="text">
      <style:text-properties fo:font-weight="bold" style:font-name-asian="HelveticaNeue" style:font-weight-asian="bold" style:font-name-complex="HelveticaNeue" style:font-weight-complex="bold"/>
    </style:style>
    <style:style style:name="T22" style:family="text">
      <style:text-properties fo:color="#000000" style:font-name="Times New Roman" fo:font-size="12pt" fo:font-style="italic" fo:font-weight="normal" style:font-size-asian="12pt" style:font-style-asian="italic" style:font-weight-asian="normal" style:font-size-complex="12pt" style:font-style-complex="italic" style:font-weight-complex="normal"/>
    </style:style>
    <style:style style:name="T23" style:family="text">
      <style:text-properties fo:color="#000000" fo:font-style="normal" fo:font-weight="bold" style:font-name-asian="HelveticaNeue" style:font-style-asian="normal" style:font-weight-asian="bold" style:font-name-complex="HelveticaNeue" style:font-style-complex="normal" style:font-weight-complex="bold"/>
    </style:style>
    <style:style style:name="T24" style:family="text">
      <style:text-properties fo:color="#000000" fo:font-style="normal" style:font-name-asian="HelveticaNeue" style:font-style-asian="normal" style:font-name-complex="HelveticaNeue" style:font-style-complex="normal"/>
    </style:style>
    <style:style style:name="T25" style:family="text">
      <style:text-properties fo:color="#000000" style:font-name-asian="HelveticaNeue" style:font-name-complex="HelveticaNeue"/>
    </style:style>
    <style:style style:name="T26" style:family="text">
      <style:text-properties fo:color="#000000" fo:font-style="italic" style:font-name-asian="HelveticaNeue-Italic" style:font-style-asian="italic" style:font-name-complex="HelveticaNeue-Italic" style:font-style-complex="italic"/>
    </style:style>
    <style:style style:name="T27" style:family="text">
      <style:text-properties fo:color="#000000" fo:font-style="italic" style:font-name-asian="HelveticaNeue" style:font-style-asian="italic" style:font-name-complex="HelveticaNeue" style:font-style-complex="italic"/>
    </style:style>
    <style:style style:name="T28" style:family="text">
      <style:text-properties fo:color="#000000" fo:font-weight="bold" style:font-name-asian="HelveticaNeue" style:font-weight-asian="bold" style:font-name-complex="HelveticaNeue" style:font-weight-complex="bold"/>
    </style:style>
    <style:style style:name="T29" style:family="text">
      <style:text-properties style:font-name="Times New Roman" fo:font-size="12pt" style:font-size-asian="12pt" style:font-size-complex="12pt"/>
    </style:style>
    <style:style style:name="T30" style:family="text">
      <style:text-properties style:font-name="Times New Roman" fo:font-size="12pt" fo:font-style="normal" fo:font-weight="bold" style:font-size-asian="12pt" style:font-style-asian="normal" style:font-weight-asian="bold" style:font-size-complex="12pt" style:font-style-complex="normal" style:font-weight-complex="bold"/>
    </style:style>
    <style:style style:name="T31" style:family="text">
      <style:text-properties style:font-weight-asian="normal" style:font-weight-complex="normal"/>
    </style:style>
    <style:style style:name="T32" style:family="text">
      <style:text-properties style:font-name-asian="HelveticaNeue" style:font-name-complex="HelveticaNeue"/>
    </style:style>
    <style:style style:name="T33" style:family="text">
      <style:text-properties style:text-underline-style="none"/>
    </style:style>
    <style:style style:name="T34" style:family="text">
      <style:text-properties style:text-underline-style="none" fo:font-weight="bold" style:font-weight-asian="bold" style:font-weight-complex="bol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JAWABAN TUGAS 1</text:p>
      <text:p text:style-name="P2">Rhiza S. Sadjad </text:p>
      <text:p text:style-name="P2">NIM 045276176</text:p>
      <text:p text:style-name="P2"/>
      <text:p text:style-name="P3">Fakultas<text:tab/><text:tab/>: FHISIP/Fakultas Hukum, Ilmu Sosial dan Ilmu Politik</text:p>
      <text:p text:style-name="P17"><text:span text:style-name="T29">Kode/Nama MK<text:tab/>: </text:span><text:bookmark text:name="yui_3_17_2_1_1777950627599_30"/><text:bookmark text:name="yui_3_17_2_1_1777950627599_301"/><text:span text:style-name="T14">FSSO4208.11</text:span><text:span text:style-name="T30">/Sosiologi Pariwisata 11</text:span></text:p>
      <text:p text:style-name="P3">Tugas<text:tab/><text:tab/><text:tab/>: <text:span text:style-name="T20">1</text:span></text:p>
      <text:p text:style-name="P10"/>
      <text:p text:style-name="P5"><text:span text:style-name="T1">Pertanyaa</text:span><text:span text:style-name="T1">n 1/3</text:span><text:span text:style-name="T2">:</text:span></text:p>
      <text:p text:style-name="P22"><text:span text:style-name="Strong_20_Emphasis"><text:span text:style-name="T13">Banda Aceh diminati oleh para wisatawan dari dalam dan luar negeri. Menurut anda, tergolong sebagai motif dan tipe wisata apakah para wisatawan berkunjung? Kaitkan dengan tipe dan motif wisata yang dijelaskan pada modul</text:span></text:span></text:p>
      <text:p text:style-name="P22"><text:span text:style-name="Strong_20_Emphasis"><text:span text:style-name="T12"/></text:span></text:p>
      <text:p text:style-name="P13"><text:span text:style-name="T1">Jawaban 1/3</text:span><text:span text:style-name="T2">:</text:span></text:p>
      <text:p text:style-name="P13"><text:span text:style-name="T6"><text:tab/></text:span><text:span text:style-name="T18"> <text:s/>Sesudah musibah dahsyat tsunami di Aceh pada tanggal 26 Desember 2004, di dunia pariwisata Indonesia muncul istilah baru, yaitu “wisata bencana”. Dengan berbagai motif, wisatawan dari dalam dan luar negeri datang berkunjung ke wilayah bencana, baik yang datang sebagai relawan mau pun benar-benar sebagai wisatawan, ada yang datang dengan membawa bantuan kemanusiaan, ada juga yang hanya datang untuk melihat-lihat saja. Khususnya untuk Banda Aceh, setelah program rehabilitasi pasca-tsunami selesai dilaksanakan, banyak situs yang tidak di-rehabilitasi, dibiarkan apa adanya seperti kondisinya pada saat tsunami, dan dijadikan monumen-monumen peringatan yang menarik untuk <text:s/>dikunjungi oleh para wisatawan. Seakan-akan monumen-monumen itu dibiarkan “bercerita” tentang dahsyatnya tsunami yang melanda wilayah Aceh pada tahun 2004. Jika mengacu ke (Ref. [</text:span><text:span text:style-name="T19">1</text:span><text:span text:style-name="T18">], Modul </text:span><text:span text:style-name="T19">01</text:span><text:span text:style-name="T18">, </text:span><text:span text:style-name="T17">Kegiatan Belajar 2</text:span><text:span text:style-name="T18">, hal. 1.31) yang mengutip tentang 4H: </text:span><text:span text:style-name="T17">Habitat-Heritage-History-Handicraft</text:span><text:span text:style-name="T18">, maka wisata bencana seperti di Banda Aceh tersebut dapat dikatakan sebagai wisata yang berbasis </text:span><text:span text:style-name="T17">History</text:span><text:span text:style-name="T18">, karena bencananya sendiri sudah menjadi </text:span><text:span text:style-name="T17">event</text:span><text:span text:style-name="T18"> dari masa lampau, yang diharapkan akan terus dikenang oleh generasi yang akan datang. Sedangkan narasi dalam artikel yang dikutip dalam soal, yaitu terkait kerajinan tenun tradisional songket </text:span><text:span text:style-name="T17">Gampong Lamgugop</text:span><text:span text:style-name="T18">, merupakan upaya untuk membangkitkan kembali wisata yang berbasis </text:span><text:span text:style-name="T17">Handicraft</text:span><text:span text:style-name="T18">, atau mungkin juga ada unsur </text:span><text:span text:style-name="T17">Heritage</text:span><text:span text:style-name="T18">-nya. </text:span></text:p>
      <text:p text:style-name="P13"><text:span text:style-name="T18"><text:tab/>Dari narasi dalam artikel yang dikutip dalam soal, pihak asosiasi pengrajin bermaksud mem-promosikan kerajinan tenun songket tradisional Aceh agar kembali ke kejayaannya. Berarti di sini ada motif untuk memberdayakan masyarakat pengrajin agar menghasilkan produk yang bisa menarik para wisatawan. Jadi ada </text:span><text:span text:style-name="T19">motif bisnis</text:span><text:span text:style-name="T18"> (Ref. [</text:span><text:span text:style-name="T19">1</text:span><text:span text:style-name="T18">], Modul </text:span><text:span text:style-name="T19">02</text:span><text:span text:style-name="T18">, </text:span><text:span text:style-name="T17">Kegiatan Belajar 1</text:span><text:span text:style-name="T18">, hal. 2.18) dari sisi tuan rumah, yaitu dalam rangka memasarkan produknya. Sedangkan dari sisi wisatawan, minat akan produk tenun songket asli tradisional dari Aceh bisa didorong oleh </text:span><text:span text:style-name="T19">motif budaya</text:span><text:span text:style-name="T18"> (Ref. [</text:span><text:span text:style-name="T19">1</text:span><text:span text:style-name="T18">], Modul </text:span><text:span text:style-name="T19">02</text:span><text:span text:style-name="T18">, </text:span><text:span text:style-name="T17">Kegiatan Belajar 1</text:span><text:span text:style-name="T18">, hal. 2.16). Perpaduan antara motif bisnis di sisi tuan rumah dan motif budaya di sisi wisatawan ini – khususnya terkait dengan kerajinan tenun singket - bisa </text:span><text:soft-page-break/><text:span text:style-name="T18">melahirkan suatu </text:span><text:span text:style-name="T19">tipe baru</text:span><text:span text:style-name="T18"> berwisata di Aceh, sebagai alternatif, atau tambahan, dari wisata bencana yang selama ini berkembang di sana. </text:span></text:p>
      <text:p text:style-name="P7"><text:span text:style-name="T15">Pertanyaan 2/3</text:span><text:span text:style-name="T16">:</text:span></text:p>
      <text:p text:style-name="P9"><text:span text:style-name="Strong_20_Emphasis"><text:span text:style-name="T11">Jelaskan bentuk interaksi yang terjadi didalam narasi tersebut!</text:span></text:span></text:p>
      <text:p text:style-name="P11"><text:span text:style-name="Strong_20_Emphasis"><text:span text:style-name="T22"/></text:span></text:p>
      <text:p text:style-name="P14"><text:span text:style-name="T1">Jawaban 2/3</text:span><text:span text:style-name="T2">:</text:span></text:p>
      <text:p text:style-name="P6"><text:tab/>Paradigma sosiologi <text:span text:style-name="T3">interaksionisme simbolik</text:span> dikembangkan antara lain oleh sosiolog Amerika <text:span text:style-name="T20">George Herbert Mead</text:span> [<text:span text:style-name="T20">1863 – 1931</text:span>] sebagaimana dikutip dalam <text:span text:style-name="T31">(Ref. [</text:span><text:span text:style-name="T20">1</text:span><text:span text:style-name="T31">], Modul </text:span><text:span text:style-name="T20">03</text:span><text:span text:style-name="T31">, </text:span><text:span text:style-name="T3">Kegiatan Belajar 1</text:span><text:span text:style-name="T31">, hal. 3.6). Beliau adalah sosiolog dari “aliran Chicago” yang pragmatis sehingga teori-teori beliau dapat digunakan untuk menjelaskan </text:span><text:span text:style-name="T20">bentuk</text:span><text:span text:style-name="T31"> interaksi sosial (Ref. [</text:span><text:span text:style-name="T20">2</text:span><text:span text:style-name="T31">]), termasuk bentuk-bentuk interaksi sosial yang terjadi dalam kegiatan pariwisata. Dari narasi yang dikutip dari artikel tentang promosi kain tenun songket tradisional Aceh, dapat diharapkan terjadinya berbagai bentuk interaksi sosial, misalnya i</text:span><text:span text:style-name="T3">nteraksi budaya</text:span><text:span text:style-name="T31"> antara wisatawan dengan pemandu wisata ketika menerangkan <text:s/>arti simbolik dari tradisi menenun songket, sebab bagi </text:span><text:span text:style-name="T20">Mead</text:span><text:span text:style-name="T31">, suatu interaksi sosial selalu memiliki arti yang lebih dalam di balik aksi atau tindakan yang kasat mata. </text:span></text:p>
      <text:p text:style-name="P6"><text:span text:style-name="T31"><text:tab/>Bentuk interaksi sosial lainnya misalnya terjadi </text:span><text:span text:style-name="T3">interaksi komersial</text:span><text:span text:style-name="T31"> antara wisatawan yang membeli hasil karya para pengrajin, yaitu ketika terjadi tawar-menawar harga, misalnya, atau ketika wisatawan memilih-milih hasil kerajinan yang menarik. Wisatawan akan berkomunikasi dengan para pengrajin, membahas tentang arti simbolik di balik suatu karya tenun songket-nya, atau tentang proses pembuatannya, sehingga timbul apresiasi dari wisatawan terhadap para pengrajin. Komunikasi ini membangun suatu bentuk khsus </text:span><text:span text:style-name="T3">interaksi wisatawan-pengrajin</text:span><text:span text:style-name="T31">, seperti bentuk interaksi sosial antara tamu dan tuan rumah. </text:span></text:p>
      <text:p text:style-name="P6"><text:span text:style-name="T31"><text:tab/>Selain terjadi interaksi antar-individual di atas, akan terjadi juga bentuk interaksi sosial yang bersifat kelembagaan, </text:span><text:span text:style-name="T3">interaksi formal</text:span><text:span text:style-name="T31">, misalnya dengan dinas pariwisata terkait, dinas perdagangan, asosiasi pengrajin dan biro-biro perjalanan. </text:span></text:p>
      <text:p text:style-name="P5"><text:span text:style-name="T1">Pertanyaan 3/3</text:span><text:span text:style-name="T2">:</text:span></text:p>
      <text:p text:style-name="P8"><text:span text:style-name="Strong_20_Emphasis"><text:span text:style-name="T11">Jelaskan model interaksi dalam narasi tersebut!</text:span></text:span></text:p>
      <text:p text:style-name="P8"><text:span text:style-name="Strong_20_Emphasis"><text:span text:style-name="T11"/></text:span></text:p>
      <text:p text:style-name="P21"><text:span text:style-name="T1">Jawaban 3/3</text:span><text:span text:style-name="T2">:</text:span></text:p>
      <text:p text:style-name="P15"><text:tab/>Jika bentuk interaksi sosial lebih bersifat empirik, maka <text:span text:style-name="T20">model </text:span>interaksi sosial lebih berisifat teoritis. Salah satu contoh model interaksi sosial yang dapat diterapkan dalam dunia pariwisata dapat dilihat pada Gambar 3.1 dalam <text:span text:style-name="T33">(Ref. [</text:span><text:span text:style-name="T34">1</text:span><text:span text:style-name="T33">], Modul </text:span><text:span text:style-name="T34">03</text:span><text:span text:style-name="T33">, </text:span><text:span text:style-name="T5">Kegiatan Belajar 1</text:span><text:span text:style-name="T33">, hal. 3.8). Salah satu model interaksi sosial yang diterapkan adalah bagaimana mengukur tingkat hubungan </text:span><text:soft-page-break/><text:span text:style-name="T33">antara wisatawan dan penduduk seperti dalam (Ref. [</text:span><text:span text:style-name="T34">3</text:span><text:span text:style-name="T33">]), yang dikutip dalam (Ref. [</text:span><text:span text:style-name="T34">1</text:span><text:span text:style-name="T33">], Modul </text:span><text:span text:style-name="T34">03</text:span><text:span text:style-name="T33">, </text:span><text:span text:style-name="T5">Kegiatan Belajar 1</text:span><text:span text:style-name="T33">, hal. 3.11).</text:span></text:p>
      <text:p text:style-name="P15"><text:span text:style-name="T33"><text:tab/>Dengan menggunakan model yang dajukan oleh </text:span><text:span text:style-name="T34">Doxey</text:span><text:span text:style-name="T33"> maka interaksi sosial antara wisatawan dengan para pengrajin – berdasarkan narasi dalam artikel – kemungkinan akan bersifat </text:span><text:span text:style-name="T5">euphoria</text:span><text:span text:style-name="T33">, yang artinya pengrajin menyambut dengan gembira para wisatawan yang tertarik kepada karya tenun songket asli Aceh yang dibuat oleh para pengrajin tersebut. Jika interaksi sosial ini berhasil, makan akan meningkat menjadi </text:span><text:span text:style-name="T5">apathy</text:span><text:span text:style-name="T33">, yang di-dominasi oleh interaksi komersial. Tidak mungkin interaksi sosial antara wisatawan dengan pengrajin tenun songket meningkat menjadi rasa terganggu atau </text:span><text:span text:style-name="T5">annoyance</text:span><text:span text:style-name="T33">, apalagi sampai terjadi interaksi yang bersifat </text:span><text:span text:style-name="T5">antagonis</text:span><text:span text:style-name="T33">. </text:span></text:p>
      <text:p text:style-name="P15"><text:span text:style-name="T33"><text:tab/>Selain model tingkat iritasi dari </text:span><text:span text:style-name="T34">Doxey</text:span><text:span text:style-name="T33">, masih ada beberapa lagi model interaksi sosial yang mungkin dapat diterapkan dalam sosiologi pariwisata, misalnya model otentisitas bertahap dari </text:span><text:span text:style-name="T34">Dean McCsnnell,</text:span><text:span text:style-name="T33"> model dramaturgi dari </text:span><text:span text:style-name="T34">Erving Goffman</text:span><text:span text:style-name="T33">, topology interaksi sosial dari </text:span><text:span text:style-name="T34">Erik Cohen</text:span><text:span text:style-name="T33">, model tatapan wisatawan dari </text:span><text:span text:style-name="T34">John Urry</text:span><text:span text:style-name="T33">, dan lain-lain. Sepertinya model dari </text:span><text:span text:style-name="T34">Doxey</text:span><text:span text:style-name="T33"> yang paling sesuai karena hasil kerajinan tenun songket itu baru akan dipromosi-kan sebagai salah satu daya tarik wisatawan untuk mengunjungi Aceh. </text:span></text:p>
      <text:p text:style-name="P15"><text:span text:style-name="T33"/></text:p>
      <text:p text:style-name="P4">REFERENSI</text:p>
      <text:p text:style-name="P12"><text:span text:style-name="T9">[</text:span><text:span text:style-name="T7">1</text:span><text:span text:style-name="T9">] </text:span><text:span text:style-name="T7">Moh. Dulkiah</text:span><text:span text:style-name="T6">, “</text:span>Sosiologi Pariwisata<text:span text:style-name="T6">”, </text:span><text:span text:style-name="T7">Modul 1 – 9</text:span><text:span text:style-name="T6">, </text:span><text:span text:style-name="T7">FSSO4208,</text:span><text:span text:style-name="T6"> Edisi 1, [</text:span><text:span text:style-name="T7">November</text:span><text:span text:style-name="T6"> </text:span><text:span text:style-name="T7">2025</text:span><text:span text:style-name="T6">], Penerbit Universitas Terbuka, Jakarta</text:span></text:p>
      <text:p text:style-name="P18"><text:span text:style-name="T6">[</text:span><text:span text:style-name="T7">2</text:span><text:span text:style-name="T6">] </text:span><text:span text:style-name="T8">George Herbert Mead,</text:span><text:span text:style-name="T10"> </text:span><text:span text:style-name="T32">[</text:span><text:span text:style-name="T21">1934</text:span><text:span text:style-name="T32">]. “</text:span><text:span text:style-name="T4">Mind, Self, and Society: From the Standpoint of a Social Behaviorist”,</text:span><text:span text:style-name="T10"> University of Chicago Press.</text:span></text:p>
      <text:p text:style-name="P19"><text:span text:style-name="T24">[</text:span><text:span text:style-name="T23">3</text:span><text:span text:style-name="T24">] </text:span><text:span text:style-name="T23">George V. Doxey</text:span><text:span text:style-name="T24">, </text:span><text:span text:style-name="T25">[</text:span><text:span text:style-name="T28">1975</text:span><text:span text:style-name="T25">], “</text:span><text:span text:style-name="T27">A Causation Theory of Visitor–Resident Irritants: Methodology and Research Inferences</text:span><text:span text:style-name="T25">” In </text:span><text:span text:style-name="T26">Proceedings of the Sixth Annual Conference of the Travel Research Association</text:span><text:span text:style-name="T24"> (pp. 195–198).</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HelveticaNeue" svg:font-family="HelveticaNeue"/>
    <style:font-face style:name="Lohit Devanagari1" svg:font-family="'Lohit Devanagari'"/>
    <style:font-face style:name="Nunito Sans" svg:font-family="'Nunito Sans', sans-serif"/>
    <style:font-face style:name="OpenSymbol" svg:font-family="OpenSymbol"/>
    <style:font-face style:name="HelveticaNeue-Italic" svg:font-family="HelveticaNeue-Italic" style:font-family-generic="script"/>
    <style:font-face style:name="Tinos" svg:font-family="Tino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as-char" svg:y="0in" style:wrap="none" style:vertical-pos="middle" style:vertical-rel="li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8091in" fo:margin-right="0.7862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6-05-06T01:13:37</dc:date>
    <meta:editing-duration>P4DT5H24M46S</meta:editing-duration>
    <meta:editing-cycles>487</meta:editing-cycles>
    <dc:creator>Rhiza Sadjad</dc:creator>
    <meta:document-statistic meta:table-count="0" meta:image-count="0" meta:object-count="0" meta:page-count="3" meta:paragraph-count="27" meta:word-count="922" meta:character-count="6755"/>
  </office:meta>
</office:document-meta>
</file>