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6" style:family="paragraph" style:parent-style-name="Standard">
      <style:paragraph-properties fo:text-align="justify" style:justify-single-word="false"/>
      <style:text-properties fo:color="#000000"/>
    </style:style>
    <style:style style:name="P7"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8" style:family="paragraph" style:parent-style-name="Standard">
      <style:paragraph-properties fo:margin-left="0in" fo:margin-right="0in" fo:margin-top="0in" fo:margin-bottom="0.1in" fo:line-height="100%" fo:text-align="justify" style:justify-single-word="false" fo:text-indent="0in" style:auto-text-indent="false"/>
      <style:text-properties fo:color="#000000" style:font-name="Times New Roman" fo:font-size="12pt" style:font-size-asian="12pt" style:font-size-complex="12pt"/>
    </style:style>
    <style:style style:name="P9"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10"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style:style>
    <style:style style:name="P11"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1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4c4c4c" style:font-name="Times New Roman" fo:font-size="12pt" fo:font-style="italic" style:font-size-asian="12pt" style:font-style-asian="italic" style:font-size-complex="12pt" style:font-style-complex="italic"/>
    </style:style>
    <style:style style:name="P13"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4"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5"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16"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7"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8"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9" style:family="paragraph" style:parent-style-name="Standard">
      <style:paragraph-properties fo:margin-top="0in" fo:margin-bottom="0.1in"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20"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normal" style:font-size-asian="12pt" style:font-style-asian="normal" style:font-size-complex="12pt" style:font-style-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font-name-asian="HelveticaNeue-Italic" style:font-style-asian="italic" style:font-name-complex="HelveticaNeue-Italic" style:font-style-complex="italic"/>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style="normal" style:font-name-asian="HelveticaNeue" style:font-style-asian="normal" style:font-name-complex="HelveticaNeue" style:font-style-complex="normal"/>
    </style:style>
    <style:style style:name="T8"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9"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10" style:family="text">
      <style:text-properties fo:font-variant="normal" fo:text-transform="none" fo:color="#000000" style:text-line-through-style="none" fo:letter-spacing="normal" style:text-underline-style="none" fo:font-weight="normal" style:text-blinking="false" fo:background-color="transparent" style:font-weight-asian="normal" style:font-weight-complex="normal"/>
    </style:style>
    <style:style style:name="T11" style:family="text">
      <style:text-properties fo:font-variant="normal" fo:text-transform="none" style:text-line-through-style="none" style:font-name="Times New Roman" fo:font-size="12pt" fo:letter-spacing="normal" fo:font-style="normal" style:text-underline-style="none" fo:font-weight="bold" style:text-blinking="false" fo:background-color="transparent" style:font-size-asian="12pt" style:font-weight-asian="bold" style:font-size-complex="12pt" style:font-weight-complex="bold"/>
    </style:style>
    <style:style style:name="T12" style:family="text">
      <style:text-properties fo:font-weight="bold" style:font-weight-asian="bold" style:font-weight-complex="bold"/>
    </style:style>
    <style:style style:name="T13" style:family="text">
      <style:text-properties style:font-name="Times New Roman" fo:font-size="12pt" style:font-size-asian="12pt" style:font-size-complex="12pt"/>
    </style:style>
    <style:style style:name="T14"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15" style:family="text">
      <style:text-properties style:font-name="Times New Roman" fo:font-size="12pt" fo:font-style="normal" fo:font-weight="bold" style:font-name-asian="HelveticaNeue" style:font-size-asian="12pt" style:font-style-asian="normal" style:font-weight-asian="bold" style:font-name-complex="HelveticaNeue" style:font-size-complex="12pt" style:font-style-complex="normal" style:font-weight-complex="bold"/>
    </style:style>
    <style:style style:name="T16" style:family="text">
      <style:text-properties style:font-name="Times New Roman" fo:font-size="12pt" fo:font-style="normal" style:font-name-asian="HelveticaNeue" style:font-size-asian="12pt" style:font-style-asian="normal" style:font-name-complex="HelveticaNeue" style:font-size-complex="12pt" style:font-style-complex="normal"/>
    </style:style>
    <style:style style:name="T17" style:family="text">
      <style:text-properties style:font-name="Times New Roman" style:font-name-asian="HelveticaNeue" style:font-name-complex="HelveticaNeue"/>
    </style:style>
    <style:style style:name="T18" style:family="text">
      <style:text-properties style:font-name="Times New Roman" fo:font-weight="bold" style:font-name-asian="HelveticaNeue" style:font-weight-asian="bold" style:font-name-complex="HelveticaNeue" style:font-weight-complex="bold"/>
    </style:style>
    <style:style style:name="T19" style:family="text">
      <style:text-properties style:font-name="Times New Roman" fo:font-style="italic" style:font-name-asian="HelveticaNeue" style:font-style-asian="italic" style:font-name-complex="HelveticaNeue" style:font-style-complex="itali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2</text:p>
      <text:p text:style-name="P2">Rhiza S. Sadjad </text:p>
      <text:p text:style-name="P2">NIM 045276176</text:p>
      <text:p text:style-name="P2"/>
      <text:p text:style-name="P3">Fakultas<text:tab/><text:tab/>: FHISIP/Fakultas Hukum, Ilmu Sosial dan Ilmu Politik</text:p>
      <text:p text:style-name="P6"><text:span text:style-name="T13">Kode/Nama MK<text:tab/>: </text:span><text:bookmark text:name="yui_3_17_2_1_1777950627599_301"/><text:bookmark text:name="yui_3_17_2_1_1777950627599_30"/><text:span text:style-name="T11">FSSO4208.11</text:span><text:span text:style-name="T14">/Sosiologi Pariwisata 11</text:span></text:p>
      <text:p text:style-name="P3">Tugas<text:tab/><text:tab/><text:tab/>: <text:span text:style-name="T12">2</text:span></text:p>
      <text:p text:style-name="P13"/>
      <text:p text:style-name="P7"><text:span text:style-name="T1">Pertanyaan 1/2</text:span><text:span text:style-name="T2">:</text:span></text:p>
      <text:p text:style-name="P12"><text:span text:style-name="Strong_20_Emphasis"><text:span text:style-name="T10">Bagaimanakah perubahan sosial ekonomi yang terjadi dilokasi pariwisata di Indonesia pada masa pandemi? Jelaskan dan berikan contoh nyata terkait narasi tersebut!  </text:span></text:span></text:p>
      <text:p text:style-name="P12"><text:span text:style-name="Strong_20_Emphasis"><text:span text:style-name="T9"/></text:span></text:p>
      <text:p text:style-name="P14"><text:span text:style-name="T1">Jawaban 1/2</text:span><text:span text:style-name="T2">:</text:span></text:p>
      <text:p text:style-name="P16"><text:tab/>Pandemi COVID-19 (2020 -2023) merupakan masa “disrupsi” kehidupan global yang mengakibatkan terjadinya krisis multi-dimensi, termasuk di sektor pariwisata. Dalam perspektif sosiologi krisis ini meliputi berbagai bidang, termasuk di antaranya krisis modernitas, krisis globalisasi, krisis mobilitas, krisis interaksi sosial, dan lain sebagainya, tergantung sisi pandangan yang diterapkan. </text:p>
      <text:p text:style-name="P16"><text:tab/>Sebagai contoh, di Makassar tempat kami tinggal selama masa pandemi, boleh dikatakan semua aspek ke-pariwisata-an “mati suri” dengan kebijakan “<text:span text:style-name="T2">lock down</text:span>” yang diterapkan. Hotel-hotel bintang mencapai tingkat okupansi terendah sepanjang sejarah, mendekati 0%, sehingga beberapa di antaranya di-alih-fungsi-kan menjadi tempat karantina bagi keluarga yang dinyatakan positif terjangkit virus COVID-19. Sebagian besar rumah makan tutup sementara, bahkan ada yang tutup selama-lamanya, tidak pernah dibuka kembali sampai sekarang. Rumah makan yang masih bisa beroperasi, menyediakan layanan pesanan <text:span text:style-name="T2">on-line</text:span> terbatas, dengan pengawasan ketat dari otoritas kesehatan. Sarana transportasi, baik darat, laut dan udara, yang masih beroperasi menerapkan protokol kesehatan yang ketat, termasuk sertifikasi kesehatan ketika melakukan perjalanan. Lokasi-lokasi pariwisata nyaris tutup total selama masa pandemi, hanya bisa “dikunjungi” secara <text:span text:style-name="T2">on-line</text:span> melalui situs-situs <text:span text:style-name="T2">web</text:span>-nya. Dari perspektif sosiologi lingkungan, misalnya, masa pandemi bisa diambil hikmahnya. Lingkungan hidup di sekitar lokasi pariwisata bisa “istirahat” dari tekanan terhadap lingkungan hidup oleh kegiatan pariwisata, sebagaimana dibahas antara lain dalam (Ref. [<text:span text:style-name="T12">2</text:span>], <text:span text:style-name="T17">Higgins-Desbiolles, 2020). Contoh nyata di wilayah sekitar Makassar adalah lokasi wisata Taman Nasional “Bantimurung” di Kabupaten Maros, yang nyaris rusak parah karena kelebihan pengunjung sebelum masa pandemi, bisa dipulihkan kembali setelah masa pandemi berlalu. </text:span></text:p>
      <text:p text:style-name="P16"><text:span text:style-name="T17"><text:tab/>Perubahan-perubahan sosial - khususnya dalam kegiatan kepariwisataan yang diulas dalam (Ref. [</text:span><text:span text:style-name="T18">1</text:span><text:span text:style-name="T17">], Modul </text:span><text:span text:style-name="T18">05</text:span><text:span text:style-name="T17">, </text:span><text:span text:style-name="T19">Kegiatan Belajar 1</text:span><text:span text:style-name="T17">, hal. 5.11 – 5.17) - yang terjadi sebagai dampak dari masa Pandemi COVID-19 dijelaskan dari perspektif sosiologi dalam (Ref. [</text:span><text:span text:style-name="T18">2</text:span><text:span text:style-name="T17">], Gössling, &amp; Hall, 2020). </text:span><text:soft-page-break/><text:span text:style-name="T17">Salah satunya misalnya dari kacamata pandangan </text:span><text:span text:style-name="T19">simbolik-interaksionisme</text:span><text:span text:style-name="T17">. Secara global, misalnya, pandemi mengakibatkan perjalanan ke-pariwisata-an menjadi “petualangan” penuh risiko dan bahaya (bandingkan dengan perjalanan melalui wilayah-wilayah konflik di Timur Tengah saat ini). Waktu yang dimanfaatkan untuk ber-pariwisata selama liburan harus dikurangi dengan 1 – 2 pekan dalam karantina ketika tiba di negara tujuan, atau dalam perjalananan kembali. Wisatawan dianggap berpotensi menjadi “</text:span><text:span text:style-name="T19">carrier</text:span><text:span text:style-name="T17">” pembawa virus, walau pun ketika di-test hasilnya negatif. <text:s/>Interaksi antar manusia – terutama dengan wisatawan – harus menerapkan protokol penggunaan </text:span><text:span text:style-name="T19">masker</text:span><text:span text:style-name="T17"> dan menjaga jarak, yang secara simbolik menjadi tata-cara ber-interaksi baru, bagi kebanyakan orang, yang kemudian setelah pandemi berlalu pun masih ada yang seterusnya menerapkan, terutama para penyintas yang mengalami trauma. Demikian juga pada tingkatan lokal, interaksi antara tuan-rumah dan tamu wisatawan (</text:span><text:span text:style-name="T19">host-guest interaction</text:span><text:span text:style-name="T17">), berubah total selama pandemi, bahkan berlanjut setelahnya. <text:s/>Tata cara sopan-santun ketika bertemu – misalnya dengan pelukan akrab – berubah menjadi bersalaman “jarah jauh”. Tamu menjadi “orang luar” yang patut untuk dicurigai, sehingga mengubah bentuk-bentuk ke-ramah-tamah-an. Kehidupan sosial-ekonomi masyarakat setempat di lokasi-lokasi pariwisata berubah drastis dari sebelum ke sesudah pandemi. Di antaranya misalnya jenis-jenis pekerjaan yang ber-interaksi langsung dengan wisatawan, seperti pemandu wisata, hilang semasa pandemi, belum sepenuhnya pulih kembali sesudahnya. Contoh yang lain adalah wahana-wahana permainan yang selama pandemi berhenti ber-operasi, setelah pandemi tidak serta merta bisa ber-operasi kembali sebagaimana sediakala, kecuali dengan berbagai modifikasi dan perbaikan.</text:span></text:p>
      <text:p text:style-name="P7"><text:span text:style-name="T1">Pertanyaan 2/2</text:span><text:span text:style-name="T2">:</text:span></text:p>
      <text:p text:style-name="P11"><text:span text:style-name="Strong_20_Emphasis"><text:span text:style-name="T8">Pada masa pandemi, keberadaan globalisasi pariwisata merupakan sebuah realitas yang tidak terelakan. Globalisasi mengandung dua hal pokok yaitu penciutan dunia dan pemahaman intensif dunia sebagai satu keseluruhan. Bentuk globalisasi apakah yang terjadi pada masa pandemi? Berikan penjelasan dan kaitkan dengan perspektif Anthony Giddens</text:span></text:span></text:p>
      <text:p text:style-name="P11"><text:span text:style-name="Strong_20_Emphasis"><text:span text:style-name="T8"/></text:span></text:p>
      <text:p text:style-name="P18"><text:span text:style-name="T1">Jawaban 2/2</text:span><text:span text:style-name="T2">:</text:span></text:p>
      <text:p text:style-name="P15"><text:span text:style-name="T2"><text:tab/></text:span><text:span text:style-name="T4">Sir </text:span><text:span text:style-name="T5">Anthony Giddens</text:span><text:span text:style-name="T4"> [</text:span><text:span text:style-name="T5">1938 - ........</text:span><text:span text:style-name="T4">] adalah sosiologi Inggris yang banyak ber-kontribusi kepada perkembangan ilmu sosiologi, khususnya terkait dengan globalisasi dan modernitas (Ref. [</text:span><text:span text:style-name="T5">3</text:span><text:span text:style-name="T4">], Giddens, 1984, 1990, 1991). Beliau terkenal dengan teori strukturisasi (</text:span><text:span text:style-name="T2">structurization theory</text:span><text:span text:style-name="T4">), yang sangat penting dalam sosiologi karena mencoba memadukan 2 (dua) pandangan besar, yaitu pandangan sosiologi yang menekankan pada sistem sosial, struktur dan lembaga sosial (pandangan fungsionalisme struktural) dan pandangan sosiologi yang menekankan pada tindakan, perbuatan dan keputusan yang diambil oleh individu warga masyarakat (pandangan </text:span><text:span text:style-name="T2">behaviourism</text:span><text:span text:style-name="T4">), yang disebut </text:span><text:span text:style-name="T2">agency</text:span><text:span text:style-name="T4">. Menurut teori strukturisasi, interaksi antara struktur sosial dengan </text:span><text:span text:style-name="T2">agency</text:span><text:span text:style-name="T4"> berlangsung terus-meneerus berkesinambungan, sehingga membentuk sesuatu yang disebut </text:span><text:soft-page-break/><text:span text:style-name="T4">“masyarakat”. Jadi pada dasarnya masyarakat terbentuk karena adanya unteraksi tersebut. Sebagai </text:span><text:span text:style-name="T2">agency,</text:span><text:span text:style-name="T4"> manusia dapat menentukan pilihan-pilihan yang akan diambilnya karena punya kapasistas untuk mengetahui dan me-refleksi-kan apa yang diketahuinya tersebut. Tapi pilihan-pilihan itu bukanlah “pilihan bebas” yang absolut, karena ada struktur yang membatasi dengan aturan, sumber daya, norma-norma dan lembaga-lembaga sosial. </text:span></text:p>
      <text:p text:style-name="P15"><text:span text:style-name="T4"><text:tab/>Dalam pandangan teori strukturisasi, globalisasi bukan semata-mata masalah ekonomi atau teknologi, tapi merupakan suatu proses sosial yang dinamis, yang dihasilkan oleh interaksi terus-menerus dan berkesinambungan antara struktur, yaitu: lembaga-lembaga sosial dan teknologi, dengan </text:span><text:span text:style-name="T2">agency,</text:span><text:span text:style-name="T4"> yaitu manusia dengan kegiatannya sehari-hari. <text:s/>Interaksi ini mendasari teori strukturisasi untuk </text:span><text:span text:style-name="T5">menolak</text:span><text:span text:style-name="T4"> dua keadaan ekstrim, yaitu: (1) globalisasi mengendalikan sepenuhnya perilaku individu warga masyarakat, dan (2) setiap individu manusia bebas sepenuhnya untuk menentukan pilihan. Jadi menurut teori strukturisasi, manusia bertindak dalam pengaruh globalisasi, tapi tindakannya juga akan berpengaruh kepada struktur globalisasi. Jika pandangan strukturisasi diterapkan dalam sosiologi pariwisata, maka akan terlihat berbagai struktur globalisasi, misalnya saja maskapai penerbangan internasional, sistem pemberlakuan atau pembebasan visa kunjungan, sistem </text:span><text:span text:style-name="T2">franchise</text:span><text:span text:style-name="T4"> dalam industri perhotelan dan rumah makan, sistem transportasi </text:span><text:span text:style-name="T2">on-line</text:span><text:span text:style-name="T4">, dan lain-lain, dan </text:span><text:span text:style-name="T2">agency</text:span><text:span text:style-name="T4">, atau pelaku globalisasi, seperti wisatawan yang memilih tujuan wisatanya, tuan-rumah yang menyambut para wisatawan dengan budaya lokal-nya, dan para pembuat konten yang mem-promosi-kan berbagai obyek wisata melalui media sosial. </text:span></text:p>
      <text:p text:style-name="P19"><text:tab/>Selanjutnya, akan dicoba meng-kait-kan antara globaliasi dan pandemi dalam perspektif teori strukturisasi. Teori strukturisasi yang dikembangkan <text:span text:style-name="T12">Giddens</text:span> bertumpu pada dualitas struktur dan <text:span text:style-name="T2">agency</text:span>. Dualitas struktur terjadi karena di satu sisi struktur memberi kebebasan pada individu untuk menentukan sendiri tindakannya, tapi di sisi lain, struktur juga membatasi individu untuk melakukan tindakannya tersebut. Sebelum masa pandemi, interaksi struktur dan <text:span text:style-name="T2">agency</text:span> bersifat stabil. Misalnya, sebelum masa pandemi, wisatawan bebas (<text:span text:style-name="T2">sebagai agency</text:span>) bepergian ke seluruh dunia (globalisasi) dengan menggunakan berbagai struktur, yaitu: maskapai penerbangan internasional, visa kunjungan, pemesanan hotel dan reservasi travel lainnya, semua ditunjang oleh berbagai <text:span text:style-name="T2">digital platform </text:span>yang sepenuhnya <text:span text:style-name="T2">on-line.</text:span> Dengan memanfaatkan semua fasilitas yang tersedia ini, wisatawan sebagai <text:span text:style-name="T2">agency</text:span>, biasa memesan tiket penerbangan, mengambil cuti atau liburan, membuat reservasi hotel dan restoran di tempat tujuan, dan seterusnya sebagai kegiatan sehari-hari. Ketika terjadi pandemi COVID-19 terjadi disrupsi. Maskapai penerbangan internasional membatasi operasinya, atau berhenti sama-sekali beroperasi. Hotel dan restoran tutup, perbatasan antar negara memperketat keluar-masuknya kunjungan wisata, protokol kesehatan disusun dan disepakati oleh beberapa negara, untuk membatasi kunjungan wisata, diberlakukannya <text:soft-page-break/>karantina untuk mereka baru tiba dari luar-negeri, dan lain-lain. Struktur yang tadinya memberi kemudahan untuk wisatawan, tiba-tiba berubah total, dari semula memberi kebebasan, kemudian memberikan batasan yang ketat. Sementara itu <text:span text:style-name="T2">agency</text:span> juga berubah total. Infeksi virus menjadi momok yang menakutkan, juga diberlakukannya atuan-aturan untuk keluar-masuk daerah atau wilayah, terjadi ketidak-pastian ekonomi dan tanggungjawab moral agar tidak menjangkiti orang lain. Orang mulai membatalkan kepergiannya ke tempat-tempat wisata, menghindari kerumunan dan mengurangi semaksimal mungkin interaksi langsung dengan orang yang tidak dikenal. Dengan adanya pandemi. pariwisata tidak sama sekali punah, hanya sebrubah strukturnya. Misalnya mulai dikenal istilah “<text:span text:style-name="T2">stayvacation</text:span>”, yaitu ketika satu keluarga pergi dari rumahnya untuk berlibur ke tempat lain, tapi tidak untuk mengunjungi tempat wisata, melainkan untuk tinggal di hotel beberapa hari, menikmati semua fasilitas yang tersedia di hotel tersebut. Ada juga istilah “<text:span text:style-name="T2">virtual tourism</text:span>”, yaitu ketika wisatawan (seolah-olah) mengunjungi suatu tempat wisata padahal tetap tinggal di rumahnya, berselancar di Internet menggunakan teknologi yang disebut “<text:span text:style-name="T2">virtual reality</text:span>” <text:s/>atau “<text:span text:style-name="T2">metaverse</text:span>”.</text:p>
      <text:p text:style-name="P19"><text:tab/>Setelah pandemi berlalu, keadaan pun “normal” kembali hampir seperti sediakala, mungkin hampir tidak ada lagi sekarang tempat-tempat wisata yang masih menerapkan protokol kesehatan yang ketat, walau pun di kalangan wisatawan – terutama para penyintas COVID-19 yang masih trauma – masih ada kesadaran untuk senantiasa berjaga-jaga, misalnya tetap memakai <text:span text:style-name="T2">masker</text:span> ketika berada di kerumunan, dan tetap menjaga jarak jika dimungkinkan. </text:p>
      <text:p text:style-name="P5">REFERENSI</text:p>
      <text:p text:style-name="P17"><text:span text:style-name="T6">[</text:span><text:span text:style-name="T5">1</text:span><text:span text:style-name="T6">] </text:span><text:span text:style-name="T5">Moh. Dulkiah</text:span><text:span text:style-name="T4">, “</text:span>Sosiologi Pariwisata<text:span text:style-name="T4">”, </text:span><text:span text:style-name="T5">Modul 1 – 9</text:span><text:span text:style-name="T4">, </text:span><text:span text:style-name="T5">FSSO4208,</text:span><text:span text:style-name="T4"> Edisi 1, [</text:span><text:span text:style-name="T5">November</text:span><text:span text:style-name="T4"> </text:span><text:span text:style-name="T5">2025</text:span><text:span text:style-name="T4">], Penerbit Universitas Terbuka, Jakarta</text:span></text:p>
      <text:p text:style-name="P20"/>
      <text:p text:style-name="P8"><text:span text:style-name="T4">[</text:span><text:span text:style-name="T5">2</text:span><text:span text:style-name="T4">] </text:span><text:span text:style-name="T5">Pariwisata dan Pandemi</text:span><text:span text:style-name="T4">:</text:span></text:p>
      <text:p text:style-name="P8"><text:span text:style-name="T7">Gössling, S., Scott, D., &amp; Hall, C. M. (2020). Pandemics, tourism and global change: A rapid assessment of COVID-19. </text:span><text:span text:style-name="T3">Journal of Sustainable Tourism, 29</text:span><text:span text:style-name="T7">(1), 1–20.</text:span></text:p>
      <text:p text:style-name="P9"><text:span text:style-name="T7">Hall, C. M., Scott, D., &amp; Gössling, S. (2020). Pandemics, transformations and tourism: Be careful what you wish for. </text:span><text:span text:style-name="T3">Tourism Geographies, 22</text:span><text:span text:style-name="T7">(3), 577–598.</text:span></text:p>
      <text:p text:style-name="P9"><text:span text:style-name="T7">Higgins-Desbiolles, F. (2020). Socialising tourism for social and ecological justice after COVID-19. </text:span><text:span text:style-name="T3">Tourism Geographies, 22</text:span><text:span text:style-name="T7">(3), 610–623.</text:span></text:p>
      <text:p text:style-name="P9"><text:span text:style-name="T7">Lew, A. A., Cheer, J. M., Haywood, M., Brouder, P., &amp; Salazar, N. B. (2020). Visions of travel and tourism after the global COVID-19 transformation of 2020. </text:span><text:span text:style-name="T3">Tourism Geographies, 22</text:span><text:span text:style-name="T7">(3), 455–466.</text:span></text:p>
      <text:p text:style-name="P10"><text:span text:style-name="T16">[</text:span><text:span text:style-name="T15">3</text:span><text:span text:style-name="T16">] </text:span><text:span text:style-name="T15">Strukturisasi dan Modernitas</text:span><text:span text:style-name="T16">:</text:span></text:p>
      <text:p text:style-name="P9"><text:span text:style-name="T7">Giddens, A. (1984). </text:span><text:span text:style-name="T3">The constitution of society: Outline of the theory of structuration</text:span><text:span text:style-name="T7">. University of California Press.</text:span></text:p>
      <text:p text:style-name="P4"><text:span text:style-name="T7">Giddens, A. (1990). </text:span><text:span text:style-name="T3">The consequences of modernity</text:span><text:span text:style-name="T7">. Stanford University Press.</text:span></text:p>
      <text:p text:style-name="P4"><text:span text:style-name="T7">Giddens, A. (1991). </text:span><text:span text:style-name="T3">Modernity and self-identity: Self and society in the late modern age</text:span><text:span text:style-name="T7">. Stanford University Press.</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19T18:22:28</dc:date>
    <meta:editing-duration>P4DT8H48M17S</meta:editing-duration>
    <meta:editing-cycles>522</meta:editing-cycles>
    <dc:creator>Rhiza Sadjad</dc:creator>
    <meta:document-statistic meta:table-count="0" meta:image-count="0" meta:object-count="0" meta:page-count="4" meta:paragraph-count="30" meta:word-count="1448" meta:character-count="11465"/>
  </office:meta>
</office:document-meta>
</file>