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HelveticaNeue" svg:font-family="HelveticaNeue"/>
    <style:font-face style:name="Lohit Devanagari1" svg:font-family="'Lohit Devanagari'"/>
    <style:font-face style:name="OpenSymbol" svg:font-family="OpenSymbol"/>
    <style:font-face style:name="HelveticaNeue-Italic" svg:font-family="HelveticaNeue-Italic"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Text_20_body">
      <style:paragraph-properties fo:margin-left="0in" fo:margin-right="0in" fo:margin-top="0in" fo:margin-bottom="0in" fo:line-height="100%" fo:text-align="justify" style:justify-single-word="false" fo:orphans="2" fo:widows="2" fo:text-indent="0in" style:auto-text-indent="false"/>
    </style:style>
    <style:style style:name="P2"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color="#4c4c4c" style:font-name="Times New Roman" fo:font-size="12pt" fo:font-style="italic" style:font-size-asian="12pt" style:font-style-asian="italic" style:font-size-complex="12pt" style:font-style-complex="italic"/>
    </style:style>
    <style:style style:name="P3" style:family="paragraph" style:parent-style-name="Standard">
      <style:paragraph-properties fo:margin-left="0in" fo:margin-right="0in" fo:margin-top="0in" fo:margin-bottom="0.1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4" style:family="paragraph" style:parent-style-name="Standard">
      <style:paragraph-properties fo:margin-left="0in" fo:margin-right="0in" fo:margin-top="0in" fo:margin-bottom="0.1in" fo:line-height="150%" fo:text-align="justify" style:justify-single-word="false" fo:orphans="2" fo:widows="2" fo:text-indent="0in" style:auto-text-indent="false"/>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5" style:family="paragraph" style:parent-style-name="Standard">
      <style:paragraph-properties fo:margin-left="0in" fo:margin-right="0in" fo:margin-top="0in" fo:margin-bottom="0.0799in" fo:text-align="justify" style:justify-single-word="false" fo:text-indent="0in" style:auto-text-indent="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fo:font-style="normal" style:font-name-asian="HelveticaNeue" style:font-size-asian="12pt" style:font-style-asian="normal" style:font-name-complex="HelveticaNeue" style:font-size-complex="12pt" style:font-style-complex="normal"/>
    </style:style>
    <style:style style:name="P6" style:family="paragraph" style:parent-style-name="Standard">
      <style:paragraph-properties fo:margin-left="0in" fo:margin-right="0in" fo:margin-top="0in" fo:margin-bottom="0.0799in" fo:line-height="100%" fo:text-align="justify" style:justify-single-word="false" fo:text-indent="0in" style:auto-text-indent="false"/>
      <style:text-properties fo:color="#000000" style:font-name="Times New Roman" fo:font-size="12pt" style:font-size-asian="12pt" style:font-size-complex="12pt"/>
    </style:style>
    <style:style style:name="P7" style:family="paragraph" style:parent-style-name="Standard">
      <style:paragraph-properties fo:margin-left="0in" fo:margin-right="0in" fo:margin-top="0in" fo:margin-bottom="0.0799in" fo:text-align="justify" style:justify-single-word="false" fo:text-indent="0in" style:auto-text-indent="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style:font-size-asian="12pt" style:font-size-complex="12pt"/>
    </style:style>
    <style:style style:name="P8" style:family="paragraph" style:parent-style-name="Standard" style:master-page-name="">
      <style:paragraph-properties fo:margin-left="0in" fo:margin-right="0in" fo:margin-top="0in" fo:margin-bottom="0.0799in" fo:line-height="100%" fo:text-align="justify" style:justify-single-word="false" fo:text-indent="0in" style:auto-text-indent="false" style:page-number="auto"/>
      <style:text-properties fo:color="#000000" style:font-name="Times New Roman" fo:font-size="12pt" fo:font-style="italic" style:font-size-asian="12pt" style:font-style-asian="italic" style:font-size-complex="12pt" style:font-style-complex="italic"/>
    </style:style>
    <style:style style:name="P9" style:family="paragraph" style:parent-style-name="Text_20_body">
      <style:paragraph-properties fo:margin-left="0in" fo:margin-right="0in" fo:margin-top="0in" fo:margin-bottom="0.0799in" fo:line-height="100%" fo:text-align="justify" style:justify-single-word="false" fo:orphans="2" fo:widows="2" fo:text-indent="0in" style:auto-text-indent="false"/>
      <style:text-properties fo:font-variant="normal" fo:text-transform="none" fo:color="#000000" style:font-name="Times New Roman" fo:font-size="12pt" fo:letter-spacing="normal" fo:font-style="italic" fo:font-weight="normal" style:font-size-asian="12pt" style:font-style-asian="italic" style:font-size-complex="12pt" style:font-style-complex="italic"/>
    </style:style>
    <style:style style:name="P10" style:family="paragraph" style:parent-style-name="Text_20_body">
      <style:paragraph-properties fo:margin-left="0in" fo:margin-right="0in" fo:margin-top="0in" fo:margin-bottom="0.0799in" fo:line-height="100%" fo:text-align="center" style:justify-single-word="false" fo:orphans="2" fo:widows="2" fo:text-indent="0in" style:auto-text-indent="false"/>
      <style:text-properties fo:font-variant="normal" fo:text-transform="none" fo:color="#000000" style:font-name="Times New Roman" fo:font-size="12pt" fo:letter-spacing="normal" fo:font-style="italic" style:text-underline-style="solid" style:text-underline-width="auto" style:text-underline-color="font-color" fo:font-weight="bold" style:font-size-asian="12pt" style:font-style-asian="italic" style:font-size-complex="12pt" style:font-style-complex="italic"/>
    </style:style>
    <style:style style:name="P11" style:family="paragraph" style:parent-style-name="Standard">
      <style:paragraph-properties fo:margin-left="0in" fo:margin-right="0in" fo:text-align="justify" style:justify-single-word="false" fo:text-indent="0in" style:auto-text-indent="false"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12" style:family="paragraph" style:parent-style-name="Standard">
      <style:paragraph-properties fo:margin-top="0in" fo:margin-bottom="0.1in" fo:line-height="150%" fo:text-align="justify" style:justify-single-word="false"/>
      <style:text-properties fo:color="#000000" style:font-name="Times New Roman" fo:font-size="12pt" fo:font-style="normal" style:font-size-asian="12pt" style:font-style-asian="normal" style:font-size-complex="12pt" style:font-style-complex="normal"/>
    </style:style>
    <style:style style:name="P13" style:family="paragraph" style:parent-style-name="Standard">
      <style:paragraph-properties fo:margin-top="0in" fo:margin-bottom="0.1in" fo:line-height="150%" fo:text-align="justify" style:justify-single-word="false"/>
      <style:text-properties fo:color="#000000" style:font-name="Times New Roman" fo:font-size="12pt" fo:font-weight="normal" style:font-size-asian="12pt" style:font-weight-asian="normal" style:font-size-complex="12pt" style:font-weight-complex="normal"/>
    </style:style>
    <style:style style:name="P14" style:family="paragraph" style:parent-style-name="Standard">
      <style:paragraph-properties fo:margin-top="0in" fo:margin-bottom="0.1in" fo:line-height="150%" fo:text-align="center" style:justify-single-word="false"/>
      <style:text-properties fo:color="#000000" style:font-name="Times New Roman" fo:font-size="12pt" fo:font-weight="normal" style:font-size-asian="12pt" style:font-weight-asian="normal" style:font-size-complex="12pt" style:font-weight-complex="normal"/>
    </style:style>
    <style:style style:name="P15" style:family="paragraph" style:parent-style-name="Standard">
      <style:paragraph-properties fo:margin-top="0in" fo:margin-bottom="0.1in" fo:line-height="150%" fo:text-align="center" style:justify-single-word="false"/>
      <style:text-properties style:font-name="Times New Roman" fo:font-size="12pt" fo:font-weight="normal"/>
    </style:style>
    <style:style style:name="P16" style:family="paragraph" style:parent-style-name="Standard">
      <style:paragraph-properties fo:margin-top="0in" fo:margin-bottom="0.1in" fo:line-height="150%" fo:text-align="center" style:justify-single-word="false"/>
      <style:text-properties fo:font-variant="normal" fo:text-transform="none" fo:color="#000000" style:font-name="Times New Roman" fo:font-size="12pt" fo:letter-spacing="normal" fo:font-style="normal" fo:font-weight="normal" style:font-size-asian="12pt" style:font-size-complex="12pt"/>
    </style:style>
    <style:style style:name="P17"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18"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19"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20"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21"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22" style:family="paragraph" style:parent-style-name="Standard">
      <style:paragraph-properties fo:margin-top="0in" fo:margin-bottom="0in" fo:line-height="150%" fo:text-align="justify" style:justify-single-word="false"/>
      <style:text-properties fo:color="#000000" style:font-name="Times New Roman" fo:font-size="12pt" style:font-size-asian="12pt" style:font-size-complex="12pt"/>
    </style:style>
    <style:style style:name="P23" style:family="paragraph" style:parent-style-name="Standard">
      <style:paragraph-properties fo:margin-top="0in" fo:margin-bottom="0in"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24" style:family="paragraph" style:parent-style-name="Standard">
      <style:paragraph-properties fo:margin-top="0in" fo:margin-bottom="0in" fo:line-height="150%" fo:text-align="justify" style:justify-single-word="false"/>
      <style:text-properties fo:color="#000000" style:font-name="Times New Roman" fo:font-size="12pt" fo:font-weight="normal"/>
    </style:style>
    <style:style style:name="P25" style:family="paragraph" style:parent-style-name="Standard">
      <style:paragraph-properties fo:margin-top="0in" fo:margin-bottom="0in" fo:line-height="150%" fo:text-align="justify" style:justify-single-word="false"/>
      <style:text-properties fo:font-variant="normal" fo:text-transform="none" fo:color="#000000" style:font-name="Times New Roman" fo:font-size="12pt" fo:letter-spacing="normal" fo:font-style="normal" fo:font-weight="normal" style:font-size-asian="12pt" style:font-size-complex="12pt"/>
    </style:style>
    <style:style style:name="P26"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color="#000000" style:font-name="Times New Roman" fo:font-size="12pt" fo:font-style="italic" style:text-underline-style="solid" style:text-underline-width="auto" style:text-underline-color="font-color" style:font-size-asian="12pt" style:font-style-asian="italic" style:font-size-complex="12pt" style:font-style-complex="italic"/>
    </style:style>
    <style:style style:name="P27" style:family="paragraph" style:parent-style-name="Standard">
      <style:paragraph-properties fo:margin-top="0in" fo:margin-bottom="0.1in" fo:line-height="150%" fo:text-align="justify" style:justify-single-word="false"/>
      <style:text-properties fo:color="#000000" style:font-name="Times New Roman" fo:font-size="12pt" fo:font-style="normal" style:font-size-asian="12pt" style:font-style-asian="normal" style:font-size-complex="12pt" style:font-style-complex="normal"/>
    </style:style>
    <style:style style:name="P28" style:family="paragraph" style:parent-style-name="Standard">
      <style:paragraph-properties fo:margin-left="0in" fo:margin-right="0in" fo:margin-top="0in" fo:margin-bottom="0.0799in" fo:text-align="justify" style:justify-single-word="false" fo:text-indent="0in" style:auto-text-indent="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style:font-size-asian="12pt" style:font-size-complex="12pt"/>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italic" style:font-name-asian="HelveticaNeue-Italic" style:font-style-asian="italic" style:font-name-complex="HelveticaNeue-Italic" style:font-style-complex="italic"/>
    </style:style>
    <style:style style:name="T4" style:family="text">
      <style:text-properties fo:font-style="italic" style:font-size-asian="12pt" style:font-style-asian="italic" style:font-weight-asian="normal" style:font-size-complex="12pt" style:font-style-complex="italic" style:font-weight-complex="normal"/>
    </style:style>
    <style:style style:name="T5" style:family="text">
      <style:text-properties fo:font-style="italic" fo:font-weight="bold" style:font-style-asian="italic" style:font-weight-asian="bold" style:font-style-complex="italic" style:font-weight-complex="bold"/>
    </style:style>
    <style:style style:name="T6" style:family="text">
      <style:text-properties fo:font-style="italic" style:font-name-asian="HelveticaNeue" style:font-style-asian="italic" style:font-name-complex="HelveticaNeue" style:font-style-complex="italic"/>
    </style:style>
    <style:style style:name="T7" style:family="text">
      <style:text-properties fo:font-style="normal" style:font-style-asian="normal" style:font-style-complex="normal"/>
    </style:style>
    <style:style style:name="T8" style:family="text">
      <style:text-properties fo:font-style="normal" fo:font-weight="bold" style:font-style-asian="normal" style:font-weight-asian="bold" style:font-style-complex="normal" style:font-weight-complex="bold"/>
    </style:style>
    <style:style style:name="T9" style:family="text">
      <style:text-properties fo:font-style="normal" fo:font-weight="bold" style:font-name-asian="HelveticaNeue" style:font-style-asian="normal" style:font-weight-asian="bold" style:font-name-complex="HelveticaNeue" style:font-style-complex="normal" style:font-weight-complex="bold"/>
    </style:style>
    <style:style style:name="T10" style:family="text">
      <style:text-properties fo:font-style="normal" fo:font-weight="normal" style:font-style-asian="normal" style:font-weight-asian="normal" style:font-style-complex="normal" style:font-weight-complex="normal"/>
    </style:style>
    <style:style style:name="T11" style:family="text">
      <style:text-properties fo:font-style="normal" style:font-name-asian="HelveticaNeue" style:font-style-asian="normal" style:font-name-complex="HelveticaNeue" style:font-style-complex="normal"/>
    </style:style>
    <style:style style:name="T12" style:family="text">
      <style:text-properties fo:font-style="normal" style:font-size-asian="12pt" style:font-style-asian="normal" style:font-weight-asian="normal" style:font-size-complex="12pt" style:font-style-complex="normal" style:font-weight-complex="normal"/>
    </style:style>
    <style:style style:name="T13" style:family="text">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14" style:family="text">
      <style:text-properties fo:font-variant="normal" fo:text-transform="none" fo:color="#000000" style:font-name="Times New Roman" fo:letter-spacing="normal" fo:font-style="normal" style:font-size-asian="12pt" style:font-style-asian="normal" style:font-weight-asian="normal" style:font-size-complex="12pt" style:font-style-complex="normal" style:font-weight-complex="normal"/>
    </style:style>
    <style:style style:name="T15" style:family="text">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weight-asian="normal" style:font-size-complex="12pt" style:font-style-complex="italic" style:font-weight-complex="normal"/>
    </style:style>
    <style:style style:name="T16" style:family="text">
      <style:text-properties fo:font-variant="normal" fo:text-transform="none" fo:color="#000000" style:text-line-through-style="none" fo:letter-spacing="normal" style:text-underline-style="none" fo:font-weight="normal" style:text-blinking="false" fo:background-color="transparent" style:font-weight-asian="normal" style:font-weight-complex="normal"/>
    </style:style>
    <style:style style:name="T17" style:family="text">
      <style:text-properties fo:font-variant="normal" fo:text-transform="none" fo:color="#000000" fo:letter-spacing="normal" fo:font-style="normal" style:font-size-asian="12pt" style:font-style-asian="normal" style:font-weight-asian="normal" style:font-size-complex="12pt" style:font-style-complex="normal" style:font-weight-complex="normal"/>
    </style:style>
    <style:style style:name="T18" style:family="text">
      <style:text-properties fo:font-variant="normal" fo:text-transform="none" style:text-line-through-style="none" fo:letter-spacing="normal" fo:font-style="normal" style:text-underline-style="none" fo:font-weight="bold" style:text-blinking="false" fo:background-color="transparent" style:font-weight-asian="bold" style:font-weight-complex="bold"/>
    </style:style>
    <style:style style:name="T19" style:family="text">
      <style:text-properties fo:font-variant="normal" fo:text-transform="none" style:text-line-through-style="none" fo:letter-spacing="normal" style:text-underline-style="none" fo:font-weight="normal" style:text-blinking="false" fo:background-color="transparent" style:font-weight-asian="normal" style:font-weight-complex="normal"/>
    </style:style>
    <style:style style:name="T20" style:family="text">
      <style:text-properties fo:font-variant="normal" fo:text-transform="none" style:text-line-through-style="none" style:font-name="Times New Roman" fo:font-size="12pt" fo:letter-spacing="normal" fo:font-style="italic" style:text-underline-style="none" fo:font-weight="normal" style:text-blinking="false" fo:background-color="transparent" style:font-size-asian="12pt" style:font-style-asian="italic" style:font-weight-asian="normal" style:font-size-complex="12pt" style:font-style-complex="italic" style:font-weight-complex="normal"/>
    </style:style>
    <style:style style:name="T21" style:family="text">
      <style:text-properties fo:font-variant="normal" fo:text-transform="none" fo:letter-spacing="normal" fo:font-weight="normal" style:font-name-asian="HelveticaNeue" style:font-weight-asian="normal" style:font-name-complex="HelveticaNeue" style:font-weight-complex="normal"/>
    </style:style>
    <style:style style:name="T22" style:family="text">
      <style:text-properties fo:font-variant="normal" fo:text-transform="none" fo:letter-spacing="normal" fo:font-style="italic" fo:font-weight="normal" style:font-name-asian="HelveticaNeue" style:font-style-asian="italic" style:font-weight-asian="normal" style:font-name-complex="HelveticaNeue" style:font-style-complex="italic" style:font-weight-complex="normal"/>
    </style:style>
    <style:style style:name="T23" style:family="text">
      <style:text-properties fo:font-variant="normal" fo:text-transform="none" fo:letter-spacing="normal" fo:font-weight="bold" style:font-name-asian="HelveticaNeue" style:font-weight-asian="bold" style:font-name-complex="HelveticaNeue" style:font-weight-complex="bold"/>
    </style:style>
    <style:style style:name="T24" style:family="text">
      <style:text-properties fo:font-variant="normal" fo:text-transform="none" style:font-name="Times New Roman" fo:letter-spacing="normal" fo:font-style="normal" style:font-size-asian="12pt" style:font-style-asian="normal" style:font-weight-asian="normal" style:font-size-complex="12pt" style:font-style-complex="normal" style:font-weight-complex="normal"/>
    </style:style>
    <style:style style:name="T25" style:family="text">
      <style:text-properties fo:font-variant="normal" fo:text-transform="none" style:font-name="Times New Roman" fo:letter-spacing="normal" fo:font-style="italic" style:font-size-asian="12pt" style:font-style-asian="italic" style:font-weight-asian="normal" style:font-size-complex="12pt" style:font-style-complex="italic" style:font-weight-complex="normal"/>
    </style:style>
    <style:style style:name="T26" style:family="text">
      <style:text-properties fo:font-variant="normal" fo:text-transform="none"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27" style:family="text">
      <style:text-properties fo:font-weight="bold" style:font-weight-asian="bold" style:font-weight-complex="bold"/>
    </style:style>
    <style:style style:name="T28" style:family="text">
      <style:text-properties fo:font-weight="bold" style:font-name-asian="HelveticaNeue" style:font-weight-asian="bold" style:font-name-complex="HelveticaNeue" style:font-weight-complex="bold"/>
    </style:style>
    <style:style style:name="T29" style:family="text">
      <style:text-properties style:text-line-through-style="none" fo:font-weight="bold" style:text-blinking="false" fo:background-color="transparent" style:font-weight-asian="bold" style:font-weight-complex="bold"/>
    </style:style>
    <style:style style:name="T30" style:family="text">
      <style:text-properties style:font-name-asian="HelveticaNeue" style:font-name-complex="HelveticaNeue"/>
    </style:style>
    <style:style style:name="T31" style:family="text">
      <style:text-properties style:text-underline-style="none" style:font-name-asian="HelveticaNeue" style:font-style-asian="normal" style:font-weight-asian="normal" style:font-name-complex="HelveticaNeue" style:font-style-complex="normal" style:font-weight-complex="normal"/>
    </style:style>
    <style:style style:name="T32" style:family="text">
      <style:text-properties fo:font-weight="normal" style:font-name-asian="HelveticaNeue" style:font-weight-asian="normal" style:font-name-complex="HelveticaNeue" style:font-weight-complex="normal"/>
    </style:style>
    <style:style style:name="T33" style:family="text">
      <style:text-properties fo:color="#000000"/>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7">JAWABAN TUGAS 3</text:p>
      <text:p text:style-name="P18">Rhiza S. Sadjad </text:p>
      <text:p text:style-name="P18">NIM 045276176</text:p>
      <text:p text:style-name="P18"/>
      <text:p text:style-name="P19">Fakultas<text:tab/><text:tab/>: FHISIP/Fakultas Hukum, Ilmu Sosial dan Ilmu Politik</text:p>
      <text:p text:style-name="P19">Kode/Nama MK<text:tab/>: <text:bookmark text:name="yui_3_17_2_1_1777950627599_301"/><text:bookmark text:name="yui_3_17_2_1_1777950627599_30"/><text:span text:style-name="T18">FSSO4208.11</text:span><text:span text:style-name="T8">/Sosiologi Pariwisata 11</text:span></text:p>
      <text:p text:style-name="P19">Tugas<text:tab/><text:tab/><text:tab/>: <text:span text:style-name="T27">3</text:span></text:p>
      <text:p text:style-name="P21"/>
      <text:p text:style-name="P11">Di-<text:span text:style-name="T2">copy-paste</text:span> dari: <text:a xlink:type="simple" xlink:href="https://elearning.ut.ac.id/mod/assign/view.php?id=32049124" text:style-name="Internet_20_link" text:visited-style-name="Visited_20_Internet_20_Link">https://elearning.ut.ac.id/mod/assign/view.php?id=32049124</text:a> (<text:span text:style-name="T2">Tugas 3</text:span>, <text:span text:style-name="T2">Sesi 7</text:span>, <text:span text:style-name="T2">Tutorial Online</text:span> <text:span text:style-name="T29">FSSO4208.11</text:span><text:span text:style-name="T27">/Sosiologi Pariwisata 11):</text:span></text:p>
      <text:p text:style-name="P11"/>
      <text:p text:style-name="P10">DAMPAK PARIWISATA TERHADAP LINGKUNGAN</text:p>
      <text:p text:style-name="P9">Pariwisata merupakan sektor yang memiliki peran penting terutama bagi perekonomian Indonesia. Sektor pariwisata memberi dampak signifikan terhadap pendapatan nasional melalui penerimaan devisa. Berdasarkan data dari Bank Indonesia mencatat bahwa pada 2019 sektor pariwisata menyumbang sekitar 10,4% dari total penerimaan devisa negara. Berdasarkan data BPS (Badan Pusat Statistik) Indonesia, tahun 2019, kontribusi sektor pariwisata terhadap Produk Domestik Bruto  (PDB) mencapai sekitar 4%. Selain kontribusi terhadap devisa negara dan Produk Domestik Bruto (PDB), sektor pariwisata juga memberikan dampak melalui penciptaan lapangan kerja. Menurut BPS pada tahun 2019, sektor pariwisata menyumbang sekitar 10,5 juta lapangan kerja langsung dan tidak langsung. Penyerapan tenaga kerja ini meliputi berbagai sektor seperti hotel, restoran, transportasi, dan lain-lain. Meskipun memberikan kontribusi yang besar terhadap perekonomian Indonesia, tidak bisa dipungkiri bahwa pariwisata juga memberikan dampak negatif bagi keberlanjutan lingkungan. Keindahan alam dan  keanekaragaman hayati yang menjadi daya tarik utama destinasi seringkali menjadi korban dari aktivitas pariwisata.</text:p>
      <text:p text:style-name="P9">Dampak yang paling umum dilihat adalah degradasi lingkungan alam. Over-tourism, yang terjadi ketika jumlah pengunjung melebihi kapasitas lingkungan setempat, menyebabkan kerusakan pada ekosistem. Pembangunan infrastruktur pariwisata, seperti hotel dan jalan raya, seringkali memerlukan penebangan hutan atau reklamasi pantai, merubah ekosistem asli dan mengancam habitat alami. Aktivitas pariwisata juga meningkatkan limbah sampah. Limbah sampah merupakan masalah yang paling umum di suatu tempat destinasi wisata. Wisatawan yang tidak bertanggung jawab meninggalkan sampah di tempat-tempat wisata, dapat merugikan keberlanjutan lingkungan. Kerusakan terhadap terumbu karang juga menjadi isu serius. Aktivitas snorkeling dan penyelaman yang tidak bertanggung jawab dapat merusak terumbu karang yang rapuh, mengancam keanekaragaman hayati laut (Sumber: Kompasiana).</text:p>
      <text:p text:style-name="P9"/>
      <text:p text:style-name="P3"><text:span text:style-name="T1">Pertanyaan 1/3</text:span><text:span text:style-name="T2">:</text:span></text:p>
      <text:p text:style-name="P2"><text:span text:style-name="Strong_20_Emphasis"><text:span text:style-name="T16">Jelaskan dampak positif dan negatif dari keberadaan pariwisata berdasarkan narasi diatas!</text:span></text:span></text:p>
      <text:p text:style-name="P2"><text:span text:style-name="Strong_20_Emphasis"><text:span text:style-name="T15"/></text:span></text:p>
      <text:p text:style-name="P13"><text:span text:style-name="T1">Jawaban 1/3</text:span><text:span text:style-name="T2">:</text:span></text:p>
      <text:p text:style-name="P24"><text:span text:style-name="T4"><text:tab/></text:span><text:span text:style-name="T12">Dari narasi di atas dapat ditarik kesimpulan umum bahwa dampak positif dari pengembangan kepariwisataan adalah pada perekonomian, yaitu antara lain: (1) menjadi kontributor pada penerimaan devisa dan PDB (Pnerimaan Domestik Bruto), (2) penciptaan lapangan pekerjaan di berbagai sektor, seperti transportasi, perhotelan, kuliner, </text:span><text:span text:style-name="T4">souvenir</text:span><text:span text:style-name="T12"> dan oleh-oleh, serta (3) pembangunan infrastruktur, seperti jalan, jembatan, taman-taman, dan lain-lain. Sebenarnya selain dampak positif pada perekonomian sebagaimana digambarkan dalam narasi di </text:span><text:soft-page-break/><text:span text:style-name="T12">atas, ada juga dampak positif yang non-ekonomis, misalnya yang dilaporkan sebagai pemanfaatan “lahan tidur” di </text:span><text:span text:style-name="T25">Ngrowo Bening Edu Park</text:span><text:span text:style-name="T24">, Kota Madiun, Jawa Timur:</text:span></text:p>
      <text:p text:style-name="P15"><text:span text:style-name="T17"><text:s/></text:span><text:a xlink:type="simple" xlink:href="https://www.tiktok.com/@pak.maidi/video/7490204853029948690" text:style-name="Internet_20_link" text:visited-style-name="Visited_20_Internet_20_Link"><text:span text:style-name="T33">https://www.tiktok.com/@pak.maidi/video/7490204853029948690</text:span></text:a><text:span text:style-name="T17"> </text:span></text:p>
      <text:p text:style-name="P23">Kemudian juga di Kabupaten Bone Bolango, Gorontalo, aparat pemerintah desa Bola Talangi, kecamatan Bolangi Timur, ber-inovasi membangunkan “lahan tidur” menjadi tempat wisata:</text:p>
      <text:p text:style-name="P14"><text:a xlink:type="simple" xlink:href="https://www.youtube.com/watch?v=bpNExbmis04" text:style-name="Internet_20_link" text:visited-style-name="Visited_20_Internet_20_Link"><text:span text:style-name="T7">https://www.youtube.com/watch?v=bpNExbmis04</text:span></text:a><text:span text:style-name="T7"> </text:span></text:p>
      <text:p text:style-name="P25"><text:span text:style-name="T31">Contoh lainnya adalah di desa Cipanas, kecamatan Tanjungkerta, Kabupaten Sumedang, Jawa Barat, aparat desa dan warga setempat bekerja-sama </text:span>mengubah lahan perkebunan bambu di Blok Pangaroan menjadi tempat wisata bertema alam yang diberi nama <text:span text:style-name="T2">Lahuta Mulung Layung</text:span>:</text:p>
      <text:p text:style-name="P16"><text:a xlink:type="simple" xlink:href="https://sumedangkab.go.id/berita/detail/lahan-tidur-diubah-jadi-wisata-edukasi" text:style-name="Internet_20_link" text:visited-style-name="Visited_20_Internet_20_Link">https://sumedangkab.go.id/berita/detail/lahan-tidur-diubah-jadi-wisata-edukasi</text:a> </text:p>
      <text:p text:style-name="P25">Akan tetapi memang dampak negatif pengembangan kawasan pariwisata, khusus-nya terhadap kelestarian lingkungan hidup cukup besar, sebagaimana dalam narasi di atas, disebutkan antara lain: (1) degradasi lingkungan hidup, (2) <text:span text:style-name="T2">overtourism</text:span>, (3) pembangunan infrastruktur (seperti jalan raya, bendungan, waduk, hotel-hotel berbintang, restoran dan lain-lain) yang mengorbankan kelestarian alam, (4) masalah sampah, dan (5) kerusakan terumbu karang dan keregaman hayati, serta sumber daya hayati di wilayah pesisir. <text:s/>Masalah <text:span text:style-name="T2">overtourism</text:span> sendiri merupakan masalah besar hampir di seluruh dunia, yaitu ketika wisatawan begitu banyaknya melebihi kapasitas kawasan pariwisata untuk menampung dan melayani mereka. Dampak negatif dari <text:span text:style-name="T2">overtourism </text:span>misalnya terhadap kualitas kehidupan dari warga lokal, yang terusik karena banyaknya wisatawan dari berbagai latar-belakang budaya berkunjung dan mempengaruhi budaya lokal. Terlalu banyaknya wisatawan juga akan menyebabkan menurunnya kualitas pelayanan kepada para wisatawan itu sendiri. Jadi, <text:span text:style-name="T2">overtourism </text:span>bukan sekedar masalah terlalu banyaknya wisatawan, tapi bagaimana jumlah yang banyak itu kemudian memberikan pengaruh yang buruk kepada kehidupan masyarakat lokal, pelayanan kepada para wisatawan itu sendiri, dunia usaha, pemerintah daerah, dan juga yang paling penting adalah pengaruh buruk kepada lingkungan hidup di sekitar wilayah pariwisata, bahkan lebih jauh dari itu, sebagaimana dijelaskan oleh Gubernur Jawa Barat Kang Dedi Mulyadi (KDM) ketika baru-baru dilantik, lalu dengan tegas memerintahkan pembongkaran kawasan wisata di Puncak, Kabupaten Bogor, yang baru diresmikan:</text:p>
      <text:p text:style-name="P16"><text:a xlink:type="simple" xlink:href="https://www.youtube.com/watch?v=ge4mXrHQ04I" text:style-name="Internet_20_link" text:visited-style-name="Visited_20_Internet_20_Link">https://www.youtube.com/watch?v=ge4mXrHQ04I</text:a> </text:p>
      <text:p text:style-name="P4"><text:tab/>Mungkin yang dilakukan oleh KDM di atas sudah benar, dan mungkin merupakan solusi untuk mengatasi dampak negatif dari pariwisata terhadap lingkungan hidup, khususnya terkait bencana banjir di wilayah hilir, yang sebenarnya cukup jauh dari kawasan wisata yang dibongkar kembali tersebut. Khusus terkait dengan <text:span text:style-name="T2">overtourism</text:span> dibahas lebih detail antara lain dalam (Ref. [<text:span text:style-name="T27">2</text:span>], <text:span text:style-name="T30">Milano, Cheer &amp; Novell (Eds.). (2019) dan Goodwin, (2017)). </text:span></text:p>
      <text:p text:style-name="P3"><text:soft-page-break/><text:span text:style-name="T1">Pertanyaan 2/3</text:span><text:span text:style-name="T2">:</text:span></text:p>
      <text:p text:style-name="P1"><text:span text:style-name="Strong_20_Emphasis"><text:span text:style-name="T13">Coba anda jelaskan solusi yang bisa diberikan untuk permasalahan dampak pariwisata terhadap lingkungan di sekitar kita!</text:span></text:span></text:p>
      <text:p text:style-name="P1"><text:span text:style-name="Strong_20_Emphasis"><text:span text:style-name="T13"/></text:span></text:p>
      <text:p text:style-name="P22"><text:span text:style-name="T1">Jawaban 2/3</text:span><text:span text:style-name="T2">:</text:span></text:p>
      <text:p text:style-name="P12"><text:tab/>Dampak kepariwisataan terhadap lingkungan alam sekitar dibahas dalam (Ref. [<text:span text:style-name="T27">1</text:span>], Modul <text:span text:style-name="T27">07</text:span>, <text:span text:style-name="T2">Kegiatan Belajar 1 C</text:span>., hal. 7.11 – 7.13) serta dalam (Ref. [<text:span text:style-name="T27">3</text:span>], <text:span text:style-name="T30">Buckley (2009)) terkait dengan </text:span><text:span text:style-name="T6">ecotourism</text:span><text:span text:style-name="T30"> dan (Ref. [</text:span><text:span text:style-name="T28">3</text:span><text:span text:style-name="T30">] Gössling (2002)) tentang konsekuensi pengembangan kawasan-kawasan wisata terhadap lingkungan hidup dalam skala global. Misalnya efek rumah kaca yang diakibatkan oleh konversi lahan hutan menjadi kawasan wisata seperti kasus di Puncak yang dikembalikan menjadi hutan oleh KDM, dijelaskna dengan Gambar 7.2 dalam (Ref. [</text:span><text:span text:style-name="T28">1</text:span><text:span text:style-name="T30">], Modul </text:span><text:span text:style-name="T28">07</text:span><text:span text:style-name="T30">, </text:span><text:span text:style-name="T6">Kegiatan Belajar 1 C</text:span><text:span text:style-name="T30">., hal. 7.13), serta 3 (tiga) dampak utama pariwisata terhadap kelestarian alam lingkungan hidup yang dijelaskan dengan Gambar 7.1. dalam (Ref. [</text:span><text:span text:style-name="T28">1</text:span><text:span text:style-name="T30">], Modul </text:span><text:span text:style-name="T28">07</text:span><text:span text:style-name="T30">, </text:span><text:span text:style-name="T6">Kegiatan Belajar 1 C</text:span><text:span text:style-name="T30">., hal. 7.12). Singkatnya, untuk kasus-kasus konversi lahan hutan – apalagi hutan lindung atau hutan adat – menjadi kawasan wisata, tampaknya hanya ada satu solusi untuk mengatasi dampaknya, yaitu – seperti yang dilakukan KDM – peng-hutan-an kembali. Ketika terjadi </text:span><text:span text:style-name="T6">deforestrasi</text:span><text:span text:style-name="T30"> (pengurangan kawasan hutan) akibat konversi lahan hutan menjadi kawasan wisata, maka solusinya adalah r</text:span><text:span text:style-name="T6">eforestrasi</text:span><text:span text:style-name="T30"> (penghutanan kembali). Tapi untuk kasus-kasus “lahan tidur” seperti yang dilaporkan diterapkan di Kota Madiun, Jawa Timur (</text:span><text:span text:style-name="T22">Ngrowo Bening Edu Park</text:span><text:span text:style-name="T21">)</text:span><text:span text:style-name="T30">, <text:s/></text:span><text:span text:style-name="T32">Kabupaten Bone Bolango, Gorontalo (Desa <text:s/>Bola Talangi) dan Kabupaten Sumedang, Jawa Barat ( </text:span><text:span text:style-name="T22">Lahuta Mulung Layung</text:span><text:span text:style-name="T21">), pariwisata justru terbukti menjadi solusi dari pelestarian lingkungan hidup, sehingga ada istilah </text:span><text:span text:style-name="T22">eco-tourism</text:span><text:span text:style-name="T21"> atau wisata lingkungan hidup, yaitu pengembangan kawasan wisata berbasis konsep pelestarian alam (Ref. [</text:span><text:span text:style-name="T23">3</text:span><text:span text:style-name="T21">], Buckley (2009)).</text:span></text:p>
      <text:p text:style-name="P12"><text:span text:style-name="T21"><text:tab/>Di dekat tempat tinggal kami di Kota Bogor, ada kawasan wisata yang sangat terkenal, yaitu Kebun Raya Bogor (KRB). Sejatinya KRB adalah suatu obyek </text:span><text:span text:style-name="T22">eco-tourism </text:span><text:span text:style-name="T21">yang tertua dan terbesar yang ada di tengah kota. Bangsawan Inggris </text:span><text:span text:style-name="T23">Sir Thomas Stamford Raffles</text:span><text:span text:style-name="T21"> [</text:span><text:span text:style-name="T23">1781 – 1826</text:span><text:span text:style-name="T21">], yang pernah menjadi gubernur jenderal Hindia Belanda namanya diabadikan sebagai nama Latin bunga langka yang (hanya) tumbuh di KRB, yaitu bunga bangkai raksana </text:span><text:span text:style-name="T22">rafflesia arnoldi</text:span><text:span text:style-name="T21">. Sampai sekarang, KRB menjadi solusi, bagaimana kawasan wisata dapat dimanfaatkan untuk pelestarian alam dan lingkungan hidup di sekitar kita. Bukan malah menjadi masalah.</text:span></text:p>
      <text:p text:style-name="P12"><text:span text:style-name="T21"><text:tab/>Salah satu solusi untuk memperkuat dampak positif ke-pariwisata-an terhadap masyarakat setempat, dan sekaligus juga mengurangi dampak negatifnya, adalah dengan memperkuat modal sosial masyarakat tersebut, sebagaimana diuraikan dalam jawaban dari Pertanyaan 3/3 berikut ini. </text:span></text:p>
      <text:p text:style-name="P12"><text:span text:style-name="T21"/></text:p>
      <text:p text:style-name="P12"><text:span text:style-name="T21"/></text:p>
      <text:p text:style-name="P3"><text:soft-page-break/><text:span text:style-name="T1">Pertanyaan 3/3</text:span><text:span text:style-name="T2">:</text:span></text:p>
      <text:p text:style-name="P1"><text:span text:style-name="Strong_20_Emphasis"><text:span text:style-name="T13">Coba sebutkan dan jelaskan modal sosial yang terkait dalam pelaksanaan pariwisata berdasarkan narasi diatas!</text:span></text:span></text:p>
      <text:p text:style-name="P26"/>
      <text:p text:style-name="P12"><text:span text:style-name="T1">Jawaban 3/3</text:span><text:span text:style-name="T2">:</text:span></text:p>
      <text:p text:style-name="P12"><text:tab/>Terkait dengan modal sosial (<text:span text:style-name="T2">social capital</text:span>) dan hubungannya dengan ke-pariwisata-an, diuraikan dalam <text:span text:style-name="T30">(Ref. [</text:span><text:span text:style-name="T28">1</text:span><text:span text:style-name="T30">], Modul </text:span><text:span text:style-name="T28">08</text:span><text:span text:style-name="T30">, </text:span><text:span text:style-name="T6">Kegiatan Belajar 2</text:span><text:span text:style-name="T30">., hal. 8.29 – 8.34). Dalam referensi ini dibahas pengertian modal sosial antara lain dari Coleman(1988) dan Putnam (2000). Suatu komunitas atau masyarakat dikatakan memiliki modal sosial jika dalam komunitas atau masyarakat itu terjalin jejaring yang kuat di antara warganya, berupa hubungan timbal-balik berdasarkan rasa saling percaya, kerjasama, partisipasi aktif, tanggung-jawab bersama dan saling berbagi tatanan nilai yang dianut bersama pula. Sebagaimana dibahas dalam narasi di atas, ke-pariwisata-an memberikan dampak sosial-ekonomi-budaya kepada masyarakat lokal setempat, baik dampak positif mau pun dampak negatif, sebagaimana dibahas dalam jawaban dari Pertanyaan 1/3 dan Peranyaan 2/3 yang diuraikan sebelumnya. <text:s/></text:span></text:p>
      <text:p text:style-name="P12"><text:tab/>Misalnya dalam kasus terjadinya <text:span text:style-name="T2">overtourism</text:span>, jika modal sosial yang dimiliki oleh masyarakat setempat sangat lemah, maka “serbuan” wisatawan yang begitu banyak, akan merusak berbagai tatanan yang ada dalam masyarakat tersebut. Warga dan pendatang bersaing secara tidak sehat untuk mendapatkan keuntungan ekonomi sesaat. Berlomba-lomba mendirikan hotel dan restoran, serta berbagai usaha komersial lainnya. Sampah bertebaran, kemacetan lalu-lintas tidak terhindarkan. Tidak ada upaya untuk menjaga dan melestarikan sumber daya yang tersedia, baik sumber daya manusia mau pun sumber daya alam. Sebaliknya, jika modal sosial cukup kuat, maka tidak terjadi persaingan yang tidak sehat, baik antara pendatang dengan warga setempat, mau pun antar sesama warga setempat. Yang terjalin adalah kerjasama yang erat, saling percaya, pemerintah ditaati, sehingga lingkungan hidup pun terjaga. Banyak masyarakat (tradisional) di kawasan-kawasan hutan lindung dan hutan adat, seperti suku Badui di Provinsi Banten, suku Kajang di Sulawesi Selatan, suku Kubu di Provinsi Riau, atau suku-suku yang seperti itu di berbagai wilayah Indonesia, memiliki modal sosial yang sangat kuat, sehingga walau pun dikembangkan sebagai kawasan wisata, tidak terjadi <text:span text:style-name="T2">overtourism</text:span>, dan kelestarian alam pun tetap terjaga. Banyak masyarakat tradisional seperti itu yang secara turun-temurun memang memiliki berbagai aturan dan norma untuk menjaga kelestarian alam, yang kuat dipegang teguh dan diwariskan ke generasi selanjutnya</text:p>
      <text:p text:style-name="P12"><text:tab/>Persoa;an sampah saja misalnya, dalam masyarakat yang memiliki modal sosial yang kuat, akan mudah mengelolanya. Masyarakat akan patuh memilah-milah sampah rumah-tangga dari rumahnya masing-masing, sehingga memudahkan penyalurannya. Ketika kawasan tersebut <text:soft-page-break/>dijadikan kawasan wisata, maka wisatawan yang datang pun akan mematuhi aturan yang sama sebagaimana yang dilakukan warga masyarakat setempat. Dengan demikian, persoalan sampah bisa diselesaikan dengan baik. Sebaliknya, jika modal sosial masyarakat setempat lemah, maka sebelum kedatangan wisatawan pun, sampah sudah menjadi masalah, apalagi ditambah lagi dengan kedatangan wisatawan yang tidak bertanggung-jawab membuang sampah sembarangan, karena tidak tersedianya fasilitas untuk pembuangan sampah yang lebih teratur. </text:p>
      <text:p text:style-name="P12"/>
      <text:p text:style-name="P20">REFERENSI</text:p>
      <text:p text:style-name="P8"><text:span text:style-name="T10">[</text:span><text:span text:style-name="T8">1</text:span><text:span text:style-name="T10">] </text:span><text:span text:style-name="T8">Moh. Dulkiah</text:span><text:span text:style-name="T7">, “</text:span>Sosiologi Pariwisata<text:span text:style-name="T7">”, </text:span><text:span text:style-name="T8">Modul 1 – 9</text:span><text:span text:style-name="T7">, </text:span><text:span text:style-name="T8">FSSO4208,</text:span><text:span text:style-name="T7"> Edisi 1, [</text:span><text:span text:style-name="T8">November</text:span><text:span text:style-name="T7"> </text:span><text:span text:style-name="T8">2025</text:span><text:span text:style-name="T7">], Penerbit Universitas Terbuka, Jakarta</text:span></text:p>
      <text:p text:style-name="P6"><text:span text:style-name="T7">[</text:span><text:span text:style-name="T8">2</text:span><text:span text:style-name="T7">] </text:span><text:span text:style-name="T5">Overtourism</text:span><text:span text:style-name="T7">:</text:span></text:p>
      <text:p text:style-name="P6"><text:span text:style-name="T11">Butler, R. W. (1980). The concept of a tourist area cycle of evolution: Implications for management of resources. </text:span><text:span text:style-name="T3">Canadian Geographer, 24</text:span><text:span text:style-name="T11">(1), 5–12.</text:span></text:p>
      <text:p text:style-name="P7"><text:span text:style-name="T11">Milano, C., Cheer, J. M., &amp; Novelli, M. (Eds.). (2019). </text:span><text:span text:style-name="T3">Overtourism: Excesses, discontents and measures in travel and tourism</text:span><text:span text:style-name="T11">. CABI.</text:span></text:p>
      <text:p text:style-name="P7"><text:span text:style-name="T11">Doxey, G. V. (1975). A causation theory of visitor–resident irritants: Methodology and research inferences. In </text:span><text:span text:style-name="T3">Proceedings of the Sixth Annual Conference of the Travel Research Association</text:span><text:span text:style-name="T11"> (pp. 195–198).</text:span></text:p>
      <text:p text:style-name="P7"><text:span text:style-name="T11">Goodwin, H. (2017). </text:span><text:span text:style-name="T3">The challenge of overtourism</text:span><text:span text:style-name="T11">. Responsible Tourism Partnership.</text:span></text:p>
      <text:p text:style-name="P6"><text:span text:style-name="T8">[3] Pariwisata dan Lingkungan Hidup</text:span><text:span text:style-name="T7">:</text:span></text:p>
      <text:p text:style-name="P6"><text:span text:style-name="T11">Buckley, R. (2009). </text:span><text:span text:style-name="T3">Ecotourism: Principles and practices</text:span><text:span text:style-name="T11">. CABI.</text:span></text:p>
      <text:p text:style-name="P7"><text:span text:style-name="T11">Gössling, S. (2002). Global environmental consequences of tourism. </text:span><text:span text:style-name="T3">Global Environmental Change, 12</text:span><text:span text:style-name="T11">(4), 283–302.</text:span></text:p>
      <text:p text:style-name="P7"><text:span text:style-name="T11">Weaver, D. B. (2006). </text:span><text:span text:style-name="T3">Sustainable tourism: Theory and practice</text:span><text:span text:style-name="T11">. Elsevier.</text:span></text:p>
      <text:p text:style-name="P7"><text:span text:style-name="T11">Catton, W. R., Jr., &amp; Dunlap, R. E. (1978). Environmental sociology: A new paradigm. </text:span><text:span text:style-name="T3">The American Sociologist, 13</text:span><text:span text:style-name="T11">(1), 41–49.</text:span></text:p>
      <text:p text:style-name="P7"><text:span text:style-name="T11">[</text:span><text:span text:style-name="T9">4</text:span><text:span text:style-name="T11">] P</text:span><text:span text:style-name="T9">ariwisata dan Modal Sosial</text:span><text:span text:style-name="T11">:</text:span></text:p>
      <text:p text:style-name="P5"><text:span text:style-name="T30">Bourdieu, P. (1986). The forms of capital. In J. G. Richardson (Ed.), </text:span><text:span text:style-name="T3">Handbook of theory and research for the sociology of education</text:span><text:span text:style-name="T30"> (pp. 241–258). Greenwood.</text:span></text:p>
      <text:p text:style-name="P7"><text:span text:style-name="T11">Coleman, J. S. (1988). Social capital in the creation of human capital. </text:span><text:span text:style-name="T3">American Journal of Sociology, 94</text:span><text:span text:style-name="T11">, S95–S120.</text:span></text:p>
      <text:p text:style-name="P7"><text:span text:style-name="T11">Putnam, R. D. (2000). </text:span><text:span text:style-name="T3">Bowling alone: The collapse and revival of American community</text:span><text:span text:style-name="T11">. Simon &amp; Schuster.</text:span></text:p>
      <text:p text:style-name="P7"><text:span text:style-name="T11">Pretty, J., &amp; Smith, D. (2004). Social capital in biodiversity conservation and management. </text:span><text:span text:style-name="T3">Conservation Biology, 18</text:span><text:span text:style-name="T11">(3), 631–638.</text:span></text:p>
      <text:p text:style-name="P7"><text:span text:style-name="T11">Jones, N. (2005). Community-based ecotourism: The significance of social capital. </text:span><text:span text:style-name="T3">Annals of Tourism Research, 32</text:span><text:span text:style-name="T11">(2), 303–324.</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HelveticaNeue" svg:font-family="HelveticaNeue"/>
    <style:font-face style:name="Lohit Devanagari1" svg:font-family="'Lohit Devanagari'"/>
    <style:font-face style:name="OpenSymbol" svg:font-family="OpenSymbol"/>
    <style:font-face style:name="HelveticaNeue-Italic" svg:font-family="HelveticaNeue-Italic"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Arial Unicode MS" style:font-size-asian="24pt" style:font-weight-asian="bold" style:font-name-complex="Arial Unicode MS" style:font-size-complex="24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as-char" svg:y="0in" style:wrap="none" style:vertical-pos="middle" style:vertical-rel="li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8091in" fo:margin-right="0.7862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6-05-31T17:53:03</dc:date>
    <meta:editing-duration>P4DT13H16M2S</meta:editing-duration>
    <meta:editing-cycles>562</meta:editing-cycles>
    <dc:creator>Rhiza Sadjad</dc:creator>
    <meta:document-statistic meta:table-count="0" meta:image-count="0" meta:object-count="0" meta:page-count="5" meta:paragraph-count="52" meta:word-count="1779" meta:character-count="13666"/>
  </office:meta>
</office:document-meta>
</file>