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5" style:family="paragraph" style:parent-style-name="Standard">
      <style:paragraph-properties fo:text-align="justify" style:justify-single-word="false"/>
    </style:style>
    <style:style style:name="P6" style:family="paragraph" style:parent-style-name="Standard">
      <style:paragraph-properties fo:margin-left="0in" fo:margin-right="0in" fo:margin-top="0in" fo:margin-bottom="0.1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7" style:family="paragraph" style:parent-style-name="Standard">
      <style:paragraph-properties fo:margin-left="0in" fo:margin-right="0in" fo:margin-top="0in" fo:margin-bottom="0.1in" fo:line-height="150%" fo:text-align="justify" style:justify-single-word="false" fo:orphans="2" fo:widows="2" fo:text-indent="0in" style:auto-text-indent="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9"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0" style:family="paragraph" style:parent-style-name="Standard">
      <style:paragraph-properties fo:margin-left="0in" fo:margin-right="0in" fo:margin-top="0in" fo:margin-bottom="0in" fo:line-height="100%" fo:text-align="justify" style:justify-single-word="false" fo:orphans="2" fo:widows="2" fo:text-indent="0in" style:auto-text-indent="false"/>
    </style:style>
    <style:style style:name="P11"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2" style:family="paragraph" style:parent-style-name="Standard">
      <style:paragraph-properties fo:margin-top="0in" fo:margin-bottom="0in" fo:line-height="150%" fo:text-align="justify" style:justify-single-word="false"/>
      <style:text-properties fo:color="#000000" style:font-name="Times New Roman" fo:font-size="12pt" style:font-size-asian="12pt" style:font-size-complex="12pt"/>
    </style:style>
    <style:style style:name="P13" style:family="paragraph" style:parent-style-name="Standard">
      <style:paragraph-properties fo:margin-top="0in" fo:margin-bottom="0in" fo:line-height="150%" fo:text-align="justify" style:justify-single-word="false"/>
    </style:style>
    <style:style style:name="P14" style:family="paragraph" style:parent-style-name="Text_20_body">
      <style:paragraph-properties fo:margin-top="0in" fo:margin-bottom="0in" fo:line-height="10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6" style:family="paragraph" style:parent-style-name="Standard">
      <style:paragraph-properties fo:margin-left="0.2091in" fo:margin-right="0in" fo:line-height="100%" fo:text-align="justify" style:justify-single-word="false" fo:text-indent="-0.2181in" style:auto-text-indent="false"/>
    </style:style>
    <style:style style:name="P17" style:family="paragraph" style:parent-style-name="Standard">
      <style:paragraph-properties fo:margin-top="0in" fo:margin-bottom="0.1in" fo:line-height="150%" fo:text-align="justify" style:justify-single-word="false"/>
      <style:text-properties fo:color="#000000" style:font-name="Times New Roman" fo:font-size="12pt" fo:font-weight="normal" style:font-size-asian="12pt" style:font-weight-asian="normal" style:font-size-complex="12pt" style:font-weight-complex="normal"/>
    </style:style>
    <style:style style:name="P18"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margin-left="0.2638in" fo:margin-right="0in" fo:text-align="justify" style:justify-single-word="false" fo:text-indent="-0.2638in" style:auto-text-indent="false"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fo:font-size="12pt" style:font-size-asian="12pt" style:font-size-complex="12pt"/>
    </style:style>
    <style:style style:name="P21" style:family="paragraph" style:parent-style-name="Standard" style:master-page-name="">
      <style:paragraph-properties fo:margin-left="0.2638in" fo:margin-right="0in" fo:text-align="justify" style:justify-single-word="false" fo:text-indent="-0.2638in" style:auto-text-indent="false" style:page-number="auto" style:text-autospace="none">
        <style:tab-stops>
          <style:tab-stop style:position="0.389in"/>
          <style:tab-stop style:position="0.778in"/>
          <style:tab-stop style:position="1.1665in"/>
          <style:tab-stop style:position="1.5555in"/>
          <style:tab-stop style:position="1.9445in"/>
          <style:tab-stop style:position="2.3335in"/>
          <style:tab-stop style:position="2.722in"/>
          <style:tab-stop style:position="3.111in"/>
          <style:tab-stop style:position="3.5in"/>
          <style:tab-stop style:position="3.889in"/>
          <style:tab-stop style:position="4.278in"/>
          <style:tab-stop style:position="4.6665in"/>
        </style:tab-stops>
      </style:paragraph-properties>
      <style:text-properties style:font-name="Times New Roman" fo:font-size="12pt" style:font-size-asian="12pt" style:font-size-complex="12pt"/>
    </style:style>
    <style:style style:name="P22" style:family="paragraph" style:parent-style-name="Standard">
      <style:paragraph-properties fo:margin-top="0in" fo:margin-bottom="0.1in" fo:line-height="150%" fo:text-align="justify" style:justify-single-word="false"/>
      <style:text-properties fo:font-variant="normal" fo:text-transform="none" fo:color="#000000" style:font-name="Times New Roman" fo:font-size="12pt" fo:letter-spacing="normal" fo:font-style="normal" style:text-underline-style="none" fo:font-weight="normal" style:font-name-asian="HelveticaNeue" style:font-size-asian="12pt" style:font-style-asian="normal" style:font-weight-asian="normal" style:font-name-complex="HelveticaNeue"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text-underline-style="none" style:font-style-asian="italic" style:font-style-complex="italic"/>
    </style:style>
    <style:style style:name="T4" style:family="text">
      <style:text-properties fo:font-style="italic" style:text-underline-style="none" style:font-name-asian="HelveticaNeue" style:font-style-asian="italic" style:font-name-complex="HelveticaNeue" style:font-style-complex="italic"/>
    </style:style>
    <style:style style:name="T5" style:family="text">
      <style:text-properties fo:font-style="normal" style:font-style-asian="normal" style:font-style-complex="normal"/>
    </style:style>
    <style:style style:name="T6" style:family="text">
      <style:text-properties fo:font-style="normal" fo:font-weight="bold" style:font-style-asian="normal" style:font-weight-asian="bold" style:font-style-complex="normal" style:font-weight-complex="bold"/>
    </style:style>
    <style:style style:name="T7" style:family="text">
      <style:text-properties fo:font-style="normal" fo:font-weight="normal" style:font-style-asian="normal" style:font-weight-asian="normal" style:font-style-complex="normal" style:font-weight-complex="normal"/>
    </style:style>
    <style:style style:name="T8"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10" style:family="text">
      <style:text-properties fo:font-variant="normal" fo:text-transform="none" fo:letter-spacing="normal" fo:font-style="italic" style:text-underline-style="solid" style:text-underline-width="auto" style:text-underline-color="font-color" style:font-style-asian="italic" style:font-style-complex="italic"/>
    </style:style>
    <style:style style:name="T11" style:family="text">
      <style:text-properties fo:font-variant="normal" fo:text-transform="none" fo:letter-spacing="normal" fo:font-style="italic" style:font-style-asian="italic" style:font-style-complex="italic"/>
    </style:style>
    <style:style style:name="T12" style:family="text">
      <style:text-properties fo:font-weight="bold" style:font-weight-asian="bold" style:font-weight-complex="bold"/>
    </style:style>
    <style:style style:name="T13" style:family="text">
      <style:text-properties fo:color="#000000" style:font-name="Times New Roman" fo:font-size="12pt" fo:font-style="normal" style:font-size-asian="12pt" style:font-style-asian="normal" style:font-size-complex="12pt" style:font-style-complex="normal"/>
    </style:style>
    <style:style style:name="T14"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5" style:family="text">
      <style:text-properties fo:color="#000000" style:font-name="Times New Roman" fo:font-size="12pt" fo:font-style="normal" fo:font-weight="bold" style:font-name-asian="HelveticaNeue" style:font-size-asian="12pt" style:font-style-asian="normal" style:font-weight-asian="bold" style:font-name-complex="HelveticaNeue" style:font-size-complex="12pt" style:font-style-complex="normal" style:font-weight-complex="bold"/>
    </style:style>
    <style:style style:name="T16" style:family="text">
      <style:text-properties fo:color="#000000" style:font-name="Times New Roman" fo:font-size="12pt" fo:font-style="normal" style:font-name-asian="HelveticaNeue" style:font-size-asian="12pt" style:font-style-asian="normal" style:font-name-complex="HelveticaNeue" style:font-size-complex="12pt" style:font-style-complex="normal"/>
    </style:style>
    <style:style style:name="T17" style:family="text">
      <style:text-properties fo:color="#000000" style:font-name="Times New Roman" fo:font-size="12pt" fo:font-style="italic" style:text-underline-style="solid" style:text-underline-width="auto" style:text-underline-color="font-color" style:font-size-asian="12pt" style:font-style-asian="italic" style:font-size-complex="12pt" style:font-style-complex="italic"/>
    </style:style>
    <style:style style:name="T18" style:family="text">
      <style:text-properties fo:color="#000000" style:font-name="Times New Roman" fo:font-size="12pt" fo:font-style="italic" style:font-size-asian="12pt" style:font-style-asian="italic" style:font-size-complex="12pt" style:font-style-complex="italic"/>
    </style:style>
    <style:style style:name="T19" style:family="text">
      <style:text-properties fo:color="#000000" style:font-name="Times New Roman" fo:font-size="12pt" fo:font-style="italic" style:font-name-asian="HelveticaNeue-Italic" style:font-size-asian="12pt" style:font-style-asian="italic" style:font-name-complex="HelveticaNeue-Italic" style:font-size-complex="12pt" style:font-style-complex="italic"/>
    </style:style>
    <style:style style:name="T20" style:family="text">
      <style:text-properties fo:color="#000000" style:font-name="Times New Roman" fo:font-size="12pt" style:font-size-asian="12pt" style:font-size-complex="12pt"/>
    </style:style>
    <style:style style:name="T21" style:family="text">
      <style:text-properties fo:color="#000000" style:font-name="Times New Roman" fo:font-size="12pt" style:font-name-asian="HelveticaNeue" style:font-size-asian="12pt" style:font-name-complex="HelveticaNeue" style:font-size-complex="12pt"/>
    </style:style>
    <style:style style:name="T22" style:family="text">
      <style:text-properties fo:color="#000000" style:font-name="Times New Roman" fo:font-size="12pt" fo:font-weight="bold" style:font-name-asian="HelveticaNeue" style:font-size-asian="12pt" style:font-weight-asian="bold" style:font-name-complex="HelveticaNeue" style:font-size-complex="12pt" style:font-weight-complex="bold"/>
    </style:style>
    <style:style style:name="T23" style:family="text">
      <style:text-properties fo:color="#000000" style:font-name="Times New Roman" fo:font-weight="normal" style:font-weight-asian="normal" style:font-weight-complex="normal"/>
    </style:style>
    <style:style style:name="T24" style:family="text">
      <style:text-properties fo:color="#000000" style:font-name-asian="HelveticaNeue" style:font-name-complex="HelveticaNeue"/>
    </style:style>
    <style:style style:name="T25" style:family="text">
      <style:text-properties fo:color="#000000" fo:font-style="italic" style:font-name-asian="HelveticaNeue-Italic" style:font-style-asian="italic" style:font-name-complex="HelveticaNeue-Italic" style:font-style-complex="italic"/>
    </style:style>
    <style:style style:name="T26" style:family="text">
      <style:text-properties fo:color="#000000" fo:font-style="italic" style:font-name-asian="HelveticaNeue" style:font-style-asian="italic" style:font-name-complex="HelveticaNeue" style:font-style-complex="italic"/>
    </style:style>
    <style:style style:name="T27" style:family="text">
      <style:text-properties fo:color="#000000" fo:font-style="normal" style:font-name-asian="HelveticaNeue" style:font-style-asian="normal" style:font-name-complex="HelveticaNeue" style:font-style-complex="normal"/>
    </style:style>
    <style:style style:name="T28" style:family="text">
      <style:text-properties fo:color="#000000" fo:font-style="normal" fo:font-weight="bold" style:font-name-asian="HelveticaNeue" style:font-style-asian="normal" style:font-weight-asian="bold" style:font-name-complex="HelveticaNeue" style:font-style-complex="normal" style:font-weight-complex="bold"/>
    </style:style>
    <style:style style:name="T29" style:family="text">
      <style:text-properties fo:color="#000000" fo:font-weight="bold" style:font-name-asian="HelveticaNeue" style:font-weight-asian="bold" style:font-name-complex="HelveticaNeue" style:font-weight-complex="bold"/>
    </style:style>
    <style:style style:name="T30" style:family="text">
      <style:text-properties style:font-name="Times New Roman" style:text-underline-style="none" fo:font-weight="bold" style:font-name-asian="HelveticaNeue" style:font-weight-asian="bold" style:font-name-complex="HelveticaNeue" style:font-weight-complex="bold"/>
    </style:style>
    <style:style style:name="T31" style:family="text">
      <style:text-properties style:font-name="Times New Roman" style:text-underline-style="none" style:font-name-asian="HelveticaNeue" style:font-name-complex="HelveticaNeue"/>
    </style:style>
    <style:style style:name="T32" style:family="text">
      <style:text-properties style:font-name="Times New Roman" fo:font-style="italic" style:text-underline-style="none" style:font-name-asian="HelveticaNeue" style:font-style-asian="italic" style:font-name-complex="HelveticaNeue" style:font-style-complex="italic"/>
    </style:style>
    <style:style style:name="T33" style:family="text">
      <style:text-properties style:text-underline-style="none"/>
    </style:style>
    <style:style style:name="T34" style:family="text">
      <style:text-properties style:text-underline-style="none" fo:font-weight="bold" style:font-weight-asian="bold" style:font-weight-complex="bold"/>
    </style:style>
    <style:style style:name="T35" style:family="text">
      <style:text-properties style:text-underline-style="none" fo:font-weight="bold" style:font-name-asian="HelveticaNeue" style:font-weight-asian="bold" style:font-name-complex="HelveticaNeue" style:font-weight-complex="bold"/>
    </style:style>
    <style:style style:name="T36" style:family="text">
      <style:text-properties style:text-underline-style="none" style:font-name-asian="HelveticaNeue" style:font-name-complex="HelveticaNe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5"><text:span text:style-name="T20">Kode/Nama MK<text:tab/>: </text:span><text:bookmark text:name="yui_3_17_2_1_1777563112497_30"/><text:span text:style-name="T9">FSSO4206.32</text:span><text:span text:style-name="T14">/Sosiologi Pembangunan 32</text:span></text:p>
      <text:p text:style-name="P3">Tugas<text:tab/><text:tab/><text:tab/>: <text:span text:style-name="T12">1</text:span></text:p>
      <text:p text:style-name="P11"/>
      <text:p text:style-name="P6"><text:span text:style-name="T1">Pertanyaan 1/3</text:span><text:span text:style-name="T2">:</text:span></text:p>
      <text:p text:style-name="P9"><text:span text:style-name="Strong_20_Emphasis"><text:span text:style-name="T23">Jelaskan definisi pembangunan menurut pemahaman Anda sendiri, dan berikan satu contoh fenomena pembangunan yang terjadi di lingkungan sekitar Anda (misalnya: pembangunan infrastruktur, program pendidikan, atau pemberdayaan masyarakat). (Sumber: Modul 1 – Pengertian Pembangunan)</text:span></text:span></text:p>
      <text:p text:style-name="P9"><text:span text:style-name="Strong_20_Emphasis"><text:span text:style-name="T23"/></text:span></text:p>
      <text:p text:style-name="P17"><text:span text:style-name="T1">Jawaban 1/3</text:span><text:span text:style-name="T2">:</text:span></text:p>
      <text:p text:style-name="P18"><text:tab/>Sebagai warga negara yang sedang berkembang seperti Indonesia, saya sering memahami “pembangunan” sebagai upaya dalam rangka “mengejar ketinggalan” (<text:span text:style-name="T2">catching-up</text:span>) dari negara maju atau negara yang sudah berkembang. Tapi upaya mengejar ketinggalan ini banyak dikritik karena posisi mengejar itu selalu menempatkan yang mengejar berada di belakang yang dikejar. Yang dikejar selalu berada di depan, sedangkan yang mengajar selalu berada di belakang. Artinya yang mengejar selalu “terbelakang”, kecuali <text:s/>kalau yang mengejar melakukan suatu “lompatan kuantum” (<text:span text:style-name="T2">quantum leap</text:span>) jauh ke depan melampaui yang dikejar. Fenomena pembangunan yang tidak membebaskan negara berkembang dari keterbelakangan seperti ini dikemukakan antara lain oleh seorang ekonom Swedia bernama <text:span text:style-name="T12">Gunnar Myrdal</text:span> [<text:span text:style-name="T12">1898-1987</text:span>] dalam (Ref. [<text:span text:style-name="T12">2</text:span>]).</text:p>
      <text:p text:style-name="P18"><text:tab/>Beberapa pengertian pembangunan dijelaskan dalam (Ref. [<text:span text:style-name="T12">1</text:span>], <text:span text:style-name="T12">Modul 01</text:span>, <text:span text:style-name="T2">Kegiatan Belajar 1</text:span>, hal. 1.4 – 1.18). Pada intinya, menurut hemat saya, pembangunan seharusnya menghasilkan kehidupan masyarakat yang <text:span text:style-name="T12">lebih baik</text:span> pada hari ini jika dibandingkan dengan kemarin. Ada sedikitnya dua pertanyaan yang harus dijawab: (1) <text:span text:style-name="T12">siapa</text:span> yang kehidupannya menjadi lebih baik dengan pembangunan, dan (2) <text:span text:style-name="T12">apa ukurannya</text:span> sehingga bisa dikatakan kehidupan masyarakat menjadi lebih baik. Pertanyaan (1) dijawab dengan menetapkan siapa saja yang menjadi pemangku kepentingan (<text:span text:style-name="T2">stakeholders</text:span>) dari pembangunan itu, sedangkan pertanyaan (2) dijawab dengan menetapkan - sebelum pembangunan direncanakan - dan mengukur - sebelum dan sesudah pembangunan dilaksanakan - berbagai parameter sosial-ekonomi. Pembangunan dinyatakan berhasil jika terjadi peningkatan berbagai parameter sosial-ekonomi dari semua pemangku kepentingan khususnya dan masyarakat pada umumnya. </text:p>
      <text:p text:style-name="P18"><text:tab/>Sebagai contoh dari kehidupan sehari-hari misalnya pembangunan dalam rangka revitalisasi pasar tradisional. Revitalisasi bukan hanya renovasi fisik, tapi seharusnya mengembalikan fungsinya semula sebagai pasar tradisional, atau mengembangkannya menjadi pasar modern, pasar <text:soft-page-break/>swalayan, <text:span text:style-name="T2">super-market</text:span>, atau bahkan meng-<text:span text:style-name="T2">up-grade</text:span>-nya menjadi<text:span text:style-name="T2"> mall</text:span>. Kita bisa melihat bagaimana setelah pembangunan fisik dilaksanakan, ternyata gedung pasar yang baru kosong melompong, sepi penjual, apalagi pembeli. Di sekeliling gedung itu, di pinggir jalan dan di trotoar, tumbuh pasar-pasar “kaget”, yang ramai, kumuh dan membuat macet jalan. Kegagalan pembangunan seperti ini hampir dapat dipastikan disebabkan kedua pertanyaan, yaitu tentang <text:span text:style-name="T12">siapa</text:span> pemangku kepentingan, dan <text:span text:style-name="T12">apa</text:span> yang dijadikan <text:span text:style-name="T12">ukuran</text:span> keberhasilan, tidak pernah dikaji dan dijawab tuntas, sejak awal pembangunan itu direncanakan. </text:p>
      <text:p text:style-name="P7"><text:span text:style-name="T10">Pertanyaan 2/3</text:span><text:span text:style-name="T11">:</text:span></text:p>
      <text:p text:style-name="P10"><text:span text:style-name="Strong_20_Emphasis"><text:span text:style-name="T8">Jelaskan fenomena modernisasi yang terjadi di Indonesia, dan analisis keterkaitannya dengan teori modernisasi dalam konteks pembangunan. (Sumber: Modul 2 – Teori Modernisasi)</text:span></text:span></text:p>
      <text:p text:style-name="P14"/>
      <text:p text:style-name="P13"><text:span text:style-name="T17">Jawaban 2/3</text:span><text:span text:style-name="T18">:</text:span></text:p>
      <text:p text:style-name="P18"><text:tab/>Berbagai teori tentang modernisasi diuraikan dalam (Ref. [<text:span text:style-name="T12">1</text:span>], <text:span text:style-name="T12">Modul 02</text:span>, <text:span text:style-name="T2">Kegiatan Belajar 1</text:span>, hal. 2.5 – 2.29), di antaranya adalah teori “lepas landas” dari era pertanian ke era industri melalui pertumbuhan ekonomi seperti yang dikemukakan ekonom Amerika <text:span text:style-name="T12">Walt Whitman Rostow</text:span> [<text:span text:style-name="T12">1916 – 2003</text:span>] dalam bukunya (Ref. [<text:span text:style-name="T12">3</text:span>]). Di Indonesia, pada masa <text:span text:style-name="T2">Orde Baru</text:span> [<text:span text:style-name="T12">1966-1998</text:span>], proses industrialisasi ini diterapkan dalam beberapa Re-PELITA (<text:span text:style-name="T2">Rencana Pembangunan Lima Tahun)</text:span>, sampai diharapkan lepas landas pada tahun 1999, sebelum memasuki milenium baru, mengikuti jejak langkah beberapa negara berkembang lainnya. Tapi pada tahun 1997 terjadilah krisis moneter yang diikuti dengan krisis multi-dimensi sehingga melahirkan Reformasi setelah rezim Orde Baru jatuh pada tahun 1998. Modernisasi dalam pengertian “lepas landas” dari era pertanian ke era industri dengan pembangunan berencana dan bertahap pun “kandas” bersamaan dengan jatuhnya rezim Orde Baru tersebut. Ibaratnya pesawat terbang, pembangunan di Indonesia yang ber-basis modernisasi ala <text:span text:style-name="T12">Rostow</text:span>, baru saja bergerak dengan cepat di landasan pacu bersiap-siap untuk lepas-landas, tiba-tiba mesinnya mati, sehingga gagal <text:span text:style-name="T2">take-off</text:span>. <text:s/></text:p>
      <text:p text:style-name="P18"><text:tab/>Setelah kegagalan lepas landas pada tahun 1998 modernisasi di Indonesia berlanjut dengan visi “<text:span text:style-name="T2">Indonesia Emas 2045</text:span>” yang lebih mengutamakan pengembangan sumber daya manusia daripada pembangunan fisik. Walau pun proses industrialisasi yang di-skenario-kan oleh rezim Orde Baru telah gagal lepas landas pada tahun 1998, tapi pembangunan di sektor lainnya tetap berlanjut, khususnya terkait dengan pembangunan infrastruktur dan penekanan pada pembangunan sektor pendidikan. Periode Presiden Joko Widodo [<text:span text:style-name="T12">2014 – 2024]</text:span> mempunyai visi-misi pembangunan yang disebut <text:span text:style-name="T2">Nawa Cita </text:span>yang terdiri dari 9 (sembilan) program – <text:span text:style-name="T2">Nawa</text:span> artinya sembilan, sedangkan periode Presiden Prabowo Subianto [<text:span text:style-name="T12">2024 – 2029</text:span>] visi-misinya berkurang satu menjadi tinggal 8 (delapan) program, sehingga disebut <text:span text:style-name="T2">Asta Cita</text:span>. Kedua presiden sama-sama <text:soft-page-break/>memahami modernisasi senagai pembangunan infrastrukutr dan pengembangan sumber daya manusia. </text:p>
      <text:p text:style-name="P18"><text:tab/>Perubahan sosial yang terjadi di Indonesia sebagai akibat dari modernisasi (Ref. [<text:span text:style-name="T12">1</text:span>], <text:span text:style-name="T12">Modul 02</text:span>, <text:span text:style-name="T2">Kegiatan Belajar 2</text:span>, hal. 2.32 – 2.44), hampir sama dengan yang terjadi di negara-negara berkembang lainnya, seperti misalnya terjadinya urbanisasi besar-besaran – baik dalam arti perpindahan penduduk dari desa ke kota, mau pun dalam arti peluasan kota-kota menjadi megapolitan yang menghabisi kawasan pedesaan, kemudian juga terjadi pengembangan sistem pendidikan formal, informal mau pun non-formal, pertumbuhan industri jasa yang lebih cepat daripada industri manufaktur, dan digitalisasi di berbagai sektor perekonomian, seperti sistem transportasi <text:span text:style-name="T2">on-line</text:span>, <text:span text:style-name="T2">e-commerce d</text:span>an berbagai industri jasa keuangan. Modernisasi di Indonesia berjalan sebagai proses pembangunan yang hampir sepenuhnya dikendalikan oleh negara, mengandalkan kekuatan pasar dengan jumlah penduduk yang besar, ditopang oleh sektor informal dari sistem ekonomi dan juga pengaruh besar dari globalisasi sebagai dampak dari digitalisasi. </text:p>
      <text:p text:style-name="P14"/>
      <text:p text:style-name="P6"><text:span text:style-name="T1">Pertanyaan 3/3</text:span><text:span text:style-name="T2">:</text:span></text:p>
      <text:p text:style-name="P8"><text:span text:style-name="Strong_20_Emphasis"><text:span text:style-name="T8">Jelaskan teori dependensi negara dunia ketiga menurut pemikiran Dos Santos atau Andre Gunder Frank, dan berikan contoh fenomena ketergantungan yang terjadi di Indonesia atau di tingkat global. (Sumber: Modul 3 – Teori Dependensi)</text:span></text:span></text:p>
      <text:p text:style-name="P8"><text:span text:style-name="Strong_20_Emphasis"><text:span text:style-name="T8"/></text:span></text:p>
      <text:p text:style-name="P12"><text:span text:style-name="T1">Jawaban 3/3</text:span><text:span text:style-name="T2">:</text:span></text:p>
      <text:p text:style-name="P19"><text:tab/>Banyak hal yang terkait dengan pembangunan – khususnya di negara-negara berkembang atau “dunia ketiga” - tidak selengkapnya dapat dijelaskan dengan teori-teori modernisasi, yang kemudian bisa lebih jelas diterangkan dengan teori ketergantungan (<text:span text:style-name="T2">dependency theory</text:span>), seperti misalnya bahwa ada pembangunan yang dilaksanakan karena pengaruh kepentingan dari luar, bukan hanya karena kebutuhan internal. Di Indonesia misalnya pembangunan kereta-api cepat Bandung-Jakarta “<text:span text:style-name="T2">Whoosh</text:span>”, pembangunan ibukota negara baru IKN, dan pembangunan kawsan industri di Morowali, Sulawesi Tenggara, yang letiganya menjadi “kontroversial” karena ditengarai adanya pengaruh kepentingan luar (Cina?) dalam ketiga proyek pembangunan tersebut. Teori modernisasi misalnya menganjurkan agar semua negara berkembang mengikuti langkah-langkah pembangunan yang sama, yaitu “mengejar ketinggalan” dari negara maju, sedangkan teori ketergantungan mengatakan bahwa pembangunan juga bisa diakibatkan oleh globalisasi, sehingga kalau teori modernisasi menganggap tradisi yang menghambat kemajuan, teori ketergantungan justru menganggap kapitalisme global yang jadi masalah. </text:p>
      <text:p text:style-name="P19"><text:tab/>Teori ketergantungan diuraikan dalam <text:s/><text:span text:style-name="T33">(Ref. [</text:span><text:span text:style-name="T34">1</text:span><text:span text:style-name="T33">], </text:span><text:span text:style-name="T34">Modul 03</text:span><text:span text:style-name="T33"> </text:span><text:span text:style-name="T3">Kegiatan Belajar 1</text:span><text:span text:style-name="T33">, hal. 3.6 – 3.19), antara lain pemikiran-pemikiran dari seorang ekonom Brasil </text:span><text:span text:style-name="T30">Theotonio Dos Santos </text:span><text:span text:style-name="T31">[</text:span><text:span text:style-name="T30">1936 – 2018</text:span><text:span text:style-name="T31">] dengan tulisannya yang terkenal (Ref. [</text:span><text:span text:style-name="T30">5</text:span><text:span text:style-name="T31">]) serta sejarawan ekonomi dan sosiolog Jerman </text:span><text:soft-page-break/><text:span text:style-name="T30">Andre Gunder Frank</text:span><text:span text:style-name="T31">, [</text:span><text:span text:style-name="T30">1929 – 2006</text:span><text:span text:style-name="T31">] yang juga menjadi tokoh pendukung teori ketergantungan {Ref. [</text:span><text:span text:style-name="T30">4</text:span><text:span text:style-name="T31">]). <text:s/>Secara umum teori ketergantungan yang dikemukakan keduanya bersinggungan, yaitu bahwa negara-negara berkembang umumnya sulit melaksanakan pembangunan secara mandiri, karena kuatnya pengaruh dan tekanan dari sistem kapitalisme global. Tapi selalu ada perkecualian. Pembangunan yang sukses dari negara-negara seperti Korea Selatan dan Taiwan, baru-baru ini ternyata juga Iran (terbukti bisa bertahan dari serangan Amerika Serikat dan Israel), tidak dapat dijelaskan dengan teori ketergantungan karena negara-negara tersebut melaksanakan pembangunan praktis hampir tanpa pengaruh globalisasi, justru sebaliknya, ekonomi global yang bergantung – atau setidaknya dipengaruhi pada mereka. Bukan saja terkait pertumbuhan ekonomi, tapi juga teknologi (elektronika dari Taiwan dan persenjataan/pertahanan dari Iran), kebudayaan (K-Pop dari Korea Selatan). Barangkali ketiga negara tersebut merupakan </text:span><text:span text:style-name="T4">anomali</text:span><text:span text:style-name="T31"> dari teori ketergantungan. </text:span></text:p>
      <text:p text:style-name="P22"><text:tab/>Pertanyaannya: Bagaimana kebanyakan negara berkembang sulit menjadi modern karena ketergantungan mereka kepada sistem global? Atau dengan kata lain: Bagaimana sistem kapitalisme global membuat negara-negara berkembang sulit menjadi modern secara mandiri?</text:p>
      <text:p text:style-name="P19"><text:span text:style-name="T31"><text:tab/></text:span><text:span text:style-name="T30">Frank </text:span><text:span text:style-name="T31">dan </text:span><text:span text:style-name="T30">Dos Santos </text:span><text:span text:style-name="T31">mengajukan jawaban yang sedikit berbeda. Dengan tegas </text:span><text:span text:style-name="T30">Frank</text:span><text:span text:style-name="T31"> berpendapat bahwa perjalanan sejarah memang menunjukkan bahwa ketergantungan itu, khususnya negara-negara bekas jajahan, sengaja dibuat (</text:span><text:span text:style-name="T32">by design</text:span><text:span text:style-name="T31">) oleh para penjajahnya. Sedangkan </text:span><text:span text:style-name="T30">Dos Santos</text:span><text:span text:style-name="T31"> lebih menekankan pada masalah struktural, yang terbangun sejak jaman kolonial, dari fasa pra-kemerdekaan (fasa ketergantungan kolonial) ke fasa ketergantungan industri sampai ke fasa ketergantungan teknologi pada saat ini. Jadi teori ketergantungan yang sesuai untuk Indonesia adalah gabungan dari teori </text:span><text:span text:style-name="T30">Frank</text:span><text:span text:style-name="T31"> </text:span><text:span text:style-name="T36">dan teori </text:span><text:span text:style-name="T35">Dos Santos</text:span><text:span text:style-name="T36">, masing-masing untuk</text:span><text:span text:style-name="T31"> menjelaskan bagaimana ketergantungan pada sistem kapitalisme global menjadi sebab dari terjadinya kesenjangan antara pembangunan di pulau Jawa dan di luar pulau Jawa, misalnya, dan untuk menjelaskan bagaimana ketergantungan di Indonesia berubah dari fasa kolonial, ke fasa industrial, samai ke fasa teknologis sekarang ini. <text:s/></text:span></text:p>
      <text:p text:style-name="P4">REFERENSI</text:p>
      <text:p text:style-name="P15"><text:span text:style-name="T7">[</text:span><text:span text:style-name="T6">1</text:span><text:span text:style-name="T7">] </text:span><text:span text:style-name="T6">Musta'in Mashud</text:span><text:span text:style-name="T7">, </text:span><text:span text:style-name="T6">Sutinah</text:span><text:span text:style-name="T7"> dan </text:span><text:span text:style-name="T6">Sudarso</text:span><text:span text:style-name="T5">, “</text:span>Sosiologi Pembangunan<text:span text:style-name="T5">”, </text:span><text:span text:style-name="T6">Modul 1 – 9</text:span><text:span text:style-name="T5">, </text:span><text:span text:style-name="T6">SOSI4411,</text:span><text:span text:style-name="T5"> Edisi 2, [</text:span><text:span text:style-name="T6">November</text:span><text:span text:style-name="T5"> </text:span><text:span text:style-name="T6">2025</text:span><text:span text:style-name="T5">], Penerbit Universitas Terbuka, Jakarta</text:span></text:p>
      <text:p text:style-name="P16"><text:span text:style-name="T13">[</text:span><text:span text:style-name="T14">2</text:span><text:span text:style-name="T13">]</text:span><text:span text:style-name="T13"> </text:span><text:span text:style-name="T15">Gunnar Myrdal,</text:span><text:span text:style-name="T16"> [</text:span><text:span text:style-name="T22">1971</text:span><text:span text:style-name="T21">], <text:s/>“</text:span><text:span text:style-name="T19">Economic Theory and Under-developed Regions</text:span><text:span text:style-name="T16">”, Harper &amp; Row</text:span></text:p>
      <text:p text:style-name="P16"><text:span text:style-name="T16">[</text:span><text:span text:style-name="T15">3</text:span><text:span text:style-name="T16">] </text:span><text:span text:style-name="T15">Walt Whitman Rostow,</text:span><text:span text:style-name="T16"> </text:span><text:span text:style-name="T21">[</text:span><text:span text:style-name="T22">1960</text:span><text:span text:style-name="T21">]. “</text:span><text:span text:style-name="T19">The Stages of Economic Growth: A Non-communist Manifesto</text:span><text:span text:style-name="T16">“, Cambridge University Press.</text:span></text:p>
      <text:p text:style-name="P21"><text:span text:style-name="T27">[</text:span><text:span text:style-name="T28">4</text:span><text:span text:style-name="T27">] </text:span><text:span text:style-name="T28">Andre Gunder Frank</text:span><text:span text:style-name="T27">, [</text:span><text:span text:style-name="T29">1967</text:span><text:span text:style-name="T24">], “</text:span><text:span text:style-name="T25">Capitalism and Underdevelopment in Latin America”</text:span><text:span text:style-name="T27">. Monthly Review Press. </text:span></text:p>
      <text:p text:style-name="P20"><text:span text:style-name="T27">[</text:span><text:span text:style-name="T28">5</text:span><text:span text:style-name="T27">] </text:span><text:span text:style-name="T28">Theotonio Dos Santos</text:span><text:span text:style-name="T27">, [</text:span><text:span text:style-name="T28">1970</text:span><text:span text:style-name="T27">], “</text:span><text:span text:style-name="T26">The Structure of Dependence”</text:span><text:span text:style-name="T27">, </text:span><text:span text:style-name="T25">The American Economic Review, 60</text:span><text:span text:style-name="T27">(2), 231–236.</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HelveticaNeue" svg:font-family="HelveticaNeue"/>
    <style:font-face style:name="Lohit Devanagari1" svg:font-family="'Lohit Devanagari'"/>
    <style:font-face style:name="OpenSymbol" svg:font-family="OpenSymbol"/>
    <style:font-face style:name="HelveticaNeue-Italic" svg:font-family="HelveticaNeue-Italic"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as-char" svg:y="0in"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8091in" fo:margin-right="0.7862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6-05-05T10:43:29</dc:date>
    <meta:editing-duration>P4DT4H43M57S</meta:editing-duration>
    <meta:editing-cycles>496</meta:editing-cycles>
    <dc:creator>Rhiza Sadjad</dc:creator>
    <meta:document-statistic meta:table-count="0" meta:image-count="0" meta:object-count="0" meta:page-count="4" meta:paragraph-count="31" meta:word-count="1404" meta:character-count="10867"/>
  </office:meta>
</office:document-meta>
</file>