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image/png" manifest:full-path="Thumbnails/thumbnail.png"/>
  <manifest:file-entry manifest:media-type="application/binary" manifest:full-path="layout-cache"/>
  <manifest:file-entry manifest:media-type="image/jpeg" manifest:full-path="Pictures/10000000000006000000037594809E58.jpg"/>
  <manifest:file-entry manifest:media-type="text/xml" manifest:full-path="content.xml"/>
  <manifest:file-entry manifest:media-type="" manifest:full-path="Configurations2/accelerator/current.xml"/>
  <manifest:file-entry manifest:media-type="application/vnd.sun.xml.ui.configuration" manifest:full-path="Configurations2/"/>
  <manifest:file-entry manifest:media-type="application/rdf+xml" manifest:full-path="manifest.rdf"/>
  <manifest:file-entry manifest:media-type="text/xml" manifest:full-path="styles.xml"/>
  <manifest:file-entry manifest:media-type="text/xml" manifest:full-path="settings.xml"/>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xmlns:loext="urn:org:documentfoundation:names:experimental:office:xmlns:loext:1.0">
  <office:scripts/>
  <office:font-face-decls>
    <style:font-face style:name="HelveticaNeue" svg:font-family="HelveticaNeue"/>
    <style:font-face style:name="Lohit Devanagari1" svg:font-family="'Lohit Devanagari'"/>
    <style:font-face style:name="OpenSymbol" svg:font-family="OpenSymbol"/>
    <style:font-face style:name="HelveticaNeue-Italic" svg:font-family="HelveticaNeue-Italic" style:font-family-generic="script"/>
    <style:font-face style:name="Liberation Serif" svg:font-family="'Liberation Serif'" style:font-family-generic="roman" style:font-pitch="variable"/>
    <style:font-face style:name="Times New Roman" svg:font-family="'Times New Roman'" style:font-family-generic="roman" style:font-pitch="variable"/>
    <style:font-face style:name="Liberation Sans" svg:font-family="'Liberation Sans'" style:font-family-generic="swiss" style:font-pitch="variable"/>
    <style:font-face style:name="Arial Unicode MS" svg:font-family="'Arial Unicode MS'" style:font-family-generic="system" style:font-pitch="variable"/>
    <style:font-face style:name="Lohit Devanagari" svg:font-family="'Lohit Devanagari'" style:font-family-generic="system" style:font-pitch="variable"/>
    <style:font-face style:name="Noto Sans CJK SC" svg:font-family="'Noto Sans CJK SC'" style:font-family-generic="system" style:font-pitch="variable"/>
    <style:font-face style:name="Noto Serif CJK SC" svg:font-family="'Noto Serif CJK SC'" style:font-family-generic="system" style:font-pitch="variable"/>
  </office:font-face-decls>
  <office:automatic-styles>
    <style:style style:name="P1" style:family="paragraph" style:parent-style-name="Text_20_body">
      <style:paragraph-properties fo:margin-left="0in" fo:margin-right="0in" fo:margin-top="0in" fo:margin-bottom="0in" fo:line-height="100%" fo:text-align="justify" style:justify-single-word="false" fo:orphans="2" fo:widows="2" fo:text-indent="0in" style:auto-text-indent="false"/>
    </style:style>
    <style:style style:name="P2" style:family="paragraph" style:parent-style-name="Text_20_body">
      <style:paragraph-properties fo:margin-left="0in" fo:margin-right="0in" fo:margin-top="0in" fo:margin-bottom="0in" fo:line-height="100%" fo:text-align="justify" style:justify-single-word="false" fo:orphans="2" fo:widows="2" fo:text-indent="0in" style:auto-text-indent="false"/>
      <style:text-properties fo:font-variant="normal" fo:text-transform="none" fo:color="#4c4c4c" style:text-line-through-style="none" style:font-name="Times New Roman" fo:font-size="12pt" fo:letter-spacing="normal" fo:font-style="italic" style:text-underline-style="none" fo:font-weight="normal" style:text-blinking="false" fo:background-color="transparent" style:font-size-asian="12pt" style:font-style-asian="italic" style:font-size-complex="12pt" style:font-style-complex="italic"/>
    </style:style>
    <style:style style:name="P3" style:family="paragraph" style:parent-style-name="Standard">
      <style:paragraph-properties fo:margin-left="0in" fo:margin-right="0in" fo:margin-top="0in" fo:margin-bottom="0in" fo:line-height="100%" fo:text-align="justify" style:justify-single-word="false" fo:orphans="2" fo:widows="2" fo:text-indent="0in" style:auto-text-indent="false"/>
    </style:style>
    <style:style style:name="P4" style:family="paragraph" style:parent-style-name="Standard">
      <style:paragraph-properties fo:margin-left="0in" fo:margin-right="0in" fo:margin-top="0in" fo:margin-bottom="0.1in" fo:text-align="justify" style:justify-single-word="false" fo:orphans="2" fo:widows="2" fo:text-indent="0in" style:auto-text-indent="false"/>
      <style:text-properties fo:font-variant="normal" fo:text-transform="none" fo:color="#000000" style:font-name="Times New Roman" fo:font-size="12pt" fo:letter-spacing="normal" fo:font-style="normal" fo:font-weight="normal" style:font-size-asian="12pt" style:font-size-complex="12pt"/>
    </style:style>
    <style:style style:name="P5" style:family="paragraph" style:parent-style-name="Standard">
      <style:paragraph-properties fo:margin-left="0in" fo:margin-right="0in" fo:margin-top="0in" fo:margin-bottom="0.1in" fo:line-height="150%" fo:text-align="justify" style:justify-single-word="false" fo:orphans="2" fo:widows="2" fo:text-indent="0in" style:auto-text-indent="false"/>
      <style:text-properties fo:color="#000000" style:font-name="Times New Roman" fo:font-size="12pt" fo:font-style="normal" fo:font-weight="normal" style:font-size-asian="12pt" style:font-style-asian="normal" style:font-weight-asian="normal" style:font-size-complex="12pt" style:font-style-complex="normal" style:font-weight-complex="normal"/>
    </style:style>
    <style:style style:name="P6" style:family="paragraph" style:parent-style-name="Standard" style:master-page-name="">
      <style:paragraph-properties fo:margin-left="0in" fo:margin-right="0in" fo:margin-top="0in" fo:margin-bottom="0.1in" fo:text-align="justify" style:justify-single-word="false" fo:text-indent="0in" style:auto-text-indent="false" style:page-number="auto" style:text-autospace="none">
        <style:tab-stops>
          <style:tab-stop style:position="0.389in"/>
          <style:tab-stop style:position="0.778in"/>
          <style:tab-stop style:position="1.1665in"/>
          <style:tab-stop style:position="1.5555in"/>
          <style:tab-stop style:position="1.9445in"/>
          <style:tab-stop style:position="2.3335in"/>
          <style:tab-stop style:position="2.722in"/>
          <style:tab-stop style:position="3.111in"/>
          <style:tab-stop style:position="3.5in"/>
          <style:tab-stop style:position="3.889in"/>
          <style:tab-stop style:position="4.278in"/>
          <style:tab-stop style:position="4.6665in"/>
        </style:tab-stops>
      </style:paragraph-properties>
      <style:text-properties style:font-name="Times New Roman" fo:font-size="12pt" fo:font-weight="normal" style:font-size-asian="12pt" style:font-weight-asian="normal" style:font-size-complex="12pt" style:font-weight-complex="normal"/>
    </style:style>
    <style:style style:name="P7" style:family="paragraph" style:parent-style-name="Standard">
      <style:paragraph-properties fo:margin-top="0in" fo:margin-bottom="0.1in" fo:line-height="150%" fo:text-align="justify" style:justify-single-word="false"/>
      <style:text-properties fo:font-variant="normal" fo:text-transform="none" fo:color="#000000" style:font-name="Times New Roman" fo:font-size="12pt" fo:letter-spacing="normal" fo:font-style="normal" style:text-underline-style="none" fo:font-weight="normal" style:font-size-asian="12pt" style:font-style-asian="normal" style:font-weight-asian="normal" style:font-size-complex="12pt" style:font-style-complex="normal" style:font-weight-complex="normal"/>
    </style:style>
    <style:style style:name="P8" style:family="paragraph" style:parent-style-name="Standard">
      <style:paragraph-properties fo:margin-top="0in" fo:margin-bottom="0.1in" fo:line-height="150%" fo:text-align="justify" style:justify-single-word="false"/>
      <style:text-properties fo:color="#000000" style:font-name="Times New Roman" fo:font-size="12pt" fo:font-weight="normal" style:font-size-asian="12pt" style:font-weight-asian="normal" style:font-size-complex="12pt" style:font-weight-complex="normal"/>
    </style:style>
    <style:style style:name="P9" style:family="paragraph" style:parent-style-name="Standard">
      <style:paragraph-properties fo:margin-top="0in" fo:margin-bottom="0.1in" fo:text-align="justify" style:justify-single-word="false" style:text-autospace="none">
        <style:tab-stops>
          <style:tab-stop style:position="0.389in"/>
          <style:tab-stop style:position="0.778in"/>
          <style:tab-stop style:position="1.1665in"/>
          <style:tab-stop style:position="1.5555in"/>
          <style:tab-stop style:position="1.9445in"/>
          <style:tab-stop style:position="2.3335in"/>
          <style:tab-stop style:position="2.722in"/>
          <style:tab-stop style:position="3.111in"/>
          <style:tab-stop style:position="3.5in"/>
          <style:tab-stop style:position="3.889in"/>
          <style:tab-stop style:position="4.278in"/>
          <style:tab-stop style:position="4.6665in"/>
        </style:tab-stops>
      </style:paragraph-properties>
      <style:text-properties fo:color="#000000" style:font-name="Times New Roman" fo:font-size="12pt" style:font-size-asian="12pt" style:font-size-complex="12pt"/>
    </style:style>
    <style:style style:name="P10" style:family="paragraph" style:parent-style-name="Standard">
      <style:paragraph-properties fo:margin-top="0in" fo:margin-bottom="0.1in" fo:text-align="justify" style:justify-single-word="false" style:text-autospace="none">
        <style:tab-stops>
          <style:tab-stop style:position="0.389in"/>
          <style:tab-stop style:position="0.778in"/>
          <style:tab-stop style:position="1.1665in"/>
          <style:tab-stop style:position="1.5555in"/>
          <style:tab-stop style:position="1.9445in"/>
          <style:tab-stop style:position="2.3335in"/>
          <style:tab-stop style:position="2.722in"/>
          <style:tab-stop style:position="3.111in"/>
          <style:tab-stop style:position="3.5in"/>
          <style:tab-stop style:position="3.889in"/>
          <style:tab-stop style:position="4.278in"/>
          <style:tab-stop style:position="4.6665in"/>
        </style:tab-stops>
      </style:paragraph-properties>
      <style:text-properties fo:color="#000000" style:font-name="Times New Roman" fo:font-size="12pt" fo:font-style="normal" style:font-name-asian="HelveticaNeue" style:font-size-asian="12pt" style:font-style-asian="normal" style:font-name-complex="HelveticaNeue" style:font-size-complex="12pt" style:font-style-complex="normal"/>
    </style:style>
    <style:style style:name="P11" style:family="paragraph" style:parent-style-name="Standard">
      <style:paragraph-properties fo:margin-top="0in" fo:margin-bottom="0.1in" fo:line-height="150%" fo:text-align="justify" style:justify-single-word="false"/>
      <style:text-properties fo:color="#000000" style:font-name="Times New Roman" fo:font-style="normal" style:font-style-asian="normal" style:font-style-complex="normal"/>
    </style:style>
    <style:style style:name="P12" style:family="paragraph" style:parent-style-name="Standard">
      <style:paragraph-properties fo:margin-left="0.2091in" fo:margin-right="0in" fo:margin-top="0in" fo:margin-bottom="0.1in" fo:line-height="100%" fo:text-align="justify" style:justify-single-word="false" fo:text-indent="-0.2181in" style:auto-text-indent="false"/>
      <style:text-properties fo:color="#000000" style:font-name="Times New Roman" fo:font-size="12pt" style:font-size-asian="12pt" style:font-size-complex="12pt"/>
    </style:style>
    <style:style style:name="P13" style:family="paragraph" style:parent-style-name="Standard">
      <style:paragraph-properties fo:margin-left="0.2091in" fo:margin-right="0in" fo:margin-top="0in" fo:margin-bottom="0.1in" fo:line-height="100%" fo:text-align="justify" style:justify-single-word="false" fo:text-indent="-0.2181in" style:auto-text-indent="false"/>
      <style:text-properties fo:color="#000000" style:font-name="Times New Roman"/>
    </style:style>
    <style:style style:name="P14" style:family="paragraph" style:parent-style-name="Standard" style:master-page-name="">
      <style:paragraph-properties fo:margin-left="0.2091in" fo:margin-right="0in" fo:margin-top="0in" fo:margin-bottom="0.1in" fo:line-height="100%" fo:text-align="justify" style:justify-single-word="false" fo:text-indent="-0.2181in" style:auto-text-indent="false" style:page-number="auto"/>
      <style:text-properties fo:color="#000000" style:font-name="Times New Roman" fo:font-size="12pt" fo:font-style="italic" style:font-size-asian="12pt" style:font-style-asian="italic" style:font-size-complex="12pt" style:font-style-complex="italic"/>
    </style:style>
    <style:style style:name="P15" style:family="paragraph" style:parent-style-name="Standard">
      <style:paragraph-properties fo:text-align="center" style:justify-single-word="false"/>
      <style:text-properties fo:color="#000000" style:font-name="Times New Roman" fo:font-size="12pt" style:text-underline-style="solid" style:text-underline-width="auto" style:text-underline-color="font-color" fo:font-weight="bold" style:font-size-asian="12pt" style:font-weight-asian="bold" style:font-size-complex="12pt" style:font-weight-complex="bold"/>
    </style:style>
    <style:style style:name="P16" style:family="paragraph" style:parent-style-name="Standard">
      <style:paragraph-properties fo:text-align="center" style:justify-single-word="false"/>
      <style:text-properties fo:color="#000000" style:font-name="Times New Roman" fo:font-size="12pt" style:font-size-asian="12pt" style:font-size-complex="12pt"/>
    </style:style>
    <style:style style:name="P17" style:family="paragraph" style:parent-style-name="Standard">
      <style:paragraph-properties fo:text-align="justify" style:justify-single-word="false"/>
      <style:text-properties fo:color="#000000" style:font-name="Times New Roman" fo:font-size="12pt" style:font-size-asian="12pt" style:font-size-complex="12pt"/>
    </style:style>
    <style:style style:name="P18" style:family="paragraph" style:parent-style-name="Standard">
      <style:paragraph-properties fo:line-height="150%" fo:text-align="justify" style:justify-single-word="false"/>
      <style:text-properties fo:color="#000000" style:font-name="Times New Roman" fo:font-size="12pt" fo:font-style="normal" fo:font-weight="bold" style:font-size-asian="12pt" style:font-style-asian="normal" style:font-weight-asian="bold" style:font-size-complex="12pt" style:font-style-complex="normal" style:font-weight-complex="bold"/>
    </style:style>
    <style:style style:name="P19" style:family="paragraph" style:parent-style-name="Standard">
      <style:paragraph-properties fo:text-align="justify" style:justify-single-word="false"/>
      <style:text-properties fo:color="#000000" style:font-name="Times New Roman"/>
    </style:style>
    <style:style style:name="P20" style:family="paragraph" style:parent-style-name="Text_20_body">
      <style:paragraph-properties fo:margin-top="0in" fo:margin-bottom="0in" fo:line-height="100%" fo:text-align="justify" style:justify-single-word="false"/>
      <style:text-properties fo:font-variant="normal" fo:text-transform="none" fo:color="#000000" style:font-name="Times New Roman" fo:font-size="12pt" fo:letter-spacing="normal" fo:font-style="normal" style:text-underline-style="none" fo:font-weight="normal" style:font-size-asian="12pt" style:font-style-asian="normal" style:font-size-complex="12pt" style:font-style-complex="normal"/>
    </style:style>
    <style:style style:name="P21" style:family="paragraph" style:parent-style-name="Standard">
      <style:paragraph-properties fo:margin-top="0in" fo:margin-bottom="0in" fo:line-height="150%" fo:text-align="justify" style:justify-single-word="false"/>
      <style:text-properties fo:color="#000000" style:font-name="Times New Roman" fo:font-size="12pt" fo:font-style="italic" style:font-size-asian="12pt" style:font-style-asian="italic" style:font-size-complex="12pt" style:font-style-complex="italic"/>
    </style:style>
    <style:style style:name="P22" style:family="paragraph" style:parent-style-name="Standard">
      <style:paragraph-properties fo:margin-top="0in" fo:margin-bottom="0in" fo:line-height="150%" fo:text-align="justify" style:justify-single-word="false"/>
      <style:text-properties fo:color="#000000" style:font-name="Times New Roman" fo:font-size="12pt" style:font-size-asian="12pt" style:font-size-complex="12pt"/>
    </style:style>
    <style:style style:name="P23" style:family="paragraph" style:parent-style-name="Standard">
      <style:paragraph-properties fo:margin-top="0in" fo:margin-bottom="0in" fo:line-height="100%" fo:text-align="center" style:justify-single-word="false"/>
      <style:text-properties fo:color="#000000" style:font-name="Times New Roman" fo:font-size="12pt" fo:font-style="normal" style:font-size-asian="12pt" style:font-style-asian="normal" style:font-size-complex="12pt" style:font-style-complex="normal"/>
    </style:style>
    <style:style style:name="P24" style:family="paragraph" style:parent-style-name="Standard">
      <style:paragraph-properties fo:margin-top="0in" fo:margin-bottom="0in" fo:line-height="150%" fo:text-align="justify" style:justify-single-word="false"/>
      <style:text-properties fo:color="#000000" style:font-name="Times New Roman"/>
    </style:style>
    <style:style style:name="P25" style:family="paragraph" style:parent-style-name="Standard" style:master-page-name="">
      <style:paragraph-properties fo:margin-left="0.2362in" fo:margin-right="0in" fo:text-align="justify" style:justify-single-word="false" fo:text-indent="0in" style:auto-text-indent="false" style:page-number="auto" fo:background-color="transparent">
        <style:background-image/>
      </style:paragraph-properties>
      <style:text-properties fo:font-variant="normal" fo:text-transform="none" fo:color="#000000" style:font-name="Times New Roman" fo:font-size="12pt" fo:letter-spacing="normal" fo:font-style="normal" style:text-underline-style="none" fo:font-weight="normal" style:font-size-asian="12pt" style:font-style-asian="normal" style:font-size-complex="12pt" style:font-style-complex="normal"/>
    </style:style>
    <style:style style:name="P26" style:family="paragraph" style:parent-style-name="Standard">
      <style:paragraph-properties fo:margin-left="0.2638in" fo:margin-right="0in" fo:margin-top="0in" fo:margin-bottom="0.1in" fo:line-height="100%" fo:text-align="justify" style:justify-single-word="false" fo:text-indent="-0.2638in" style:auto-text-indent="false" style:text-autospace="none">
        <style:tab-stops>
          <style:tab-stop style:position="0.389in"/>
          <style:tab-stop style:position="0.778in"/>
          <style:tab-stop style:position="1.1665in"/>
          <style:tab-stop style:position="1.5555in"/>
          <style:tab-stop style:position="1.9445in"/>
          <style:tab-stop style:position="2.3335in"/>
          <style:tab-stop style:position="2.722in"/>
          <style:tab-stop style:position="3.111in"/>
          <style:tab-stop style:position="3.5in"/>
          <style:tab-stop style:position="3.889in"/>
          <style:tab-stop style:position="4.278in"/>
          <style:tab-stop style:position="4.6665in"/>
        </style:tab-stops>
      </style:paragraph-properties>
      <style:text-properties fo:color="#000000" style:font-name="Times New Roman" fo:font-size="12pt" fo:font-weight="normal" style:font-size-asian="12pt" style:font-weight-asian="normal" style:font-size-complex="12pt" style:font-weight-complex="normal"/>
    </style:style>
    <style:style style:name="P27" style:family="paragraph" style:parent-style-name="Standard">
      <style:paragraph-properties fo:margin-top="0in" fo:margin-bottom="0.1in" fo:line-height="150%" fo:text-align="justify" style:justify-single-word="false"/>
      <style:text-properties fo:font-variant="normal" fo:text-transform="none" fo:color="#000000" style:font-name="Times New Roman" fo:font-size="12pt" fo:letter-spacing="normal" fo:font-style="normal" style:text-underline-style="none" fo:font-weight="normal" style:font-name-asian="HelveticaNeue" style:font-size-asian="12pt" style:font-style-asian="normal" style:font-weight-asian="normal" style:font-name-complex="HelveticaNeue" style:font-size-complex="12pt" style:font-style-complex="normal" style:font-weight-complex="normal"/>
    </style:style>
    <style:style style:name="P28" style:family="paragraph" style:parent-style-name="Standard">
      <style:paragraph-properties fo:margin-top="0in" fo:margin-bottom="0.1in" fo:line-height="150%" fo:text-align="justify" style:justify-single-word="false"/>
      <style:text-properties fo:color="#000000" style:font-name="Times New Roman" fo:font-size="12pt" fo:font-style="normal" fo:font-weight="bold" style:font-size-asian="12pt" style:font-style-asian="normal" style:font-weight-asian="bold" style:font-size-complex="12pt" style:font-style-complex="normal" style:font-weight-complex="bold"/>
    </style:style>
    <style:style style:name="T1" style:family="text">
      <style:text-properties fo:font-style="italic" style:text-underline-style="solid" style:text-underline-width="auto" style:text-underline-color="font-color" style:font-style-asian="italic" style:font-style-complex="italic"/>
    </style:style>
    <style:style style:name="T2" style:family="text">
      <style:text-properties fo:font-style="italic" style:font-style-asian="italic" style:font-style-complex="italic"/>
    </style:style>
    <style:style style:name="T3" style:family="text">
      <style:text-properties fo:font-style="italic" style:font-name-asian="HelveticaNeue-Italic" style:font-style-asian="italic" style:font-name-complex="HelveticaNeue-Italic" style:font-style-complex="italic"/>
    </style:style>
    <style:style style:name="T4" style:family="text">
      <style:text-properties fo:font-style="italic" style:font-name-asian="HelveticaNeue" style:font-style-asian="italic" style:font-name-complex="HelveticaNeue" style:font-style-complex="italic"/>
    </style:style>
    <style:style style:name="T5" style:family="text">
      <style:text-properties fo:font-style="italic" fo:font-weight="normal" style:font-style-asian="italic" style:font-weight-asian="normal" style:font-style-complex="italic" style:font-weight-complex="normal"/>
    </style:style>
    <style:style style:name="T6" style:family="text">
      <style:text-properties fo:font-style="normal" style:font-style-asian="normal" style:font-style-complex="normal"/>
    </style:style>
    <style:style style:name="T7" style:family="text">
      <style:text-properties fo:font-style="normal" fo:font-weight="bold" style:font-style-asian="normal" style:font-weight-asian="bold" style:font-style-complex="normal" style:font-weight-complex="bold"/>
    </style:style>
    <style:style style:name="T8" style:family="text">
      <style:text-properties fo:font-style="normal" fo:font-weight="bold" style:font-name-asian="HelveticaNeue" style:font-style-asian="normal" style:font-weight-asian="bold" style:font-name-complex="HelveticaNeue" style:font-style-complex="normal" style:font-weight-complex="bold"/>
    </style:style>
    <style:style style:name="T9" style:family="text">
      <style:text-properties fo:font-style="normal" fo:font-weight="normal" style:font-style-asian="normal" style:font-weight-asian="normal" style:font-style-complex="normal" style:font-weight-complex="normal"/>
    </style:style>
    <style:style style:name="T10" style:family="text">
      <style:text-properties fo:font-style="normal" style:font-name-asian="HelveticaNeue" style:font-style-asian="normal" style:font-name-complex="HelveticaNeue" style:font-style-complex="normal"/>
    </style:style>
    <style:style style:name="T11" style:family="text">
      <style:text-properties fo:font-variant="normal" fo:text-transform="none" fo:color="#000000" style:font-name="Times New Roman" fo:font-size="12pt" fo:letter-spacing="normal" fo:font-style="italic" fo:font-weight="normal" style:font-size-asian="12pt" style:font-style-asian="italic" style:font-weight-asian="normal" style:font-size-complex="12pt" style:font-style-complex="italic" style:font-weight-complex="normal"/>
    </style:style>
    <style:style style:name="T12" style:family="text">
      <style:text-properties fo:font-variant="normal" fo:text-transform="none" fo:letter-spacing="normal" fo:font-style="italic" style:text-underline-style="solid" style:text-underline-width="auto" style:text-underline-color="font-color" style:font-style-asian="italic" style:font-style-complex="italic"/>
    </style:style>
    <style:style style:name="T13" style:family="text">
      <style:text-properties fo:font-variant="normal" fo:text-transform="none" fo:letter-spacing="normal" fo:font-style="italic" style:font-style-asian="italic" style:font-style-complex="italic"/>
    </style:style>
    <style:style style:name="T14" style:family="text">
      <style:text-properties fo:font-variant="normal" fo:text-transform="none" style:text-line-through-style="none" fo:font-size="12pt" fo:letter-spacing="normal" fo:font-style="normal" style:text-underline-style="none" fo:font-weight="bold" style:text-blinking="false" fo:background-color="transparent" style:font-size-asian="12pt" style:font-style-asian="normal" style:font-weight-asian="bold" style:font-size-complex="12pt" style:font-style-complex="normal" style:font-weight-complex="bold"/>
    </style:style>
    <style:style style:name="T15" style:family="text">
      <style:text-properties fo:font-variant="normal" fo:text-transform="none" fo:font-size="12pt" fo:letter-spacing="normal" style:text-underline-style="none" fo:font-weight="normal" style:font-size-asian="12pt" style:font-weight-asian="normal" style:font-size-complex="12pt" style:font-weight-complex="normal"/>
    </style:style>
    <style:style style:name="T16" style:family="text">
      <style:text-properties fo:font-variant="normal" fo:text-transform="none" fo:font-size="12pt" fo:letter-spacing="normal" style:text-underline-style="none" fo:font-weight="normal" style:font-name-asian="HelveticaNeue" style:font-size-asian="12pt" style:font-weight-asian="normal" style:font-name-complex="HelveticaNeue" style:font-size-complex="12pt" style:font-weight-complex="normal"/>
    </style:style>
    <style:style style:name="T17" style:family="text">
      <style:text-properties fo:font-variant="normal" fo:text-transform="none" fo:font-size="12pt" fo:letter-spacing="normal" style:text-underline-style="none" fo:font-weight="bold" style:font-name-asian="HelveticaNeue" style:font-size-asian="12pt" style:font-weight-asian="bold" style:font-name-complex="HelveticaNeue" style:font-size-complex="12pt" style:font-weight-complex="bold"/>
    </style:style>
    <style:style style:name="T18" style:family="text">
      <style:text-properties fo:font-variant="normal" fo:text-transform="none" fo:font-size="12pt" fo:letter-spacing="normal" fo:font-style="italic" style:text-underline-style="none" fo:font-weight="normal" style:font-name-asian="HelveticaNeue" style:font-size-asian="12pt" style:font-style-asian="italic" style:font-weight-asian="normal" style:font-name-complex="HelveticaNeue" style:font-size-complex="12pt" style:font-style-complex="italic" style:font-weight-complex="normal"/>
    </style:style>
    <style:style style:name="T19" style:family="text">
      <style:text-properties fo:font-weight="bold" style:font-weight-asian="bold" style:font-weight-complex="bold"/>
    </style:style>
    <style:style style:name="T20" style:family="text">
      <style:text-properties fo:font-weight="bold" style:font-name-asian="HelveticaNeue" style:font-weight-asian="bold" style:font-name-complex="HelveticaNeue" style:font-weight-complex="bold"/>
    </style:style>
    <style:style style:name="T21" style:family="text">
      <style:text-properties fo:color="#000000" style:font-name="Times New Roman" fo:font-weight="normal" style:font-weight-asian="normal" style:font-weight-complex="normal"/>
    </style:style>
    <style:style style:name="T22" style:family="text">
      <style:text-properties fo:color="#000000" fo:font-weight="normal" style:font-weight-asian="normal" style:font-weight-complex="normal"/>
    </style:style>
    <style:style style:name="T23" style:family="text">
      <style:text-properties fo:color="#000000" fo:font-style="normal" style:font-name-asian="HelveticaNeue" style:font-style-asian="normal" style:font-name-complex="HelveticaNeue" style:font-style-complex="normal"/>
    </style:style>
    <style:style style:name="T24" style:family="text">
      <style:text-properties fo:color="#000000" fo:font-style="italic" style:font-name-asian="HelveticaNeue-Italic" style:font-style-asian="italic" style:font-name-complex="HelveticaNeue-Italic" style:font-style-complex="italic"/>
    </style:style>
    <style:style style:name="T25" style:family="text">
      <style:text-properties fo:color="#000000" style:font-name-asian="HelveticaNeue" style:font-name-complex="HelveticaNeue"/>
    </style:style>
    <style:style style:name="T26" style:family="text">
      <style:text-properties fo:font-size="12pt" fo:font-style="normal" style:font-size-asian="12pt" style:font-style-asian="normal" style:font-size-complex="12pt" style:font-style-complex="normal"/>
    </style:style>
    <style:style style:name="T27" style:family="text">
      <style:text-properties fo:font-size="12pt" fo:font-style="normal" fo:font-weight="bold" style:font-size-asian="12pt" style:font-style-asian="normal" style:font-weight-asian="bold" style:font-size-complex="12pt" style:font-style-complex="normal" style:font-weight-complex="bold"/>
    </style:style>
    <style:style style:name="T28" style:family="text">
      <style:text-properties fo:font-size="12pt" style:font-size-asian="12pt" style:font-size-complex="12pt"/>
    </style:style>
    <style:style style:name="T29" style:family="text">
      <style:text-properties fo:font-size="12pt" fo:font-style="italic" style:text-underline-style="solid" style:text-underline-width="auto" style:text-underline-color="font-color" style:font-size-asian="12pt" style:font-style-asian="italic" style:font-size-complex="12pt" style:font-style-complex="italic"/>
    </style:style>
    <style:style style:name="T30" style:family="text">
      <style:text-properties fo:font-size="12pt" fo:font-style="italic" style:font-size-asian="12pt" style:font-style-asian="italic" style:font-size-complex="12pt" style:font-style-complex="italic"/>
    </style:style>
    <style:style style:name="T31" style:family="text">
      <style:text-properties fo:font-size="12pt" fo:font-weight="bold" style:font-size-asian="12pt" style:font-weight-asian="bold" style:font-size-complex="12pt" style:font-weight-complex="bold"/>
    </style:style>
    <style:style style:name="T32" style:family="text">
      <style:text-properties style:font-name-asian="HelveticaNeue" style:font-name-complex="HelveticaNeue"/>
    </style:style>
    <style:style style:name="T33" style:family="text">
      <style:text-properties fo:font-weight="normal" style:font-weight-asian="normal" style:font-weight-complex="normal"/>
    </style:style>
    <style:style style:name="fr1" style:family="graphic" style:parent-style-name="Graphics">
      <style:graphic-properties style:vertical-pos="from-top" style:vertical-rel="paragraph" style:horizontal-pos="from-left" style:horizontal-rel="paragraph" style:mirror="none" fo:clip="rect(0in, 0in, 0in, 0in)" draw:luminance="0%" draw:contrast="0%" draw:red="0%" draw:green="0%" draw:blue="0%" draw:gamma="100%" draw:color-inversion="false" draw:image-opacity="100%" draw:color-mode="standard" style:flow-with-text="false"/>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5">JAWABAN TUGAS 2</text:p>
      <text:p text:style-name="P16">Rhiza S. Sadjad </text:p>
      <text:p text:style-name="P16">NIM 045276176</text:p>
      <text:p text:style-name="P16"/>
      <text:p text:style-name="P17">Fakultas<text:tab/><text:tab/>: FHISIP/Fakultas Hukum, Ilmu Sosial dan Ilmu Politik</text:p>
      <text:p text:style-name="P19"><text:span text:style-name="T28">Kode/Nama MK<text:tab/>: </text:span><text:bookmark text:name="yui_3_17_2_1_1777563112497_30"/><text:span text:style-name="T14">FSSO4206.32</text:span><text:span text:style-name="T27">/Sosiologi Pembangunan 32</text:span></text:p>
      <text:p text:style-name="P17">Tugas<text:tab/><text:tab/><text:tab/>: <text:span text:style-name="T19">2</text:span></text:p>
      <text:p text:style-name="P25"/>
      <text:p text:style-name="P4"><text:span text:style-name="T1">Pertanyaan 1/3</text:span><text:span text:style-name="T2">:</text:span></text:p>
      <text:p text:style-name="P2"><text:span text:style-name="Strong_20_Emphasis"><text:span text:style-name="T22">Jelaskan definisi sistem ekonomi dunia menurut Wallerstein dengan menggunakan bahasa Anda sendiri!</text:span></text:span></text:p>
      <text:p text:style-name="P2"><text:span text:style-name="Strong_20_Emphasis"><text:span text:style-name="T21"/></text:span></text:p>
      <text:p text:style-name="P8"><text:span text:style-name="T1">Jawaban 1/3</text:span><text:span text:style-name="T2">:</text:span></text:p>
      <text:p text:style-name="P7"><text:tab/><text:span text:style-name="T19">Immanuel Wallerstein </text:span>[<text:span text:style-name="T19">1930</text:span> -<text:span text:style-name="T19">2019</text:span>] adalah sosiolog Amerika yang mengembangkan teori sistem (ekonomi) dunia atau <text:span text:style-name="T2">the world system theory</text:span> (Ref. [<text:span text:style-name="T19">2</text:span>], <text:span text:style-name="T32">Wallerstein (1974, 1079, 2004)). Secara sederhana, dalam teori ini, sistem ekonomi dunia dianggap berfungsi sebagai satu sistem yang ter-inter-koneksi walau pun terbagi-bagi dalam sekitar 200 negara. Perekonomian di suatu negara, menurut </text:span><text:span text:style-name="T20">Wallerstein</text:span><text:span text:style-name="T32">, tidak bisa dilihat sebagai suatu sistem yang ter-isolasi atau terpisah sendiri-sendiri, melainkan merupakan bagian dari suatu sistem kapitalisme global yang mulai terbentuk sejak abad ke 16 di Eropa (atau tepatnya: dari Eropa), yaitu sejak berkembangnya imperialisme dan kolonialisme. Sistem kapitalisme global ini membuat sebagian kecil negara menjadi dominan dan kaya-raya (yaitu negara-negara inti, <text:s/>atau </text:span><text:span text:style-name="T4">core countries</text:span><text:span text:style-name="T32">) dan sebagian besar lainnya menjadi miskin, bergantung dan ter-eksploitasi (yaitu negara-negara pinggiran, atau </text:span><text:span text:style-name="T4">peripheral countries</text:span><text:span text:style-name="T32">). Negara-negara inti adalah negara-negara dengan ciri-ciri negara yang maju perekonomian dan industrinya, dominan dalam kemajuan teknologi dan mendapatkan keuntungan besar dari perdagangan bebas dunia. Negara-negara inti ini menghasilkan produk-produk bernilai tinggi, lembaga-lembaga negaranya kokoh, menguasai sistem keuangan domestik dan internasional, dan kuat posisinya dalam percaturan geopolitik global. Negara-negara pinggiran sebaliknya, umumnya menjadi peng-ekspor material hasil sumber daya alam mentah, dan peng-impor barang jadi. Misalnya, negara-negara pinggiran meng-ekspor biji coklat ke negara-negara inti yang tidak memiliki kebun coklat, tapi meng-impor permen coklat dan coklat bubuk dari negara-negara tersebut, karena negara-negara pinggiran tidak menguasai teknologi industri pengolahan coklat. Minyak mentah, bauxit, nikel, dan masih banyak lagi hasil sumber daya alam, di-ekspor oleh negara-negara pinggiran ke negara-negara inti, kemudian negara-negara pinggiran meng-impor kembali dari negara inti bahan bakar minyak, alumunium, baja dan lain-lain, karena negara-negara pinggiran kekurangan kilang minyak dan </text:span><text:span text:style-name="T4">smelter</text:span><text:span text:style-name="T32"> hasil tambang di negaranya masing-masing, serta tergantung teknologinya kepada negara-negara initi. Contoh negara-negara inti misalnya: Amerika Serikat, Cina, Jerman, Jepang, sedangkan contoh negara-negara pinggiran adalah negara-negara di </text:span><text:soft-page-break/><text:span text:style-name="T32">benua Afrika, Asia dan Amerika Latin, mantan jajahan negara-negara inti pada masa lampau. Ringkasnya, </text:span><text:span text:style-name="T20">Wallerstein</text:span><text:span text:style-name="T32"> memandang sistem ekonomi dunia sebagai sistem kapitalisme global yang “tidak adil” (</text:span><text:span text:style-name="T4">unequal</text:span><text:span text:style-name="T32">) karena misalnya untuk pekerjaan yang sama, perbedaan pendapatan di negara-negara inti, negara-negara pertengahan dan negara-negara pinggiran, bedanya sangat signifikan. </text:span></text:p>
      <text:p text:style-name="P5"><text:span text:style-name="T12">Pertanyaan 2/3</text:span><text:span text:style-name="T13">:</text:span></text:p>
      <text:p text:style-name="P3"><text:span text:style-name="Strong_20_Emphasis"><text:span text:style-name="T11">Bagaimana posisi Indonesia dalam konstelasi ekonomi global saat ini? Jelaskan dengan menyertakan contoh konkret!</text:span></text:span></text:p>
      <text:p text:style-name="P20"/>
      <text:p text:style-name="P24"><text:span text:style-name="T29">Jawaban 2/3</text:span><text:span text:style-name="T30">:</text:span></text:p>
      <text:p text:style-name="P11"><text:span text:style-name="T28"><text:tab/>Indonesia, bersama-sama dengan Brazil, India dan Turki, misalnya, jelas tidak termasuk negara-negara inti menurut teori sistem dunia, tapi tidak bisa juga di-kategori-kan sebagai negara-negara pinggiran. Karena itu, negara-negara ini biasa di-kategori-kan sebagai negara </text:span><text:span text:style-name="T30">semi-peripheral</text:span><text:span text:style-name="T28">, yang posisinya berada di pertengahan antara negara pinggiran – </text:span><text:span text:style-name="T30">peripheral countries - </text:span><text:span text:style-name="T28">dengan negara inti - </text:span><text:span text:style-name="T30">core countries</text:span><text:span text:style-name="T28"> -, atau termasuk asal-mulanya adalah negara pinggiran yang sedang maju menuju ke posisi negara inti. Karakteristik dari negara-negara pertengahan (antara negara inti dan negara pinggiran) ini antara lain: sebagian wilayah dan penduduknya sudah memasuki era industri, sementara sebagian lainnya belum, sebagian dari negara ini ber-perilaku eksploitatif terhadap sebagian yang lain, dan <text:s/>- dalam konstelasi sistem ekonomi dan perdagangan dunia – negara-negara pertengahn ini menjadi “penyangga” (</text:span><text:span text:style-name="T30">buffer</text:span><text:span text:style-name="T28">) di antara negara-negara inti dan negara-negara pinggiran. </text:span><text:span text:style-name="T31">Wallerstein</text:span><text:span text:style-name="T28"> sendiri menganggap keberadaan negara-negara pertengahan ini sebagai penjaga kestabilan dan keseimbangan ekonomi dunia. </text:span></text:p>
      <text:p text:style-name="P11"><text:span text:style-name="T28"><text:tab/>Salah satu contoh yang mem-posisi-kan Indonesia sebagai negara pertengahan, adalah Indonesia masih meng-ekspor bahan mentah hasil ekstraksi sumber daya alam sepeti negara-negara pinggiran, tapi sudah berhasil juga membangun industri manufaktur-nya seperti di negara-negara inti. Contoh yang lain terkait upah pekerja yang di sebagian wilayah Indonesia masih tergolong rendah seperti di negara-negara pinggiran, tapi di sebagian yang lain sudah mulai lebih tinggi, seperti di negara-negara inti. Tapi tentu saja posisi Indonesia dalam konstelasi global sebagai negara pertengahan menurut pandangan Wallerstein, bukanlah satu-satunya </text:span><text:span text:style-name="T30">positioning</text:span><text:span text:style-name="T28"> yang ada. Selain itu posisi merupakan suatu hal yang bersifat dinamis. Korea Selatan sebagai contoh, bergerak cepat dari posisi pertengahan seperti Indonesia menuju ke posisi negara inti seperti Jepang dan Jerman. <text:s/></text:span></text:p>
      <text:p text:style-name="P11"><text:span text:style-name="T28"><text:tab/>Para pendukung teori ketergantungan (Ref. [</text:span><text:span text:style-name="T31">2</text:span><text:span text:style-name="T28">], Dos Santos ((1970), Frank (1967)) seperti </text:span><text:span text:style-name="T15">ekonom Brasil </text:span><text:span text:style-name="T17">Theotonio Dos Santos </text:span><text:span text:style-name="T16">[</text:span><text:span text:style-name="T17">1936 – 2018</text:span><text:span text:style-name="T16">] dan sejarawan ekonomi dan sosiolog Jerman </text:span><text:span text:style-name="T17">Andre Gunder Frank [1929 - 2005]</text:span><text:span text:style-name="T16">, menganggap Indonesia masih belum beranjak dari posisi </text:span><text:soft-page-break/><text:span text:style-name="T16">sebagai negara pinggiran karena: (1) meng-ekspor bahan mentah, seperti batubara, minyak sawit, nikel, gas alam), (2) bergantung pada pinjaman luar negeri dan modal asing, <text:s/>(3) impor teknologi, belum mampu mengembangkan sendiri dan (4) belum mampu menetapkan harga komoditas sendiri, tergantung harga komoditas internasional. Pertumbuhan ekonomi negara-negara seperti Indonesia menurut Dos Santos dan Frank, bergantung pada harga komoditas internasional. Keika harga komoditas naik, pertumbuhan ekonomi lebih cepat, sebaliknya ketika anjlog, pertumbuhan ekonomi pun melambat. </text:span></text:p>
      <text:p text:style-name="P27"><text:tab/>Selain teori ketergantungan dan teori sistem ekonomi dunia, masih banyak teori-teori lain yang mem-posisi-kan Indonesia dalam konstelasi ekonomi global. Di antaranya misalnya perspektif era teknologi digital yang mem-posisi-kan Indonesia sebagai pasar yang berkembang pesat – walau pun infrastrukturnya masih sangat bergantung teknologi dan modal asing – atau perspektif geopolitik yang mem-posisi-kan Indonesia sebagai “penyeimbang” karena letak wilayahnya yang strategis, kekayaan sumber daya alam-nya dan pengaruhnya yang besar di antara negara-negara ASEAN. </text:p>
      <text:p text:style-name="P11"><text:span text:style-name="T16"><text:tab/>Posisi Indonesia dalam konstelasi ekonomi global berbeda-beda tergantung teori dan perpektif yang digunakan karena beberapa sebab, misalnya: (1) keragaman kondisi berbagai wilayah di Indonesia (antara perkotaan dan pedesaan, antara pulau Jawa dan luar Jawa, antara kawasan barat dan timur, dan lain-lain), (2) industrialisasi yang semakin meng-global, tidak bisa dibatasi pada satu atau dua negara saja, dan (3) juga adanya kekuatan sektor ekonomi informal yang tidak bisa diabaikan, terutama ketika terjadi krisis ekonomi. Contoh kongkrit dari globalisasi industri, misalnya terkait industri elektronika konsumen (</text:span><text:span text:style-name="T18">consumer electronics</text:span><text:span text:style-name="T16">), yang produknya dikirim bolak-balik dari mulai perakitan sampai </text:span><text:span text:style-name="T18">testing</text:span><text:span text:style-name="T16">, pengemasan dan pemasaran antara Batam dan Singapura sebagai proses ekspor-impor, sehingga sulit ditentukan apakah barang-barang itu sebenarnya “</text:span><text:span text:style-name="T18">made in Indonesia</text:span><text:span text:style-name="T16">” atau “</text:span><text:span text:style-name="T18">made in Singapore</text:span><text:span text:style-name="T16">”.</text:span></text:p>
      <text:p text:style-name="P4"><text:span text:style-name="T1">Pertanyaan 3/3</text:span><text:span text:style-name="T2">:</text:span></text:p>
      <text:p text:style-name="P3"><text:bookmark text:name="yui_3_17_2_1_1779205726735_38"/><text:span text:style-name="Strong_20_Emphasis"><text:span text:style-name="T11">Pilih satu contoh pembangunan di Indonesia (bukan hanya infrastruktur, misalnya: pembangunan sosial, pendidikan, kesehatan, atau lingkungan). Jelaskan dan berikan analisis kritis terhadap dampak sosial dari pembangunan tersebut!</text:span></text:span></text:p>
      <text:p text:style-name="P1"><text:span text:style-name="Strong_20_Emphasis"><text:span text:style-name="T11"/></text:span></text:p>
      <text:p text:style-name="P22"><text:span text:style-name="T1">Jawaban 3/3</text:span><text:span text:style-name="T2">:</text:span></text:p>
      <text:p text:style-name="P22"><text:span text:style-name="T2"><text:tab/></text:span><text:span text:style-name="T6">Salah satu contoh pembangunan non-infrastruktur yang dipilih adalah pembangunan Jaringan Kesehatan Nasional (JKN) sebagaimana terlihat pada Gambar 1. Gagasan besarnya adalah dalam rangka membangun Sistem Jaminan Sosial Nasional (SJSN) yang kelak berfungsi sebagai jejaring pengaman sosial (</text:span><text:span text:style-name="T2">Social Security Network</text:span><text:span text:style-name="T6">) bagi seluruh rakyat Indonesia (Ref. [</text:span><text:span text:style-name="T7">5]</text:span><text:span text:style-name="T6">). Asal muasalnya adalah asuransi kesehatan yang dikelola oleh BUMN asuransi yaitu PT. ASKES </text:span><text:soft-page-break/><text:span text:style-name="T6">(Persero). PT. ASKES (Persero) menyediakan asuransi kesehatan untuk aparat sipil negara (ASN d/h PNS), pegawai BUMN. TNI, Polri, pensiunan, dan kelompok-kelompok lain. Mulai tahun 2014, sesuai undang-undang yang berlaku, PT. ASKES (Persero) di-integrasi-kan menjadi badan hukum publik yang bernama Badan Penyelenggara Jaminan Sosial (BPJS) bersama-sama dengan BUMN lain yang mengelola asuransi ke-tenaga-kerjaan. Dengan demikian ada BPJS Kesehatan dan BPJS Ke-Tenaga-Kerja-an. <text:s/></text:span></text:p>
      <text:p text:style-name="P21"><draw:frame draw:style-name="fr1" draw:name="graphics1" text:anchor-type="paragraph" svg:x="-0.0161in" svg:y="0.2874in" svg:width="6.7189in" svg:height="3.8902in" draw:z-index="0"><draw:image xlink:href="Pictures/10000000000006000000037594809E58.jpg" xlink:type="simple" xlink:show="embed" xlink:actuate="onLoad"/></draw:frame></text:p>
      <text:p text:style-name="P23">Gambar 1</text:p>
      <text:p text:style-name="P23">Perkembangan dari Asuransi Kesehatan ke BPJS Kesehatan dampai ke JKN</text:p>
      <text:p text:style-name="P23"/>
      <text:p text:style-name="P28"><text:tab/><text:span text:style-name="T33">Pengembangan sistem JKN dari BPJS Kesehatan adalah suatu pembangunan non-fisik yang dianggap salah satu yang paling ambisius karena skala yang ingin dicapai adalah jaminan asuransi kesehatan untuk seluruh warga negara Indonesia, minimal setiap kepala keluarga yang memiliki Kartu Keluarga diharapkan memiliki satu akun peserta BPJS Kesehatan. Dari perspektif sosiologi pembangunan, BPJS Kesehatan adalah suatu bentuk modernisasi lembaga pelayanan kesejahteraan masyarakat, pelaksanaan tanggung-jawab negara dalam menjaga kesehatan warganya dan upaya untuk mempersempit kesenjangan dan tidak meratanya fasilitas dan pelayanan kesehatan. BPJS Kesehatan telah memperluas dengan cepat akses pelayanan kesehatan, khususnya bagi masyarakat kelas menengah ke bawah, mengurangi pembiayaan tindakan medis yang seringkali tidak terbayangkan oleh sebagian warga masyarakat. Seorang teman yang menjalani operasi </text:span><text:span text:style-name="T5">by-pass </text:span><text:span text:style-name="T33">jantung di RS Harapan Kita pekan lalut anpa BPJS, harus mengeluarkan biaya sampai Rp. 400 juta, sementara teman lainnya yang menjalani operasi yang sama di tempat yang sama, tapi </text:span><text:soft-page-break/><text:span text:style-name="T33">menggunakan BPJS, hampir tidak mengeluarkan biaya sama sekali. Perbedaannya, teman yang tidak menggunakan BPJS bisa langsung dijadwalkan untuk operasi dalam beberapa hari setelah ditetapkan oleh dokternya untuk operasi, sedangkan teman yang menggunakan BPJS harus menunggu giliran sampai beberapa bulan karena antrian yang panjang. Salah satu kritik dari pengguna BPJS adalah masalah antrian yang tidak menentu, kadang-kadang panjang, kadang-kadang pendek, tergantung banyak atau sedikitnya pasien pada satu periode yang sama. Mungkin nanti jika sudah menerapkan Kecerdasn Buatan (</text:span><text:span text:style-name="T5">Artificial Intelligence</text:span><text:span text:style-name="T33">, AI) dalam mengatur berbagai antrian, yaitu antrian di klinik fasilitas kesehatan tingkat pratama, antrian di poliklinik fasilitas kesehatan lanjutan, antrian di apotik, antrian untuk mendapatkan layanan khusus, serta antrian untuk mendapatkan kamar perawatan, pelayanannya akan terasa lebih nyaman bagi pasien. Birokrasi pelayanan BPJS Kesehatan dalam beberapa tahun terakhir sudah jauh lebih baik dibandingkan birokrasi ketika masih dikelola oleh PT. ASKES (Persero) dahulu. </text:span></text:p>
      <text:p text:style-name="P28"><text:span text:style-name="T33"><text:tab/>Beberapa pihak mengeluhkan subsidi yang membengkak dalam pengelolaan keuangan BPJS Kesehatan, sementara pihak penyedia jasa – rumah sakit, dokter dan tenaga kesehatan, apotik dan industri farmasi – masih mengeluhkan rendahnya pembiayaan dari BPJS serta rumitnya biroktasi dalam urusan hutang-piutang dengan BPJS Kesehatan. Digitalisasi sistem pelayanan BPJS banyak yang memuji, tapi juga masih mendapatkan kritik terkait dengan keamanan data kesehatan pasien dan kesulitan yang dialami oleh pasien yang “</text:span><text:span text:style-name="T5">gaptek</text:span><text:span text:style-name="T33">” karena tidak menguasai teknlogi digital untuk meng-akses layanan BPJS Kesehatan. Juga masih dirasakan disparitas pelayanan antara peserta BPJS Kesehatan dari berbagai kelas pelayanan, serta pasien non-BPJS, baik yang menggunakan asuransi kesehatan lain, mau pun yang tidak memiliki asuransi. </text:span></text:p>
      <text:p text:style-name="P18"/>
      <text:p text:style-name="P18">REFERENSI</text:p>
      <text:p text:style-name="P14"><text:span text:style-name="T9">[</text:span><text:span text:style-name="T7">1</text:span><text:span text:style-name="T9">] </text:span><text:span text:style-name="T7">Musta'in Mashud</text:span><text:span text:style-name="T9">, </text:span><text:span text:style-name="T7">Sutinah</text:span><text:span text:style-name="T9"> dan </text:span><text:span text:style-name="T7">Sudarso</text:span><text:span text:style-name="T6">, “</text:span>Sosiologi Pembangunan<text:span text:style-name="T6">”, </text:span><text:span text:style-name="T7">Modul 1 – 9</text:span><text:span text:style-name="T6">, </text:span><text:span text:style-name="T7">SOSI4411,</text:span><text:span text:style-name="T6"> Edisi 2, [</text:span><text:span text:style-name="T7">November</text:span><text:span text:style-name="T6"> </text:span><text:span text:style-name="T7">2025</text:span><text:span text:style-name="T6">], Penerbit Universitas Terbuka, Jakarta</text:span></text:p>
      <text:p text:style-name="P13"><text:span text:style-name="T26">[</text:span><text:span text:style-name="T27">2</text:span><text:span text:style-name="T26">] </text:span><text:span text:style-name="T27">Sistem Ekonomi Dunia</text:span><text:span text:style-name="T26">:</text:span></text:p>
      <text:p text:style-name="P6"><text:span text:style-name="T23">Frank, A.G. [</text:span><text:span text:style-name="T25">1967], “</text:span><text:span text:style-name="T24">Capitalism and Underdevelopment in Latin America”</text:span><text:span text:style-name="T23">. Monthly Review Press. </text:span></text:p>
      <text:p text:style-name="P26"><text:span text:style-name="T10">Dos Santos, T. [1970], “</text:span><text:span text:style-name="T4">The Structure of Dependence”</text:span><text:span text:style-name="T10">, </text:span><text:span text:style-name="T3">The American Economic Review, 60</text:span><text:span text:style-name="T10">(2), 231–236</text:span></text:p>
      <text:p text:style-name="P12"><text:span text:style-name="T10">Wallerstein, I. (1974). </text:span><text:span text:style-name="T3">The modern world-system I: Capitalist agriculture and the origins of the European world-economy in the sixteenth century</text:span><text:span text:style-name="T10">. Academic Press. </text:span></text:p>
      <text:p text:style-name="P9"><text:span text:style-name="T10">Wallerstein, I. (2004). </text:span><text:span text:style-name="T3">World-systems analysis: An introduction</text:span><text:span text:style-name="T10">. Duke University Press. </text:span></text:p>
      <text:p text:style-name="P9"><text:span text:style-name="T10">Wallerstein, I. (1979). </text:span><text:span text:style-name="T3">The capitalist world-economy</text:span><text:span text:style-name="T10">. Cambridge University Press. </text:span></text:p>
      <text:p text:style-name="P9"><text:span text:style-name="T10">Chase-Dunn, C., &amp; Grimes, P. (1995). World-systems analysis. </text:span><text:span text:style-name="T3">Annual Review of Sociology, 21</text:span><text:span text:style-name="T10">, 387–417. </text:span></text:p>
      <text:p text:style-name="P9"><text:soft-page-break/><text:span text:style-name="T10">Shannon, T. R. (1996). </text:span><text:span text:style-name="T3">An introduction to the world-system perspective</text:span><text:span text:style-name="T10"> (2nd ed.). Westview Press.</text:span></text:p>
      <text:p text:style-name="P9"><text:span text:style-name="T10">[</text:span><text:span text:style-name="T8">3</text:span><text:span text:style-name="T10">] </text:span><text:span text:style-name="T8">Posisi Indonesia dalam Konstelasi Sistem Ekonomi Dunia</text:span><text:span text:style-name="T10">:</text:span></text:p>
      <text:p text:style-name="P9"><text:span text:style-name="T10">Hill, H. (2000). </text:span><text:span text:style-name="T3">The Indonesian economy</text:span><text:span text:style-name="T10"> (2nd ed.). Cambridge University Press. </text:span></text:p>
      <text:p text:style-name="P9"><text:span text:style-name="T10">Booth, A. (1998). </text:span><text:span text:style-name="T3">The Indonesian economy in the nineteenth and twentieth centuries: A history of missed opportunities</text:span><text:span text:style-name="T10">. Macmillan Press. </text:span></text:p>
      <text:p text:style-name="P9"><text:span text:style-name="T10">Robison, R. (1986). </text:span><text:span text:style-name="T3">Indonesia: The rise of capital</text:span><text:span text:style-name="T10">. Allen &amp; Unwin. </text:span></text:p>
      <text:p text:style-name="P9"><text:span text:style-name="T10">Hadiz, V. R. (2010). </text:span><text:span text:style-name="T3">Localising power in post-authoritarian Indonesia: A Southeast Asia perspective</text:span><text:span text:style-name="T10">. Stanford University Press. </text:span></text:p>
      <text:p text:style-name="P9"><text:span text:style-name="T10">Winters, J. A. (1996). </text:span><text:span text:style-name="T3">Power in motion: Capital mobility and the Indonesian state</text:span><text:span text:style-name="T10">. Cornell University Press</text:span></text:p>
      <text:p text:style-name="P9"><text:span text:style-name="T10">[</text:span><text:span text:style-name="T8">4</text:span><text:span text:style-name="T10">] </text:span><text:span text:style-name="T8">Laporan Lembaga Internasional</text:span><text:span text:style-name="T10">:</text:span></text:p>
      <text:p text:style-name="P9"><text:span text:style-name="T32">World Bank. (2023). </text:span><text:span text:style-name="T3">Indonesia economic prospects</text:span><text:span text:style-name="T10">. World Bank Group. </text:span></text:p>
      <text:p text:style-name="P9"><text:span text:style-name="T10">Asian Development Bank. (2024). </text:span><text:span text:style-name="T3">Asian development outlook 2024: Indonesia</text:span><text:span text:style-name="T10">. </text:span></text:p>
      <text:p text:style-name="P9"><text:span text:style-name="T10">Organisation for Economic Co-operation and Development. (2021). </text:span><text:span text:style-name="T3">OECD economic surveys: Indonesia 2021</text:span><text:span text:style-name="T10">. OECD Publishing.</text:span></text:p>
      <text:p text:style-name="P9"><text:span text:style-name="T10">[</text:span><text:span text:style-name="T8">5] Asuransi Kesehatan BPJS</text:span><text:span text:style-name="T10">:</text:span></text:p>
      <text:p text:style-name="P9"><text:span text:style-name="T10">Agustina, R., Dartanto, T., Sitompul, R., Susiloretni, K. A., Suparmi, Achadi, E. L., ... Thabrany, H. (2019). Universal health coverage in Indonesia: Concept, progress, and challenges. </text:span><text:span text:style-name="T3">The Lancet, 393</text:span><text:span text:style-name="T10">(10166), 75–102. </text:span></text:p>
      <text:p text:style-name="P9"><text:span text:style-name="T10">Thabrany, H. (2014). </text:span><text:span text:style-name="T3">Jaminan kesehatan nasional</text:span><text:span text:style-name="T10">. Rajawali Pers. </text:span></text:p>
      <text:p text:style-name="P9"><text:span text:style-name="T10">Pisani, E., Kok, M. O., &amp; Nugroho, K. (2017). Indonesia’s road to universal health coverage: A political journey. </text:span><text:span text:style-name="T3">Health Policy and Planning, 32</text:span><text:span text:style-name="T10">(2), 267–276. </text:span></text:p>
      <text:p text:style-name="P9"><text:span text:style-name="T10">Mahendradhata, Y., Trisnantoro, L., Listyadewi, S., Soewondo, P., Marthias, T., Harimurti, P., &amp; Prawira, J. (2017). </text:span><text:span text:style-name="T3">The Republic of Indonesia health system review</text:span><text:span text:style-name="T10">. World Health Organization.</text:span></text:p>
      <text:p text:style-name="P10"/>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xmlns:loext="urn:org:documentfoundation:names:experimental:office:xmlns:loext:1.0">
  <office:font-face-decls>
    <style:font-face style:name="HelveticaNeue" svg:font-family="HelveticaNeue"/>
    <style:font-face style:name="Lohit Devanagari1" svg:font-family="'Lohit Devanagari'"/>
    <style:font-face style:name="OpenSymbol" svg:font-family="OpenSymbol"/>
    <style:font-face style:name="HelveticaNeue-Italic" svg:font-family="HelveticaNeue-Italic" style:font-family-generic="script"/>
    <style:font-face style:name="Liberation Serif" svg:font-family="'Liberation Serif'" style:font-family-generic="roman" style:font-pitch="variable"/>
    <style:font-face style:name="Times New Roman" svg:font-family="'Times New Roman'" style:font-family-generic="roman" style:font-pitch="variable"/>
    <style:font-face style:name="Liberation Sans" svg:font-family="'Liberation Sans'" style:font-family-generic="swiss" style:font-pitch="variable"/>
    <style:font-face style:name="Arial Unicode MS" svg:font-family="'Arial Unicode MS'" style:font-family-generic="system" style:font-pitch="variable"/>
    <style:font-face style:name="Lohit Devanagari" svg:font-family="'Lohit Devanagari'" style:font-family-generic="system" style:font-pitch="variable"/>
    <style:font-face style:name="Noto Sans CJK SC" svg:font-family="'Noto Sans CJK SC'" style:font-family-generic="system" style:font-pitch="variable"/>
    <style:font-face style:name="Noto Serif CJK SC" svg:font-family="'Noto Serif CJK SC'"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id" fo:country="ID" style:letter-kerning="true" style:font-size-asian="10.5pt" style:language-asian="zh" style:country-asian="CN"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0.4925in" style:writing-mode="page"/>
      <style:text-properties style:use-window-font-color="true" style:font-name="Liberation Serif" fo:font-size="12pt" fo:language="id" fo:country="ID" style:letter-kerning="true" style:font-name-asian="Noto Serif CJK SC" style:font-size-asian="10.5pt" style:language-asian="zh" style:country-asian="CN" style:font-name-complex="Lohit Devanagari"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loext:contextual-spacing="false" fo:margin-top="0.1665in" fo:margin-bottom="0.0835in" fo:keep-with-next="always"/>
      <style:text-properties style:font-name="Liberation Sans" fo:font-size="14pt" style:font-name-asian="Noto Sans CJK SC" style:font-size-asian="14pt" style:font-name-complex="Lohit Devanagari" style:font-size-complex="14pt"/>
    </style:style>
    <style:style style:name="Text_20_body" style:display-name="Text body" style:family="paragraph" style:parent-style-name="Standard" style:class="text">
      <style:paragraph-properties loext:contextual-spacing="false" fo:margin-top="0in" fo:margin-bottom="0.0972in" fo:line-height="115%"/>
    </style:style>
    <style:style style:name="List" style:family="paragraph" style:parent-style-name="Text_20_body" style:class="list">
      <style:text-properties style:font-size-asian="12pt" style:font-name-complex="Lohit Devanagari1"/>
    </style:style>
    <style:style style:name="Caption" style:family="paragraph" style:parent-style-name="Standard" style:class="extra">
      <style:paragraph-properties loext:contextual-spacing="false" fo:margin-top="0.0835in" fo:margin-bottom="0.0835in" text:number-lines="false" text:line-number="0"/>
      <style:text-properties fo:font-size="12pt" fo:font-style="italic" style:font-size-asian="12pt" style:font-style-asian="italic" style:font-name-complex="Lohit Devanagari1"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ohit Devanagari1"/>
    </style:style>
    <style:style style:name="Table_20_Contents" style:display-name="Table Contents" style:family="paragraph" style:parent-style-name="Standard" style:class="extra">
      <style:paragraph-properties text:number-lines="false" text:line-number="0"/>
    </style:style>
    <style:style style:name="Heading_20_1" style:display-name="Heading 1" style:family="paragraph" style:parent-style-name="Heading" style:next-style-name="Text_20_body" style:default-outline-level="1" style:list-style-name="" style:class="text">
      <style:text-properties style:font-name="Times New Roman" fo:font-size="24pt" fo:font-weight="bold" style:font-name-asian="Arial Unicode MS" style:font-size-asian="24pt" style:font-weight-asian="bold" style:font-name-complex="Arial Unicode MS" style:font-size-complex="24pt" style:font-weight-complex="bold"/>
    </style:style>
    <style:style style:name="Numbering_20_Symbols" style:display-name="Numbering Symbols" style:family="text">
      <style:text-properties style:font-name="Times New Roman"/>
    </style:style>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style:style style:name="Bullet_20_Symbols" style:display-name="Bullet Symbols" style:family="text">
      <style:text-properties style:font-name="OpenSymbol" style:font-name-asian="OpenSymbol" style:font-name-complex="OpenSymbol"/>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style:style>
    <style:style style:name="Frame" style:family="graphic">
      <style:graphic-properties text:anchor-type="as-char" svg:y="0in" style:wrap="none" style:vertical-pos="middle" style:vertical-rel="line"/>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page-layout style:name="Mpm1">
      <style:page-layout-properties fo:page-width="8.2681in" fo:page-height="11.6929in" style:num-format="1" style:print-orientation="portrait" fo:margin-top="0.7874in" fo:margin-bottom="0.7874in" fo:margin-left="0.8091in" fo:margin-right="0.7862in" style:writing-mode="lr-tb" style:layout-grid-color="#c0c0c0" style:layout-grid-lines="20" style:layout-grid-base-height="0.278in" style:layout-grid-ruby-height="0.139in" style:layout-grid-mode="none" style:layout-grid-ruby-below="false" style:layout-grid-print="false" style:layout-grid-display="false" style:footnote-max-height="0in">
        <style:footnote-sep style:width="0.0071in" style:distance-before-sep="0.0398in" style:distance-after-sep="0.0398in"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meta:creation-date>2022-10-17T10:47:36.870966047</meta:creation-date>
    <meta:generator>OpenOffice/4.1.2$Unix OpenOffice.org_project/412m3$Build-9782</meta:generator>
    <dc:date>2026-05-23T23:17:42</dc:date>
    <meta:editing-duration>P4DT12H12M53S</meta:editing-duration>
    <meta:editing-cycles>541</meta:editing-cycles>
    <dc:creator>Rhiza Sadjad</dc:creator>
    <meta:document-statistic meta:table-count="0" meta:image-count="1" meta:object-count="0" meta:page-count="6" meta:paragraph-count="51" meta:word-count="1825" meta:character-count="14088"/>
  </office:meta>
</office:document-meta>
</file>