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2" style:family="paragraph" style:parent-style-name="Standard">
      <style:paragraph-properties fo:margin-left="0in" fo:margin-right="0in" fo:margin-top="0in" fo:margin-bottom="0in" fo:line-height="100%" fo:text-align="justify" style:justify-single-word="false" fo:orphans="2" fo:widows="2" fo:text-indent="0in" style:auto-text-indent="false"/>
    </style:style>
    <style:style style:name="P3"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4"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5" style:family="paragraph" style:parent-style-name="Standard">
      <style:paragraph-properties fo:margin-left="0in" fo:margin-right="0in" fo:margin-top="0in" fo:margin-bottom="0.1in" fo:line-height="100%"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P6" style:family="paragraph" style:parent-style-name="Standard">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P7" style:family="paragraph" style:parent-style-name="Standard">
      <style:paragraph-properties fo:margin-left="0in" fo:margin-right="0in" fo:margin-top="0in" fo:margin-bottom="0.1in" fo:line-height="100%" fo:text-align="justify" style:justify-single-word="false" fo:text-indent="0in" style:auto-text-indent="false"/>
      <style:text-properties fo:color="#000000" style:font-name="Times New Roman" fo:font-size="12pt" style:font-size-asian="12pt" style:font-size-complex="12pt"/>
    </style:style>
    <style:style style:name="P8" style:family="paragraph" style:parent-style-name="Standard">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9" style:family="paragraph" style:parent-style-name="Standard" style:master-page-name="">
      <style:paragraph-properties fo:margin-left="0in" fo:margin-right="0in" fo:margin-top="0in" fo:margin-bottom="0.1in" fo:line-height="100%" fo:text-align="justify" style:justify-single-word="false" fo:text-indent="0in" style:auto-text-indent="false" style:page-number="auto"/>
      <style:text-properties fo:color="#000000" style:font-name="Times New Roman" fo:font-size="12pt" fo:font-style="italic" style:font-size-asian="12pt" style:font-style-asian="italic" style:font-size-complex="12pt" style:font-style-complex="italic"/>
    </style:style>
    <style:style style:name="P10" style:family="paragraph" style:parent-style-name="Text_20_body">
      <style:paragraph-properties fo:margin-top="0in" fo:margin-bottom="0in" fo:line-height="10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1"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1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1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1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15"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6"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7"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8"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name-asian="HelveticaNeue" style:font-size-asian="12pt" style:font-style-asian="normal" style:font-weight-asian="normal" style:font-name-complex="HelveticaNeue" style:font-size-complex="12pt" style:font-style-complex="normal" style:font-weight-complex="normal"/>
    </style:style>
    <style:style style:name="P19" style:family="paragraph" style:parent-style-name="Standard">
      <style:paragraph-properties fo:margin-top="0in" fo:margin-bottom="0.1in"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name="Times New Roman" fo:font-size="12pt" style:font-size-asian="12pt" style:font-size-complex="12pt"/>
    </style:style>
    <style:style style:name="P20" style:family="paragraph" style:parent-style-name="Standard">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1" style:family="paragraph" style:parent-style-name="Standard">
      <style:paragraph-properties fo:margin-left="0in" fo:margin-right="0in" fo:margin-top="0in" fo:margin-bottom="0.1in" fo:line-height="150%" fo:text-align="justify" style:justify-single-word="false"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2" style:family="paragraph" style:parent-style-name="Standard" style:list-style-name="L1">
      <style:paragraph-properties fo:margin-left="0in" fo:margin-right="0in" fo:margin-top="0in" fo:margin-bottom="0.1in" fo:line-height="150%" fo:text-align="justify" style:justify-single-word="false"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3" style:family="paragraph" style:parent-style-name="Standard">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4" style:family="paragraph" style:parent-style-name="Standard">
      <style:paragraph-properties fo:margin-left="0in" fo:margin-right="0in" fo:margin-top="0in" fo:margin-bottom="0in" fo:line-height="150%" fo:text-align="justify" style:justify-single-word="false"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5" style:family="paragraph" style:parent-style-name="Standard" style:list-style-name="L1">
      <style:paragraph-properties fo:margin-left="0in" fo:margin-right="0in" fo:margin-top="0in" fo:margin-bottom="0in" fo:line-height="150%" fo:text-align="justify" style:justify-single-word="false"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6" style:family="paragraph" style:parent-style-name="Standard" style:list-style-name="">
      <style:paragraph-properties fo:margin-top="0in" fo:margin-bottom="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7"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font-style="italic" style:font-name-asian="HelveticaNeue-Italic" style:font-style-asian="italic" style:font-name-complex="HelveticaNeue-Italic" style:font-style-complex="italic"/>
    </style:style>
    <style:style style:name="T5" style:family="text">
      <style:text-properties fo:font-style="italic" style:font-name-asian="HelveticaNeue-Italic" style:font-style-asian="italic" style:font-name-complex="HelveticaNeue-Italic" style:font-style-complex="italic"/>
    </style:style>
    <style:style style:name="T6" style:family="text">
      <style:text-properties fo:font-style="italic" style:font-name-asian="HelveticaNeue" style:font-style-asian="italic" style:font-name-complex="HelveticaNeue" style:font-style-complex="italic"/>
    </style:style>
    <style:style style:name="T7" style:family="text">
      <style:text-properties fo:font-style="normal" style:font-style-asian="normal" style:font-style-complex="normal"/>
    </style:style>
    <style:style style:name="T8" style:family="text">
      <style:text-properties fo:font-style="normal" fo:font-weight="bold" style:font-style-asian="normal" style:font-weight-asian="bold" style:font-style-complex="normal" style:font-weight-complex="bold"/>
    </style:style>
    <style:style style:name="T9" style:family="text">
      <style:text-properties fo:font-style="normal" fo:font-weight="bold" style:font-name-asian="HelveticaNeue" style:font-style-asian="normal" style:font-weight-asian="bold" style:font-name-complex="HelveticaNeue" style:font-style-complex="normal" style:font-weight-complex="bold"/>
    </style:style>
    <style:style style:name="T10" style:family="text">
      <style:text-properties fo:font-style="normal" fo:font-weight="normal" style:font-style-asian="normal" style:font-weight-asian="normal" style:font-style-complex="normal" style:font-weight-complex="normal"/>
    </style:style>
    <style:style style:name="T11" style:family="text">
      <style:text-properties fo:font-style="normal" style:font-name-asian="HelveticaNeue" style:font-style-asian="normal" style:font-name-complex="HelveticaNeue" style:font-style-complex="normal"/>
    </style:style>
    <style:style style:name="T12" style:family="text">
      <style:text-properties fo:font-style="normal" style:font-name-asian="HelveticaNeue" style:font-style-asian="normal" style:font-name-complex="HelveticaNeue" style:font-style-complex="normal"/>
    </style:style>
    <style:style style:name="T13"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4"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15" style:family="text">
      <style:text-properties fo:font-variant="normal" fo:text-transform="none" fo:letter-spacing="normal" fo:font-style="italic" style:font-style-asian="italic" style:font-style-complex="italic"/>
    </style:style>
    <style:style style:name="T16"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17" style:family="text">
      <style:text-properties fo:font-weight="bold" style:font-weight-asian="bold" style:font-weight-complex="bold"/>
    </style:style>
    <style:style style:name="T18" style:family="text">
      <style:text-properties fo:color="#000000" style:font-name="Times New Roman" fo:font-weight="normal" style:font-weight-asian="normal" style:font-weight-complex="normal"/>
    </style:style>
    <style:style style:name="T19"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20" style:family="text">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T21" style:family="text">
      <style:text-properties fo:color="#000000" fo:font-style="normal" style:font-name-asian="HelveticaNeue" style:font-style-asian="normal" style:font-name-complex="HelveticaNeue" style:font-style-complex="normal"/>
    </style:style>
    <style:style style:name="T22" style:family="text">
      <style:text-properties fo:color="#000000" fo:font-style="italic" style:font-name-asian="HelveticaNeue-Italic" style:font-style-asian="italic" style:font-name-complex="HelveticaNeue-Italic" style:font-style-complex="italic"/>
    </style:style>
    <style:style style:name="T23" style:family="text">
      <style:text-properties fo:color="#000000" style:font-name="Times New Roman" fo:font-size="12pt" style:font-size-asian="12pt" style:font-size-complex="12pt"/>
    </style:style>
    <style:style style:name="T24" style:family="text">
      <style:text-properties style:font-name-asian="HelveticaNeue" style:font-name-complex="HelveticaNeue"/>
    </style:style>
    <style:style style:name="T25" style:family="text">
      <style:text-properties style:font-name="Times New Roman" fo:font-style="normal" style:font-name-asian="HelveticaNeue" style:font-style-asian="normal" style:font-name-complex="HelveticaNeue" style:font-style-complex="normal"/>
    </style:style>
    <style:style style:name="T26" style:family="text">
      <style:text-properties style:font-name="Times New Roman" fo:font-style="normal" fo:font-weight="bold" style:font-name-asian="HelveticaNeue" style:font-style-asian="normal" style:font-weight-asian="bold" style:font-name-complex="HelveticaNeue" style:font-style-complex="normal" style:font-weight-complex="bold"/>
    </style:style>
    <style:style style:name="T27" style:family="text">
      <style:text-properties style:font-name="Times New Roman" fo:font-style="italic" fo:font-weight="bold" style:font-name-asian="HelveticaNeue" style:font-style-asian="italic" style:font-weight-asian="bold" style:font-name-complex="HelveticaNeue" style:font-style-complex="italic" style:font-weight-complex="bold"/>
    </style:style>
    <style:style style:name="T28" style:family="text">
      <style:text-properties style:font-name="Times New Roman" style:font-name-asian="HelveticaNeue" style:font-name-complex="HelveticaNeue"/>
    </style:style>
    <style:style style:name="T29" style:family="text">
      <style:text-properties style:font-name="Times New Roman" fo:font-style="italic" style:font-name-asian="HelveticaNeue" style:font-style-asian="italic" style:font-name-complex="HelveticaNeue" style:font-style-complex="italic"/>
    </style:style>
    <style:style style:name="T30" style:family="text">
      <style:text-properties style:font-name="Times New Roman" fo:font-weight="bold" style:font-name-asian="HelveticaNeue" style:font-weight-asian="bold" style:font-name-complex="HelveticaNeue" style:font-weight-complex="bold"/>
    </style:style>
    <style:style style:name="T31" style:family="text">
      <style:text-properties style:font-name-asian="HelveticaNeue" style:font-name-complex="HelveticaNeue"/>
    </style:style>
    <text:list-style style:name="L1">
      <text:list-level-style-number text:level="1" text:style-name="Numbering_20_Symbols" style:num-prefix="("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form:form form:name="unnamed0" form:apply-filter="true" form:control-implementation="ooo:com.sun.star.form.component.Form" office:target-frame="" xlink:href="https://elearning.ut.ac.id/mod/assign/view.php" xlink:type="simple"/>
        <form:form form:name="unnamed1" form:apply-filter="true" form:method="post" form:control-implementation="ooo:com.sun.star.form.component.Form" office:target-frame="" xlink:href="https://elearning.ut.ac.id/course/jumpto.php" xlink:type="simple"/>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JAWABAN TUGAS 3</text:p>
      <text:p text:style-name="P13">Rhiza S. Sadjad </text:p>
      <text:p text:style-name="P13">NIM 045276176</text:p>
      <text:p text:style-name="P13"/>
      <text:p text:style-name="P14">Fakultas<text:tab/><text:tab/>: FHISIP/Fakultas Hukum, Ilmu Sosial dan Ilmu Politik</text:p>
      <text:p text:style-name="P14">Kode/Nama MK<text:tab/>: <text:bookmark text:name="yui_3_17_2_1_1777563112497_30"/><text:span text:style-name="T16">FSSO4206.32</text:span><text:span text:style-name="T8">/Sosiologi Pembangunan 32</text:span></text:p>
      <text:p text:style-name="P14">Tugas<text:tab/><text:tab/><text:tab/>: <text:span text:style-name="T17">3</text:span></text:p>
      <text:p text:style-name="P16"/>
      <text:p text:style-name="P3"><text:span text:style-name="T1">Pertanyaan 1/3</text:span><text:span text:style-name="T2">:</text:span></text:p>
      <text:p text:style-name="P1"><text:span text:style-name="Strong_20_Emphasis"><text:span text:style-name="T18">Definisikan dengan bahasa Anda sendiri apa yang dimaksud dengan civil society (masyarakat sipil) dan berikan satu contoh nyata atau fiktif yang dapat menjelaskan peran civil society dalam konteks pembangunan di Indonesia.</text:span></text:span></text:p>
      <text:p text:style-name="P1"><text:span text:style-name="Strong_20_Emphasis"><text:span text:style-name="T19"/></text:span></text:p>
      <text:p text:style-name="P17"><text:span text:style-name="T1">Jawaban 1/2</text:span><text:span text:style-name="T2">:</text:span></text:p>
      <text:p text:style-name="P18"><text:tab/>Terkait dengan masyarakat sipil (<text:span text:style-name="T2">civil society</text:span>) yang dalam konteks lain disebut juga sebagai masyarakat madani (Ref. [<text:span text:style-name="T17">3</text:span>], Madjid (1999)) atau masyarakat warga atau kewargaan (Ref. [<text:span text:style-name="T17">3</text:span>], Hikam (1996)) di-diskusi-kan dalam (Ref. [<text:span text:style-name="T17">1</text:span>], Modul <text:span text:style-name="T17">07</text:span>, <text:span text:style-name="T2">Kegiatan Belajar 1</text:span>, hal. 7.5 – 7.11). <text:s/>Istilah <text:span text:style-name="T2">civil society</text:span> sendiri sudah dikemukakan oleh sosiolog klasik dari abad ke 19 seperti filsuf Jerman <text:span text:style-name="T17">Georg W.F. Hegel</text:span> [<text:span text:style-name="T17">1770 – 1831</text:span>], filsuf Perancis <text:span text:style-name="T17">Charles A. C. de Tocqueville</text:span> [<text:span text:style-name="T17">1805 - 1859</text:span>] dan filsuf Italia <text:span text:style-name="T17">Antonio Gramsci </text:span>[<text:span text:style-name="T17">1891 – 1937</text:span>] sebagaimana diuraikan dalam (Ref. [<text:span text:style-name="T17">2</text:span>], Hegel (1991, 1821)), (Ref. [<text:span text:style-name="T17">2</text:span>], Tocqueville (2000, 1835–1840)) dan (Ref. [<text:span text:style-name="T17">2</text:span>], Gramsci (1971)). Karya-karya <text:span text:style-name="T17">Gramsci</text:span> berupa catatan-catatannya dari dalam penjara. Pandangan-pandangan sosiologi klasik ini dibahas oleh filsuf Jerman <text:span text:style-name="T17">Jurgen Habermas</text:span> [<text:span text:style-name="T17">1929 – 2026</text:span>] <text:s/>dalam (Ref. [<text:span text:style-name="T17">2</text:span>], Habermas (1989)). Teori-teori modern tentang <text:span text:style-name="T2">civil society</text:span> dikemukakan oleh banyak sosiolog, di antaranya dalam (Ref. [<text:span text:style-name="T17">3</text:span>], Cohen &amp; Arato (1992), Keane (1998), Edwards (2014) dan Putnam (2000)). Sebagian besar dari para filsuf dan sosiolog tersebut men-definisikan <text:span text:style-name="T2">civil society</text:span> berdasarkan pengamatan dan pengalaman mereka di masyarakat barat, khususnya Eropa dan Amerika, sehingga dalam konteks Indonesia cendikiawan muslim <text:span text:style-name="T17">Nurcholis Madjid</text:span> [<text:span text:style-name="T17">1939 – 2005</text:span>] dan <text:span text:style-name="T17">Muhammad A. S. Hikam</text:span> [<text:span text:style-name="T17">1958 - .......</text:span>.] serta <text:span text:style-name="T17">Daniel Dhakidae</text:span> [<text:span text:style-name="T17">1945 – 2021</text:span>] (Ref. [<text:span text:style-name="T17">3</text:span>], Dhakidae (2003)) mengemukakan terminologi baru yang diharapkan lebih sesuai, yaitu masyarakat madani, masyarakat warga, atau masyarakat kewargaan. </text:p>
      <text:p text:style-name="P18"><text:tab/>Saya sendiri – dari perspektif sosiologi – memahami “<text:span text:style-name="T2">civil society</text:span>” sebagai <text:span text:style-name="T17">ruang</text:span> (sosial-ekonomi-politik) yang berfungsi sebagai <text:span text:style-name="T17">jembatan</text:span> antara warga-negara sebagai pribadi atau pun keluarga dengan pemerintah sebagai pengelola negara tempat warga-negara itu bernaung dan bekerja mencari nafkah hidupnya, serta berbagai lembaga sosial yang menaungi kehidupannya. Keberadaan jembatan antara negara dengan warganya tersebut akan mendorong peran-serta warga dalam proses pembangunan yang lebih transparan, akuntabel dan responsif. <text:s/>Selama rezim Orde Baru berkuasa, <text:span text:style-name="T2">civil society</text:span> dipantau secara ketat dan dibatasi ruang geraknya, tetapi setelah <text:soft-page-break/>Reformasi 1998, <text:span text:style-name="T2">civil society</text:span> berkembang pesat. Keikut-sertaan <text:span text:style-name="T2">civil society </text:span>dalam kehidupan berbangsa dan bernegara semakin tampak signifikan setelah Reformasi 1998, khususnya dalam berbagai proses demokratisasi (pemilihan umum langsung, <text:span text:style-name="T2">one man one vote</text:span>), <text:span text:style-name="T2">good governance </text:span><text:s/>dan ke-ikut-serta-an dalam berbagai proses pembangunan. Sebagaimana di-teorikan dalam (Ref. [<text:span text:style-name="T17">3</text:span>], Putnam (2000). <text:span text:style-name="T2">civil society </text:span>dapat meningkatkan rasa percaya (<text:span text:style-name="T2">trust</text:span>) antara sesama warga-negara dan antara warga-negara dengan pemerintahnya, kerjasama dalam jejaring komunitas, dan semangat gotong-royong saling membantu dalam kegiatan bersama. Tanpa tberkembangnya <text:span text:style-name="T2">civil society </text:span>maka akan banyak warga-negara yang terpinggirkan dalam proses pembangunan, seperti misalnya: kaum <text:span text:style-name="T2">dhuafa</text:span>, rakyat miskin, minoritas, pribumi, kaum perempuan serta penyandang cacat. Selain itu, tanpa <text:span text:style-name="T2">civil society</text:span>, akan banyak permasalahan yang kurang diperhatikan atau bahkan terabaikan sama-sekali oleh proses pembangunan, seperti misalnya masalah pelestarian lingkungan hidup, perubahan iklim, pencemaran lingkungan, kesehatan (HIV/AIDS, polio, TBC), <text:span text:style-name="T2">stunting</text:span> (kekurangan gizi), pengawasan kebijakan publik, penaggulangan bencana dan lain sebagainya. Seperti dikemukakan oleh (Ref. [<text:span text:style-name="T17">3</text:span>], Madjid (1999)), <text:span text:style-name="T2">civil society</text:span> akan memberdayakan masyarakat tanpa terlalu banyak intervensi dari pemerintah untuk mengembangkan sendiri: demokrasi, keadilan dan kesejahteraan sosial, keberagaman (dan keber-agama-an), penegakan hukum, dan ke-ikut-serta-an aktif warga-negara dalam kehidupan berbangsa dan bernegara.</text:p>
      <text:p text:style-name="P18"><text:tab/>Dalam konteks pembangunan di Indonesia, sejak pada jaman Orde Baru (PELITA) dan dilanjutkan pada jaman Reformasi, peran penting <text:span text:style-name="T2">civil society</text:span> sangatlah signifikan. Contoh nyatanya adalah tumbuh dan berkembangnya berbagai lembaga swadaya masyarakat (LSM) dan berbagai organisasi kemasyarakatan (ormas) lainnya (Ref. [<text:span text:style-name="T17">4</text:span>], Antlöv, Ibrahim &amp; van Tuijl (2006)) dan Eldridge (1995)), disamping juga menjamurnya partai-partai politik (parpol) yang pada jaman Orde Baru dibatasi hanya 2 parpol (PDI dan PPP) ditambah 1 organisasi non-parpol yaitu Golongan Karya (Golkar). Salah satu contoh nyata berkembangnya <text:span text:style-name="T2">civil society </text:span>adalah berdirinya LSM Wahana Lingkungan Hidup (WALHI) pada tahun 1980. Menteri Lingkungan Hidup waktu itu, Prof. <text:span text:style-name="T17">Emil Salim</text:span> [<text:span text:style-name="T17">1930 - .......</text:span>] menginginkan masalah pelestarian lingkungan hidup menjadi gerakan masyarakat, bukan hanya sekedar program pembangunan yang dilaksanakan pemerintah. Berarti menjadi bagian penting dari <text:span text:style-name="T2">civil society</text:span>, dan terbukti sampai sekarang – setelah hampir 50 tahun sejak gagasannya digulirkan pertama kali – WALHI masih terus berperan aktif dalam terlibat dalam berbagai issue lingkungan hidup, seperti: deforestrasi, dampak pertambangan, pencemaran lingkungan, hak-hak penguasaan tanah adat, dan perubahan iklim (<text:a xlink:type="simple" xlink:href="https://www.walhi.or.id/" text:style-name="Internet_20_link" text:visited-style-name="Visited_20_Internet_20_Link">https://www.walhi.or.id/</text:a>). Kegiatan WALHI yang penting dalam konteks pembangunan adalah khususnya mempertanyakan: “pembangunan untuk kepentingan siapa, dan berapa banyak biaya (<text:span text:style-name="T2">tangible</text:span> mau pun <text:span text:style-name="T2">intangible</text:span>) yang dibayar akibat kerusakan lingkungan yang ditimbulkan?”, yang melahirkan gerakan masyarakat untuk menentang proyek-proyek pembangunan yang merusak lingkungan hidup, <text:soft-page-break/>memantau dampak lingkungan dari proyek-proyek yang sudah berjalan dan menjadi representasi untuk menyalurkan aspirasi komunitas dan masyarakat yang terdampak.</text:p>
      <text:p text:style-name="P4"><text:span text:style-name="T14">Pertanyaan 2/2</text:span><text:span text:style-name="T15">:</text:span></text:p>
      <text:p text:style-name="P2"><text:span text:style-name="Strong_20_Emphasis"><text:span text:style-name="T13">Jelaskan langkah-langkah atau cara dalam menentukan isu-isu strategis bagi perencanaan pembangunan. Kemudian, pilih satu contoh isu strategis (nyata atau fiktif) yang relevan dengan konteks Indonesia, dan uraikan mengapa isu tersebut dianggap strategis serta bagaimana civil society dapat terlibat dalam mengatasi isu tersebut.</text:span></text:span></text:p>
      <text:p text:style-name="P10"/>
      <text:p text:style-name="P11"><text:span text:style-name="T1">Jawaban 2/2</text:span><text:span text:style-name="T2">:</text:span></text:p>
      <text:p text:style-name="P27"><text:tab/>Sebagaimana dibahas dalam (Ref. [<text:span text:style-name="T17">1</text:span>], Modul <text:span text:style-name="T17">07</text:span>, <text:span text:style-name="T2">Kegiatan Belajar 1 B s/d E</text:span>, hal. 7.11 – 7.32), khususnya yang diperlihatkan pada gambar di hal. 7.26, isu-isu strategis merupakan kunci penting dalam perencanaan pembangunan. Isu-isu strategis diturunkan atau dijabarkan dari visi dan misi yang dimandatkan kepada institusi (misalnya pemerintah daerah), kemudian diolah dan dirumuskan dengan analisis SWOT (kekuatan, kelemahan, peluang dan ancaman) untuk menjadi isu-isu strategis. Rumusan isu-isu strategis ini kemudian menjadi landasan dari perumusan rencana strategis, dan diterapkan dalam perencanaan dan pelaksanaan program pembangunan. </text:p>
      <text:p text:style-name="P27"><text:tab/>Langkah pertama dalam meng-identifikasi isu-isu strategis adalah menjabarkan dengan jelas visi dan misi institusi berdasarkan mandat yang diberikan, termasuk batas-batas legal dari kewenangan dan tanggungjawab institusi tersebut, serta target-target yang ingin dicapai dengan program pembangunan yang akan direncanakan. Setelah itu, barulah dilakukan analisis internal terhadap kemampuan institusi dalam menangani isu-isu strategis, termasuk misalnya sumber daya manusia, anggaran, struktur organisasi dan sistem-sistem pendukung seperti sistem informasi manajemen, sarana-prasarana, dan lain-lain. Dalam terminologi analisis SWOT, maka analisis internal ini terkait dengan “S” = <text:span text:style-name="T2">strength</text:span>, atau kekuatan, dan “W” = <text:span text:style-name="T2">weakness</text:span>, atau kelemahan yang dimiliki institusi. Berikutnya, untuk analisis eksternal, yang terkait “O” = <text:span text:style-name="T2">opportunity</text:span>, atau peluang dam “T” = <text:span text:style-name="T2">threat</text:span>, atau ancaman, bisa dilakukan analisis yang komprehensif meliputi aspek-aspek politik-ekonomi-sosial-teknologi-hukum-lingkungan hidup yang dikenal dengan akronim PESTLE atau <text:span text:style-name="T2">Political-Economical-Social-Technological-Legal-Enveirinmental</text:span>. </text:p>
      <text:p text:style-name="P27"><text:tab/>Selanjutnya, satu langkah yang amat penting, yang biasa terlewatkan, adalah meng-dentifikasi para pemangku kepentingan (<text:span text:style-name="T2">stakeholders</text:span>). Pertanyaan yang mendasar: siapa yang akan diuntungkan dengan program atau proyek pembangunan yang direncanakan ini? Harapannya proyek pembangunan itu tidak 100% menggunakan pendekatan “<text:span text:style-name="T2">top-down</text:span>” berupa kebijakan pemerintah semata (yang sering kali berubah menjadi “ke-tidak-bijak-an” ketika di-implementasi-kan di lapangan), tapi juga menggunakan pendekatan “<text:span text:style-name="T2">bottom-up</text:span>” yang menyerap aspirasi masyarakat dan pihak-pihak lain yang menjadi pemangku kepentingan utama. Setelah para <text:soft-page-break/>pemangku kepentingan ter-identifikasi, maka berikutnya adalah membuat semacam jajak pendapat untuk mengetahui apa yang sebenarnya mereka butuhkan dan harapkan dari proyek pembangunan ini, dan sekali gus juga men-deteksi potensi konflik kepentingan (<text:span text:style-name="T2">conflict of interests</text:span>) yang mungkin terjadi di antara para pemangku kepentingan. </text:p>
      <text:p text:style-name="P27"><text:tab/>Sebelum isu-isu strategis dirumuskan dengan jelas, masih ada langkah-langkah pengumpulan data di lapangan utnuk melakukan “analisis kesenjangan” (<text:span text:style-name="T2">gap analysis</text:span>) antara kondisi yang ada saat ini (yaitu sebelum proyek pembangunan direncanakan) dengan kondisi yang diharapkan setelah proyek pembangunan selesai dilaksanakan. Kemudian barulah disusun skala prioritas dari berbagai isu strategis yang telah irumuskan, mana yang harus diselesaikan terlebih dahulu dan mana yang bisa ditunda untuk sementara waktu. </text:p>
      <text:p text:style-name="P27"><text:tab/>Langkah terakhir, setelah isu-isu strategis berhasil disusun dengan prioritas, adalah menyelenggarakan seminar atau lokakarya, mengundang para pakar di bidangnya, membuat FGD (<text:span text:style-name="T2">focus group discussion</text:span>) serta mengajak ke-ikut-serta-an aktif dan keterlibatan para pemangku kepentingan (dan <text:span text:style-name="T2">civil society</text:span>) dalam proses penyusunan rencana strategis selanjutnya. </text:p>
      <text:p text:style-name="P24"><text:tab/>Salah satu contoh “<text:span text:style-name="T2">best practice</text:span>” dalam perumusan rencana strategis di Indonesia (Ref. <text:span text:style-name="T17">[5</text:span>], <text:span text:style-name="T28">Firman (2009)) adalah proses transformasi kota Surabaya pada masa walikota </text:span><text:span text:style-name="T30">Tri Rismaharini</text:span><text:span text:style-name="T28"> [</text:span><text:span text:style-name="T30">1961 - ........</text:span><text:span text:style-name="T28">] yang dikenal dengan panggilan “</text:span><text:span text:style-name="T29">Ibu Risma</text:span><text:span text:style-name="T28">”. Sebelum ibu Risma terpilih dan menjabat sebagai walikota, Surabaya menghadapi berbagai isu seperti: kualitas lingkungan perkotaan yang kumuh, kurangnya ruang hijau, masalah sampah, kemacetan lalu-lintas, dan pelayanan publik yang tidak merata. Pemerintahan kota tidak mencoba untuk menyelesaikan masalah-masalah ini satu-persatu sebagai masalah-masalah yang terpisah satu sama lain, melainkan meng-integrasi-kannya menjadi satu masalah besar, yaitu: bagaimana meningkatkan kelayakan huni (</text:span><text:span text:style-name="T29">livablity</text:span><text:span text:style-name="T28">) kota Surabaya dan kelestarian lingkungan hidup-nya, menghadapi fenomena urbanisasi yang meningkat pesat. Perencanaan strategis pembangunan kota Surabaya menjadi model “</text:span><text:span text:style-name="T29">best practice</text:span><text:span text:style-name="T28">” karena utamanya tiga hal, yaitu: (1) berbasis data (angka nyata) dari lapangan, (2) melibatkan secara aktif komunitas warga, pendekatan “</text:span><text:span text:style-name="T29">bottom-up</text:span><text:span text:style-name="T28">”, bukan “</text:span><text:span text:style-name="T29">top-down</text:span><text:span text:style-name="T28">”, dan (3) meng-integrasi-kan masalah sosial dan masalah lingkungan hidup dalam satu penyelesaian yang komprehensif. <text:s/>Isu-isu strategis yang berhasil dirumuskan, langsung diikuti dengan langkah-langkah nyata yang dianggap menjadi prioritas, antara lain: </text:span></text:p>
      <text:list xml:id="list2373985987898062874" text:style-name="L1">
        <text:list-item>
          <text:p text:style-name="P25"><text:span text:style-name="T28">memperluas taman-taman kota;</text:span></text:p>
        </text:list-item>
        <text:list-item>
          <text:p text:style-name="P25"><text:span text:style-name="T28">pengelolaan sampah berbasis komunitas; dan </text:span></text:p>
        </text:list-item>
        <text:list-item>
          <text:p text:style-name="P22"><text:span text:style-name="T28">meningkatkan pelayanan publik berbasis teknologi informasi digita,, atau </text:span><text:span text:style-name="T29">e-government. </text:span></text:p>
        </text:list-item>
      </text:list>
      <text:p text:style-name="P21"><text:span text:style-name="T28"><text:tab/>Langkah nyata (1) dan (2) tentu saja hanya dapat terlaksana dengan baik apabila mendapat dukungan penuh dari <text:s/></text:span><text:span text:style-name="T6">civil society</text:span><text:span text:style-name="T24"> sebagai pemangku kepentingan utama, sedangkan langkah nyata </text:span><text:soft-page-break/><text:span text:style-name="T24">(3) yang lebih bersifat internal, mendapat pengawasan langsung dari <text:s/></text:span><text:span text:style-name="T6">civil society </text:span><text:span text:style-name="T24">sebagai pengguna <text:s/>yang memanfaatkan pelayanan publik yang lebih baik.</text:span></text:p>
      <text:p text:style-name="P15">REFERENSI</text:p>
      <text:p text:style-name="P9"><text:span text:style-name="T10">[</text:span><text:span text:style-name="T8">1</text:span><text:span text:style-name="T10">] </text:span><text:span text:style-name="T8">Musta'in Mashud</text:span><text:span text:style-name="T10">, </text:span><text:span text:style-name="T8">Sutinah</text:span><text:span text:style-name="T10"> dan </text:span><text:span text:style-name="T8">Sudarso</text:span><text:span text:style-name="T7">, “</text:span>Sosiologi Pembangunan<text:span text:style-name="T7">”, </text:span><text:span text:style-name="T8">Modul 1 – 9</text:span><text:span text:style-name="T7">, </text:span><text:span text:style-name="T8">SOSI4411,</text:span><text:span text:style-name="T7"> Edisi 2, [</text:span><text:span text:style-name="T8">November</text:span><text:span text:style-name="T7"> </text:span><text:span text:style-name="T8">2025</text:span><text:span text:style-name="T7">], Penerbit Universitas Terbuka, Jakarta</text:span></text:p>
      <text:p text:style-name="P7"><text:span text:style-name="T7">[</text:span><text:span text:style-name="T8">2</text:span><text:span text:style-name="T7">] </text:span><text:span text:style-name="T8">Teori Klasik “</text:span><text:span text:style-name="T3">Civil Society</text:span><text:span text:style-name="T8">”</text:span><text:span text:style-name="T7">:</text:span></text:p>
      <text:p text:style-name="P7"><text:span text:style-name="T11">Hegel, G. W. F. (1991). </text:span><text:span text:style-name="T4">Elements of the philosophy of right</text:span><text:span text:style-name="T11"> (A. W. Wood, Ed.; H. B. Nisbet, Trans.). Cambridge University Press. (Original work published 1821) </text:span></text:p>
      <text:p text:style-name="P8"><text:span text:style-name="T11">Tocqueville, A. de. (2000). </text:span><text:span text:style-name="T4">Democracy in America</text:span><text:span text:style-name="T11"> (H. C. Mansfield &amp; D. Winthrop, Trans.). University of Chicago Press. (Original work published 1835–1840) </text:span></text:p>
      <text:p text:style-name="P8"><text:span text:style-name="T11">Gramsci, A. (1971). </text:span><text:span text:style-name="T4">Selections from the prison notebooks</text:span><text:span text:style-name="T11"> (Q. Hoare &amp; G. N. Smith, Eds. and Trans.). International Publishers. </text:span></text:p>
      <text:p text:style-name="P8"><text:span text:style-name="T11">Habermas, J. (1989). </text:span><text:span text:style-name="T4">The structural transformation of the public sphere: An inquiry into a category of bourgeois society</text:span><text:span text:style-name="T11"> (T. Burger &amp; F. Lawrence, Trans.). MIT Press.</text:span></text:p>
      <text:p text:style-name="P5">[<text:span text:style-name="T17">3</text:span>] <text:span text:style-name="T17">Teori Modern “</text:span><text:span text:style-name="T3">Civil Society</text:span><text:span text:style-name="T17">”</text:span>:</text:p>
      <text:p text:style-name="P5"><text:span text:style-name="T24">Cohen, J. L., &amp; Arato, A. (1992). </text:span><text:span text:style-name="T4">Civil society and political theory</text:span><text:span text:style-name="T24">. MIT Press. </text:span></text:p>
      <text:p text:style-name="P8"><text:span text:style-name="T11">Edwards, M. (2014). </text:span><text:span text:style-name="T4">Civil society</text:span><text:span text:style-name="T11"> (3rd ed.). Polity Press. </text:span></text:p>
      <text:p text:style-name="P8"><text:span text:style-name="T11">Keane, J. (1998). </text:span><text:span text:style-name="T4">Civil society: Old images, new visions</text:span><text:span text:style-name="T11">. Stanford University Press. </text:span></text:p>
      <text:p text:style-name="P8"><text:span text:style-name="T11">Putnam, R. D. (2000). </text:span><text:span text:style-name="T4">Bowling alone: The collapse and revival of American community</text:span><text:span text:style-name="T11">. Simon &amp; Schuster. </text:span></text:p>
      <text:p text:style-name="P8"><text:span text:style-name="T11">Madjid, N. (1999). </text:span><text:span text:style-name="T4">Cita-cita politik Islam era reformasi</text:span><text:span text:style-name="T11">. Paramadina. </text:span></text:p>
      <text:p text:style-name="P19"><text:span text:style-name="T21">Hikam, M. A. S. (1996). </text:span><text:span text:style-name="T22">Demokrasi dan civil society</text:span><text:span text:style-name="T21">. LP3ES. </text:span></text:p>
      <text:p text:style-name="P19"><text:span text:style-name="T21">Dhakidae, D. (2003). </text:span><text:span text:style-name="T22">Cendekiawan dan kekuasaan dalam negara Orde Baru</text:span><text:span text:style-name="T21">. Gramedia Pustaka Utama.</text:span></text:p>
      <text:p text:style-name="P6"/>
      <text:p text:style-name="P8"><text:span text:style-name="T25">[</text:span><text:span text:style-name="T26">4</text:span><text:span text:style-name="T25">] </text:span><text:span text:style-name="T26">“</text:span><text:span text:style-name="T27">Civil Society</text:span><text:span text:style-name="T26">” dan </text:span><text:span text:style-name="T9">Pembangunan di Indonesia</text:span><text:span text:style-name="T11">: </text:span></text:p>
      <text:p text:style-name="P5"><text:span text:style-name="T24">Lewis, D. (2002). Civil society in African contexts: Reflections on the usefulness of a concept. </text:span><text:span text:style-name="T4">Development and Change, 33</text:span><text:span text:style-name="T24">(4), 569–586. </text:span></text:p>
      <text:p text:style-name="P8"><text:span text:style-name="T11">Mercer, C. (2002). NGOs, civil society and democratization: A critical review of the literature. </text:span><text:span text:style-name="T4">Progress in Development Studies, 2</text:span><text:span text:style-name="T11">(1), 5–22. </text:span></text:p>
      <text:p text:style-name="P8"><text:span text:style-name="T11">Howell, J., &amp; Pearce, J. (2001). </text:span><text:span text:style-name="T4">Civil society and development: A critical exploration</text:span><text:span text:style-name="T11">. Lynne Rienner Publishers. </text:span></text:p>
      <text:p text:style-name="P8"><text:span text:style-name="T11">Salamon, L. M., Sokolowski, S. W., &amp; Associates. (2004). </text:span><text:span text:style-name="T4">Global civil society: Dimensions of the nonprofit sector</text:span><text:span text:style-name="T11">. Kumarian Press.</text:span></text:p>
      <text:p text:style-name="P8"><text:span text:style-name="T11">Antlöv, H., Ibrahim, R., &amp; van Tuijl, P. (2006). NGO governance and accountability in Indonesia: Challenges in a newly democratizing country. </text:span><text:span text:style-name="T4">Civil Society and Social Movements Programme Paper No. 22</text:span><text:span text:style-name="T11">. United Nations Research Institute for Social Development. </text:span></text:p>
      <text:p text:style-name="P8"><text:span text:style-name="T11">Eldridge, P. J. (1995). </text:span><text:span text:style-name="T4">Non-government organizations and democratic participation in Indonesia</text:span><text:span text:style-name="T11">. Oxford University Press.</text:span></text:p>
      <text:p text:style-name="P8"><text:soft-page-break/><text:span text:style-name="T11">[</text:span><text:span text:style-name="T9">5</text:span><text:span text:style-name="T11">] </text:span><text:span text:style-name="T9">Isu-isu Strategis dan Perencanaan Pembangunan</text:span><text:span text:style-name="T11">:</text:span></text:p>
      <text:p text:style-name="P8"><text:span text:style-name="T11">Republic of Indonesia. (2004). </text:span><text:span text:style-name="T4">Law Number 25 of 2004 concerning the National Development Planning System (Sistem Perencanaan Pembangunan Nasional)</text:span><text:span text:style-name="T11">. </text:span></text:p>
      <text:p text:style-name="P26"><text:span text:style-name="T11">Ministry of National Development Planning/Bappenas. (2020). </text:span><text:span text:style-name="T4">National Medium-Term Development Plan (RPJMN) 2020–2024</text:span><text:span text:style-name="T11">. Bappenas. </text:span></text:p>
      <text:p text:style-name="P26"><text:span text:style-name="T11">Ministry of National Development Planning/Bappenas. (2024). </text:span><text:span text:style-name="T4">Indonesia Emas 2045 Vision Document</text:span><text:span text:style-name="T11">. Bappenas.</text:span></text:p>
      <text:p text:style-name="P26"><text:span text:style-name="T11">Firman, T. (2009). Decentralization reform and local-government proliferation in Indonesia: Towards a fragmentation of regional development. </text:span><text:span text:style-name="T4">Review of Urban &amp; Regional Development Studies, 21</text:span><text:span text:style-name="T11">(2–3), 143–157. </text:span></text:p>
      <text:p text:style-name="P26"><text:span text:style-name="T11">Antlöv, H., Wetterberg, A., &amp; Dharmawan, L. (2016). Village governance, community life, and the 2014 Village Law in Indonesia. </text:span><text:span text:style-name="T4">Bulletin of Indonesian Economic Studies, 52</text:span><text:span text:style-name="T11">(2), 161–183</text:span></text:p>
      <text:p text:style-name="P26"><text:span text:style-name="T11">Grindle, M. S. (1997). </text:span><text:span text:style-name="T4">Getting good government: Capacity building in the public sectors of developing countries</text:span><text:span text:style-name="T11">. Harvard Institute for International Development. </text:span></text:p>
      <text:p text:style-name="P26"><text:span text:style-name="T11">Conyers, D., &amp; Hills, P. (1984). </text:span><text:span text:style-name="T4">An introduction to development planning in the Third World</text:span><text:span text:style-name="T11">. John Wiley &amp; Sons. </text:span></text:p>
      <text:p text:style-name="P26"><text:span text:style-name="T11">Todaro, M. P., &amp; Smith, S. C. (2021). </text:span><text:span text:style-name="T4">Economic development</text:span><text:span text:style-name="T11"> (13th ed.). Pearso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Arial Unicode MS" style:font-size-asian="14pt" style:font-weight-asian="bold" style:font-name-complex="Arial Unicode MS" style:font-size-complex="1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5" style:display-name="Heading 5" style:family="paragraph" style:parent-style-name="Heading" style:next-style-name="Text_20_body" style:default-outline-level="5" style:list-style-name="" style:class="text">
      <style:text-properties style:font-name="Times New Roman" fo:font-size="10pt" fo:font-weight="bold" style:font-name-asian="Arial Unicode MS" style:font-size-asian="10pt" style:font-weight-asian="bold" style:font-name-complex="Arial Unicode MS" style:font-size-complex="10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6-04T15:49:07</dc:date>
    <meta:editing-duration>P4DT19H34M50S</meta:editing-duration>
    <meta:editing-cycles>597</meta:editing-cycles>
    <dc:creator>Rhiza Sadjad</dc:creator>
    <meta:document-statistic meta:table-count="0" meta:image-count="0" meta:object-count="0" meta:page-count="6" meta:paragraph-count="56" meta:word-count="1973" meta:character-count="15214"/>
  </office:meta>
</office:document-meta>
</file>